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whatsnew:8.1"/><text:bookmark-start text:name="__RefHeading___version_8.1_1"/><text:bookmark-start text:name="version_8.1"/>Version 8.1<text:bookmark-end text:name="__RefHeading___version_8.1_1"/><text:bookmark-end text:name="version_8.1"/></text:h>
      <text:h text:style-name="Heading_20_2" text:outline-level="2"><text:bookmark-start text:name="__RefHeading___mehrsprachigkeit_leicht_gemacht_2"/><text:bookmark-start text:name="mehrsprachigkeit_leicht_gemacht"/>Mehrsprachigkeit leicht gemacht<text:bookmark-end text:name="__RefHeading___mehrsprachigkeit_leicht_gemacht_2"/><text:bookmark-end text:name="mehrsprachigkeit_leicht_gemacht"/></text:h>
      <text:h text:style-name="Heading_20_5" text:outline-level="5"><text:bookmark-start text:name="__RefHeading___nutzen_sie_die_uebersetzungsfunktionen_in_speedypdm_mit_deepl-integration_um_projektsprachen_festzulegen_und_dokumente_automatisch_in_die_benoetigten_sprachen_zu_uebersetzen._definieren_sie_sprach_abhaengige_schriftkoepfe_und_erstellen_sie_automatisch_neutrale_formate_in_den_gewuenschten_sprachen_fuer_ein_nahtloses_mehrsprachiges_projektmanagement_3"/><text:bookmark-start text:name="nutzen_sie_die_uebersetzungsfunktionen_in_speedypdm_mit_deepl-integration_um_projektsprachen_festzulegen_und_dokumente_automatisch_in_die_benoetigten_sprachen_zu_uebersetzen._definieren_sie_sprach_abhaengige_schriftkoepfe_und_erstellen_sie_automatisch_neutrale_formate_in_den_gewuenschten_sprachen_fuer_ein_nahtloses_mehrsprachiges_projektmanagement"/>Nutzen Sie die Übersetzungsfunktionen in SpeedyPDM mit DeepL-Integration, um Projektsprachen festzulegen und Dokumente automatisch in die benötigten Sprachen zu übersetzen. Definieren Sie sprach abhängige Schriftköpfe und erstellen Sie automatisch neutrale Formate in den gewünschten Sprachen – für ein nahtloses, mehrsprachiges Projektmanagement.<text:bookmark-end text:name="__RefHeading___nutzen_sie_die_uebersetzungsfunktionen_in_speedypdm_mit_deepl-integration_um_projektsprachen_festzulegen_und_dokumente_automatisch_in_die_benoetigten_sprachen_zu_uebersetzen._definieren_sie_sprach_abhaengige_schriftkoepfe_und_erstellen_sie_automatisch_neutrale_formate_in_den_gewuenschten_sprachen_fuer_ein_nahtloses_mehrsprachiges_projektmanagement_3"/><text:bookmark-end text:name="nutzen_sie_die_uebersetzungsfunktionen_in_speedypdm_mit_deepl-integration_um_projektsprachen_festzulegen_und_dokumente_automatisch_in_die_benoetigten_sprachen_zu_uebersetzen._definieren_sie_sprach_abhaengige_schriftkoepfe_und_erstellen_sie_automatisch_neutrale_formate_in_den_gewuenschten_sprachen_fuer_ein_nahtloses_mehrsprachiges_projektmanagement"/></text:h>
      <text:h text:style-name="Heading_20_2" text:outline-level="2"><text:bookmark-start text:name="__RefHeading___dokumentenstammbaum_4"/><text:bookmark-start text:name="dokumentenstammbaum"/>Dokumentenstammbaum<text:bookmark-end text:name="__RefHeading___dokumentenstammbaum_4"/><text:bookmark-end text:name="dokumentenstammbaum"/></text:h>
      <text:h text:style-name="Heading_20_5" text:outline-level="5"><text:bookmark-start text:name="__RefHeading___nutzen_sie_den_dokumentenstammbaum_in_speedypdm_um_ihre_dokumente_uebersichtlich_und_strukturiert_zu_organisieren._verwalten_sie_dateien_in_einer_hierarchischen_struktur_und_erkennen_sie_abhaengigkeiten_und_referenzen_auf_einen_blick_5"/><text:bookmark-start text:name="nutzen_sie_den_dokumentenstammbaum_in_speedypdm_um_ihre_dokumente_uebersichtlich_und_strukturiert_zu_organisieren._verwalten_sie_dateien_in_einer_hierarchischen_struktur_und_erkennen_sie_abhaengigkeiten_und_referenzen_auf_einen_blick"/>Nutzen Sie den Dokumentenstammbaum in SpeedyPDM, um Ihre Dokumente übersichtlich und strukturiert zu organisieren. Verwalten Sie Dateien in einer hierarchischen Struktur und erkennen Sie Abhängigkeiten und Referenzen auf einen Blick.<text:bookmark-end text:name="__RefHeading___nutzen_sie_den_dokumentenstammbaum_in_speedypdm_um_ihre_dokumente_uebersichtlich_und_strukturiert_zu_organisieren._verwalten_sie_dateien_in_einer_hierarchischen_struktur_und_erkennen_sie_abhaengigkeiten_und_referenzen_auf_einen_blick_5"/><text:bookmark-end text:name="nutzen_sie_den_dokumentenstammbaum_in_speedypdm_um_ihre_dokumente_uebersichtlich_und_strukturiert_zu_organisieren._verwalten_sie_dateien_in_einer_hierarchischen_struktur_und_erkennen_sie_abhaengigkeiten_und_referenzen_auf_einen_blick"/></text:h>
      <text:h text:style-name="Heading_20_2" text:outline-level="2"><text:bookmark-start text:name="__RefHeading___variantenverwaltung_in_inventor_6"/><text:bookmark-start text:name="variantenverwaltung_in_inventor"/>Variantenverwaltung in Inventor<text:bookmark-end text:name="__RefHeading___variantenverwaltung_in_inventor_6"/><text:bookmark-end text:name="variantenverwaltung_in_inventor"/></text:h>
      <text:h text:style-name="Heading_20_5" text:outline-level="5"><text:bookmark-start text:name="__RefHeading___nutzen_sie_die_neue_moeglichkeit_modellzustaende_von_inventor_als_varianten_einzusetzen._steuern_sie_die_varianten_auch_in_inventor_effizient_mit_der_moeglichkeit_auch_kopien_davon_anzufertigen_7"/><text:bookmark-start text:name="nutzen_sie_die_neue_moeglichkeit_modellzustaende_von_inventor_als_varianten_einzusetzen._steuern_sie_die_varianten_auch_in_inventor_effizient_mit_der_moeglichkeit_auch_kopien_davon_anzufertigen"/>Nutzen Sie die neue Möglichkeit, Modellzustände von Inventor als Varianten einzusetzen. Steuern Sie die Varianten auch in Inventor effizient mit der Möglichkeit auch Kopien davon anzufertigen.<text:bookmark-end text:name="__RefHeading___nutzen_sie_die_neue_moeglichkeit_modellzustaende_von_inventor_als_varianten_einzusetzen._steuern_sie_die_varianten_auch_in_inventor_effizient_mit_der_moeglichkeit_auch_kopien_davon_anzufertigen_7"/><text:bookmark-end text:name="nutzen_sie_die_neue_moeglichkeit_modellzustaende_von_inventor_als_varianten_einzusetzen._steuern_sie_die_varianten_auch_in_inventor_effizient_mit_der_moeglichkeit_auch_kopien_davon_anzufertigen"/></text:h>
      <text:p text:style-name="Text_20_body"><text:line-break/></text:p>
      <text:h text:style-name="Heading_20_3" text:outline-level="3"><text:bookmark-start text:name="__RefHeading___build_2026_8"/><text:bookmark-start text:name="build_2026"/>8.1.0 (Build ??) 2026-??-??<text:bookmark-end text:name="__RefHeading___build_2026_8"/><text:bookmark-end text:name="build_20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22::30:13</meta:creation-date>
    <dc:creator>Generated</dc:creator>
    <dc:date>2026-08-27T22::30:13</dc:date>
    <dc:language>en-US</dc:language>
    <meta:editing-cycles>1</meta:editing-cycles>
    <meta:editing-duration>PT0S</meta:editing-duration>
    <dc:title>speedy:whatsnew:8.1</dc:title>
  </office:meta>
</office:document-meta>
</file>