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faq:preview"/><text:bookmark-start text:name="__RefHeading___vorschau_1"/><text:bookmark-start text:name="vorschau"/>Vorschau<text:bookmark-end text:name="__RefHeading___vorschau_1"/><text:bookmark-end text:name="vorschau"/></text:h>
      <text:h text:style-name="Heading_20_2" text:outline-level="2"><text:bookmark-start text:name="__RefHeading___das_anzeigen_von_pdf-dateien_dauert_sehr_lange_2"/><text:bookmark-start text:name="das_anzeigen_von_pdf-dateien_dauert_sehr_lange"/>Das Anzeigen von PDF-Dateien dauert sehr lange<text:bookmark-end text:name="__RefHeading___das_anzeigen_von_pdf-dateien_dauert_sehr_lange_2"/><text:bookmark-end text:name="das_anzeigen_von_pdf-dateien_dauert_sehr_lange"/></text:h>
      <text:p text:style-name="Text_20_body">Manchmal dauert die Vorschau von PDF Dateien sehr lange. Dies kann einerseits an der Größe liegen aber auch am Inhalt bzw. der Art der Erstellung. </text:p>
      <text:p text:style-name="Text_20_body">So können z.B. PDF Dateien von AutoCAD Zeichnungen mit sehr vielen Texten oder vielen einzelnen Linienelementen zu langen Darstellungszeiten führen. Aber auch PDF-Dateien von SOLIDWORKS Zeichnungen mit aufwendigen Firmenlogos können teilweise zu unerwartet langen Darstellungszeiten führen. Dabei spielt dann die Dateigröße nur noch eine untergeordnete Rolle. </text:p>
      <text:p text:style-name="Text_20_body">Der im Standard von speedyPDM verwendete PDF-Viewer erzeugt nicht nur eine schnelle Voransicht sondern eine vollständig durchblätterbare Anzeige aller Seiten.</text:p>
      <text:p text:style-name="Text_20_body">Um bei anhaltenden Vorschau Problemen von PDF Dateien dennoch arbeiten zu können bietet speedyPDM einen alternativen Viewer an. hierzu wird einfach die Dateiendung pdf in der Konfiguration zur Verwendung in der „Image-Engine“ registriert.</text:p>
      <text:list text:style-name="List_20_1" text:continue-numbering="false">
        <text:list-item>
          <text:p text:style-name="List_20_1_Content_First"> Öffnen Sie speedy-Admin.</text:p>
        </text:list-item>
        <text:list-item>
          <text:p text:style-name="List_20_1_Content"> Unter Einstellungen navigieren Sie zu der Einstellung [quickview.useimageengine].</text:p>
        </text:list-item>
        <text:list-item>
          <text:p text:style-name="List_20_1_Content_Last"> Hängen Sie nun die Dateiendung *.pdf an die Aufzählung an (die Aufzählung der Dateiendungen wird durch Semikolon getren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11::44:44</meta:creation-date>
    <dc:creator>Generated</dc:creator>
    <dc:date>2026-08-12T11::44:44</dc:date>
    <dc:language>en-US</dc:language>
    <meta:editing-cycles>1</meta:editing-cycles>
    <meta:editing-duration>PT0S</meta:editing-duration>
    <dc:title>speedy:faq:preview</dc:title>
  </office:meta>
</office:document-meta>
</file>