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8200fde02368ef4b29708fa5a31c3e.png"/>
  <manifest:file-entry manifest:media-type="image/png" manifest:full-path="Pictures/5a32c6912874c400ca0c19abbee3da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faq:explorer"/><text:bookmark-start text:name="__RefHeading___explorer_1"/><text:bookmark-start text:name="explorer"/>Explorer<text:bookmark-end text:name="__RefHeading___explorer_1"/><text:bookmark-end text:name="explorer"/></text:h>
      <text:h text:style-name="Heading_20_1" text:outline-level="1"><text:bookmark-start text:name="__RefHeading___kann_man_die_schriftgroesse_im_speedypdm_explorer_anpassen_2"/><text:bookmark-start text:name="kann_man_die_schriftgroesse_im_speedypdm_explorer_anpassen"/>Kann man die Schriftgröße im speedyPDM Explorer anpassen?<text:bookmark-end text:name="__RefHeading___kann_man_die_schriftgroesse_im_speedypdm_explorer_anpassen_2"/><text:bookmark-end text:name="kann_man_die_schriftgroesse_im_speedypdm_explorer_anpassen"/></text:h>
      <text:p text:style-name="Text_20_body">Die Schriftgröße im speedyPDM Explorer lässt sich über die Funktion <text:span text:style-name="Strong_20_Emphasis"><text:span text:style-name="Emphasis">„Zoom“</text:span></text:span> unterhalb des Reiters <text:span text:style-name="Emphasis"><text:span text:style-name="Strong_20_Emphasis">„Ansicht“</text:span></text:span> anpassen:</text:p>
      <text:p text:style-name="Text_20_body"><draw:frame draw:style-name="medialeft" draw:name="0" text:anchor-type="paragraph" draw:z-index="0" svg:width="39.21125cm" style:rel-width="100%" svg:height="3.1485416666667cm" style:rel-height="scale"><draw:image xlink:href="Pictures/708200fde02368ef4b29708fa5a31c3e.png" xlink:type="simple" xlink:show="embed" xlink:actuate="onLoad"/></draw:frame><text:line-break/><text:line-break/><text:line-break/><text:line-break/><text:line-break/><text:line-break/></text:p>
      <text:p text:style-name="Text_20_body">Hierbei wird die Schrift der Dokumentenliste und Dokument-Infobereich vergrößert.</text:p>
      <text:p text:style-name="Text_20_body">Nicht möglich sind folgende Bereiche:</text:p>
      <text:list text:style-name="List_20_1" text:continue-numbering="false">
        <text:list-item>
          <text:p text:style-name="List_20_1_Content_First"> Strukturbaum</text:p>
        </text:list-item>
        <text:list-item>
          <text:p text:style-name="List_20_1_Content_Last"> Multifunktionsleiste (Ribbon)</text:p>
        </text:list-item>
      </text:list>
      <text:p text:style-name="Text_20_body">Sie haben weiterhin die Möglichkeit die Schriftgröße über Einstellungen in Windows bzw. ihrer Grafikkarte anzupassen. Diese Änderung wirkt sich allerdings auf das komplette Windows-System aus.</text:p>
      <text:p text:style-name="Horizontal_20_Line"/>
      <text:h text:style-name="Heading_20_1" text:outline-level="1"><text:bookmark-start text:name="__RefHeading___wieso_summiert_die_summenstueckliste_nicht_alle_bauteile_3"/><text:bookmark-start text:name="wieso_summiert_die_summenstueckliste_nicht_alle_bauteile"/>Wieso summiert die Summenstückliste nicht alle Bauteile?<text:bookmark-end text:name="__RefHeading___wieso_summiert_die_summenstueckliste_nicht_alle_bauteile_3"/><text:bookmark-end text:name="wieso_summiert_die_summenstueckliste_nicht_alle_bauteile"/></text:h>
      <text:p text:style-name="Text_20_body">Kontrollieren Sie ihre gesamte Konstruktion auf eingebaute Schweißbaugruppen mit dem Dokumenttyp <text:span text:style-name="Strong_20_Emphasis">„Schweißteil /-baugruppe“</text:span>. Wenn der Fall zutrifft, dann öffnen Sie das speedyPDM Admin-Tool und navigieren über die Definitionsauswahl <text:span text:style-name="Strong_20_Emphasis">„Dokumenttypen“</text:span> zu den Eigenschaften des Dokumenttyps <text:span text:style-name="Strong_20_Emphasis">„Schweißteil /-baugruppe“</text:span>. Unter dem Reiter <text:span text:style-name="Strong_20_Emphasis">„Stückliste“</text:span> sollte der Haken bei <text:span text:style-name="Strong_20_Emphasis">„Baugruppe“</text:span> aktiviert und bei <text:span text:style-name="Strong_20_Emphasis">„Kombinationsteil (z.B. Schweißteil)„</text:span> deaktiviert werden.</text:p>
      <text:p text:style-name="Text_20_body"><draw:frame draw:style-name="media" draw:name="1" text:anchor-type="as-char" draw:z-index="1" svg:width="28.231041666667cm" style:rel-width="100%" svg:height="10.31875cm" style:rel-height="scale"><draw:image xlink:href="Pictures/5a32c6912874c400ca0c19abbee3da76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Kombinationsteile oder auch Schweißbaugruppen sind CAD-Baugruppen oder Teile mit eigener Stückliste ähnlich der „Baugruppe“.<text:line-break/>
<text:span text:style-name="Strong_20_Emphasis">Die Stückliste von Kombinationsteilen wird aber beim Summieren von Summenstücklisten nicht aufgelöst.</text:span></text:p><text:p text:style-name="Text_20_body">Weitere Informationen unter –&gt; <text:a xlink:type="simple" xlink:href="https://wiki.speedy-pdm.de/doku.php?id=speedy:40_admin:doctype#neuen_dokumenttyp_anlegen" text:style-name="Internet_20_link" text:visited-style-name="Visited_20_Internet_20_Link">Neuen Dokumenttyp anlegen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2::08:42</meta:creation-date>
    <dc:creator>Generated</dc:creator>
    <dc:date>2026-09-14T02::08:42</dc:date>
    <dc:language>en-US</dc:language>
    <meta:editing-cycles>1</meta:editing-cycles>
    <meta:editing-duration>PT0S</meta:editing-duration>
    <dc:title>speedy:faq:explorer</dc:title>
  </office:meta>
</office:document-meta>
</file>