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ffbc9090b75dfd3310506484bb585e5.png"/>
  <manifest:file-entry manifest:media-type="image/png" manifest:full-path="Pictures/a1aff38381643518f8f09c6dba3cb4c4.png"/>
  <manifest:file-entry manifest:media-type="image/png" manifest:full-path="Pictures/496235323ec17484a981dd3f949cced3.png"/>
  <manifest:file-entry manifest:media-type="image/png" manifest:full-path="Pictures/60364381ee4c237e9d507182d98abf19.png"/>
  <manifest:file-entry manifest:media-type="image/png" manifest:full-path="Pictures/c39f660c837a446f887c7bb33eb65ae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eedy:faq:administration"/><text:bookmark-start text:name="__RefHeading___administration_1"/><text:bookmark-start text:name="administration"/>Administration<text:bookmark-end text:name="__RefHeading___administration_1"/><text:bookmark-end text:name="administration"/></text:h>
      <text:h text:style-name="Heading_20_2" text:outline-level="2"><text:bookmark-start text:name="__RefHeading___format_des_aenderungsindex_revisionslabel_auf_zeichnungen_und_in_stuecklisten_aendern_2"/><text:bookmark-start text:name="format_des_aenderungsindex_revisionslabel_auf_zeichnungen_und_in_stuecklisten_aendern"/>Format des Änderungsindex (Revisionslabel) auf Zeichnungen und in Stücklisten ändern<text:bookmark-end text:name="__RefHeading___format_des_aenderungsindex_revisionslabel_auf_zeichnungen_und_in_stuecklisten_aendern_2"/><text:bookmark-end text:name="format_des_aenderungsindex_revisionslabel_auf_zeichnungen_und_in_stuecklisten_aendern"/></text:h>
      <text:p text:style-name="Text_20_body">Die Anzeige des Änderungsindex (Revisionslabel) auf Zeichnungen und Stücklisten kann mit „1“, „a“, oder „A“ erfolgen.<text:line-break/>
In den Settings (speedy Administrator) folgende Parameter konfigurieren:<text:line-break/>
<text:line-break/>
<text:span text:style-name="Strong_20_Emphasis">[solidworks.revision.revlabel]</text:span> und <text:span text:style-name="Strong_20_Emphasis">[session.revlabel]</text:span><text:line-break/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Wert</text:span></text:p>
          </table:table-cell>
          <table:table-cell office:value-type="string" table:style-name="tablecell">
            <text:p text:style-name="tablealignleft"><text:span text:style-name="Strong_20_Emphasis">Ergebnis</text:span></text:p>
          </table:table-cell>
        </table:table-row>
        <table:table-row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Default (1, 2, 3, …) </text:p>
          </table:table-cell>
        </table:table-row>
        <table:table-row>
          <table:table-cell office:value-type="string" table:style-name="tablecell">
            <text:p text:style-name="tablealignleft"> 2 </text:p>
          </table:table-cell>
          <table:table-cell office:value-type="string" table:style-name="tablecell">
            <text:p text:style-name="tablealignleft"> A, B, C, … </text:p>
          </table:table-cell>
        </table:table-row>
        <table:table-row>
          <table:table-cell office:value-type="string" table:style-name="tablecell">
            <text:p text:style-name="tablealignleft"> 3 </text:p>
          </table:table-cell>
          <table:table-cell office:value-type="string" table:style-name="tablecell">
            <text:p text:style-name="tablealignleft"> a, b, c, … </text:p>
          </table:table-cell>
        </table:table-row>
      </table:table>
      <text:p text:style-name="Text_20_body">Im Dateiname der Dokumente werden <text:span text:style-name="Strong_20_Emphasis">immer</text:span> Ziffern verwendet<text:line-break/>
(z. B. <text:span text:style-name="Strong_20_Emphasis">„ET-000001[1].sldprt“</text:span>)</text:p>
      <text:p text:style-name="Horizontal_20_Line"/>
      <text:h text:style-name="Heading_20_2" text:outline-level="2"><text:bookmark-start text:name="__RefHeading___anzahl_der_revisionen_in_revisionstabellen_einstellen_3"/><text:bookmark-start text:name="anzahl_der_revisionen_in_revisionstabellen_einstellen"/>Anzahl der Revisionen in Revisionstabellen einstellen<text:bookmark-end text:name="__RefHeading___anzahl_der_revisionen_in_revisionstabellen_einstellen_3"/><text:bookmark-end text:name="anzahl_der_revisionen_in_revisionstabellen_einstellen"/></text:h>
      <text:p text:style-name="Text_20_body">Der Zeichnungskopf enthält eine gewisse Anzahl an Revisionseinträgen.<text:line-break/></text:p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A</text:p>
          </table:table-cell>
          <table:table-cell office:value-type="string" table:style-name="tablecell">
            <text:p text:style-name="tablealignleft">Erstfreigabe</text:p>
          </table:table-cell>
          <table:table-cell office:value-type="string" table:style-name="tablecell">
            <text:p text:style-name="tablealignleft">07.22.2014</text:p>
          </table:table-cell>
          <table:table-cell office:value-type="string" table:style-name="tablecell">
            <text:p text:style-name="tablealignleft">M. Mustermann</text:p>
          </table:table-cell>
        </table:table-row>
        <table:table-row>
          <table:table-cell office:value-type="string" table:style-name="tablecell">
            <text:p text:style-name="tablealignleft"><text:span text:style-name="Strong_20_Emphasis">Rev.</text:span></text:p>
          </table:table-cell>
          <table:table-cell office:value-type="string" table:style-name="tablecell">
            <text:p text:style-name="tablealignleft"><text:span text:style-name="Strong_20_Emphasis">Änderung</text:span></text:p>
          </table:table-cell>
          <table:table-cell office:value-type="string" table:style-name="tablecell">
            <text:p text:style-name="tablealignleft"><text:span text:style-name="Strong_20_Emphasis">Datum</text:span></text:p>
          </table:table-cell>
          <table:table-cell office:value-type="string" table:style-name="tablecell">
            <text:p text:style-name="tablealignleft"><text:span text:style-name="Strong_20_Emphasis">Name</text:span></text:p>
          </table:table-cell>
        </table:table-row>
      </table:table>
      <text:p text:style-name="Text_20_body">Um die Anzahl zu definieren, sind folgende Einstellungen notwendig:<text:line-break/></text:p>
      <text:list text:style-name="Numbering_20_1" text:continue-numbering="false">
        <text:list-item>
          <text:p text:style-name="Numbering_20_1_Content_First"> speedy-Admin starten<text:line-break/></text:p>
        </text:list-item>
        <text:list-item>
          <text:p text:style-name="Numbering_20_1_Content"> Zum Parameter <text:span text:style-name="Strong_20_Emphasis">[solidworks.revision.count]</text:span> navigieren<text:line-break/></text:p>
        </text:list-item>
        <text:list-item>
          <text:p text:style-name="Numbering_20_1_Content_Last"> Wert = Anzahl der Revisions-Zeilen</text:p>
        </text:list-item>
      </text:list>
      <text:p text:style-name="Text_20_body">Der Parameter <text:span text:style-name="Strong_20_Emphasis">[solidworks.revision.first]</text:span> bestimmt, ob die „nullte“, also allererste Version unterdrückt wird.<text:line-break/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Wert</text:span></text:p>
          </table:table-cell>
          <table:table-cell office:value-type="string" table:style-name="tablecell">
            <text:p text:style-name="tablealignleft"><text:span text:style-name="Strong_20_Emphasis">Ergebnis</text:span>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allererste Version „0“ wird nicht unterdrückt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allererste Version wird unterdrückt. <text:span text:style-name="Strong_20_Emphasis">(sollte Standard-Einstellung sein)</text:span></text:p>
          </table:table-cell>
        </table:table-row>
      </table:table>
      <text:p text:style-name="Text_20_body"><text:line-break/>
Die SolidWorks-Dateieigenschaften sind:</text:p>
      <text:list text:style-name="List_20_1" text:continue-numbering="false">
        <text:list-item>
          <text:p text:style-name="List_20_1_Content_First"> <text:span text:style-name="Strong_20_Emphasis">dm_rev_label_0 … 9</text:span></text:p>
        </text:list-item>
        <text:list-item>
          <text:p text:style-name="List_20_1_Content"> <text:span text:style-name="Strong_20_Emphasis">dm_rev_comment_0 … 9</text:span></text:p>
        </text:list-item>
        <text:list-item>
          <text:p text:style-name="List_20_1_Content"> <text:span text:style-name="Strong_20_Emphasis">dm_rev_date_0 … 9</text:span></text:p>
        </text:list-item>
        <text:list-item>
          <text:p text:style-name="List_20_1_Content_Last"> <text:span text:style-name="Strong_20_Emphasis">dm_rev_user_0 … 9</text:span><text:line-break/></text:p>
        </text:list-item>
      </text:list>
      <text:p text:style-name="Horizontal_20_Line"/>
      <text:h text:style-name="Heading_20_2" text:outline-level="2"><text:bookmark-start text:name="__RefHeading___automatische_docno_bei_neuerstellung_4"/><text:bookmark-start text:name="automatische_docno_bei_neuerstellung"/>Automatische docno bei Neuerstellung<text:bookmark-end text:name="__RefHeading___automatische_docno_bei_neuerstellung_4"/><text:bookmark-end text:name="automatische_docno_bei_neuerstellung"/></text:h>
      <text:p text:style-name="Horizontal_20_Line"/>
      <text:h text:style-name="Heading_20_2" text:outline-level="2"><text:bookmark-start text:name="__RefHeading___automatische_dxf-erzeugung_der_abwicklung_bei_blechteilen_5"/><text:bookmark-start text:name="automatische_dxf-erzeugung_der_abwicklung_bei_blechteilen"/>Automatische DXF-Erzeugung der Abwicklung bei Blechteilen<text:bookmark-end text:name="__RefHeading___automatische_dxf-erzeugung_der_abwicklung_bei_blechteilen_5"/><text:bookmark-end text:name="automatische_dxf-erzeugung_der_abwicklung_bei_blechteilen"/></text:h>
      <text:p text:style-name="Horizontal_20_Line"/>
      <text:h text:style-name="Heading_20_2" text:outline-level="2"><text:bookmark-start text:name="__RefHeading___stuecklisten_6"/><text:bookmark-start text:name="stuecklisten"/>Stücklisten<text:bookmark-end text:name="__RefHeading___stuecklisten_6"/><text:bookmark-end text:name="stuecklisten"/></text:h>
      <text:h text:style-name="Heading_20_3" text:outline-level="3"><text:bookmark-start text:name="__RefHeading___baugruppe_zeigt_keine_stueckliste_7"/><text:bookmark-start text:name="baugruppe_zeigt_keine_stueckliste"/>Baugruppe zeigt keine Stückliste<text:bookmark-end text:name="__RefHeading___baugruppe_zeigt_keine_stueckliste_7"/><text:bookmark-end text:name="baugruppe_zeigt_keine_stueckliste"/></text:h>
      <text:p text:style-name="Text_20_body">Wenn die Komponenten einer Baugruppe Stammartikel sind und die Option <text:span text:style-name="Strong_20_Emphasis">[solidworks.bomtable.basepartignore]</text:span> gesetzt ist, so werden diese Teile nicht in die Stückliste eingefügt. Betrifft das alle Komponenten der Baugruppe, so ist die Stückliste leer.</text:p>
      <text:p text:style-name="Text_20_body">Abhilfe:<text:line-break/>
Deaktivieren der Funktion <text:span text:style-name="Strong_20_Emphasis">[solidworks.bomtable.basepartignore]</text:span>.<text:line-break/></text:p>
      <text:p text:style-name="Horizontal_20_Line"/>
      <text:h text:style-name="Heading_20_2" text:outline-level="2"><text:bookmark-start text:name="__RefHeading___stueckliste_bei_freigabe_als_pdf_zum_artikel_speichern_8"/><text:bookmark-start text:name="stueckliste_bei_freigabe_als_pdf_zum_artikel_speichern"/>Stückliste bei Freigabe als PDF zum Artikel speichern<text:bookmark-end text:name="__RefHeading___stueckliste_bei_freigabe_als_pdf_zum_artikel_speichern_8"/><text:bookmark-end text:name="stueckliste_bei_freigabe_als_pdf_zum_artikel_speichern"/></text:h>
      <text:p text:style-name="Text_20_body">Soll mit Freigabe ein PDF der Stückliste unter dem Artikel gespeichert werden, so sind folgende Parameter über die HeidiSQL in der Tabelle <text:span text:style-name="Strong_20_Emphasis">dm_setting</text:span> zu ergänzen:</text:p>
      <text:p text:style-name="Text_20_body"><text:span text:style-name="Strong_20_Emphasis">[document.release.bomfiletype]</text:span> = “.pdf“</text:p>
      <text:p text:style-name="Text_20_body">Dann wird eine Stückliste im PDF-Format bei der Freigabe erstellt.</text:p>
      <text:p text:style-name="Text_20_body">Mit dem Paramater: <text:span text:style-name="Strong_20_Emphasis">[document.release.bomtype]</text:span> kann gesteuert werden,<text:line-break/>
was für eine Art von Stückliste erstellt wird:</text:p>
      <text:p text:style-name="Text_20_body">0 := Standard-Stückliste (Baugruppenstückliste)<text:line-break/>
1 := Aufsummierte Baugruppenstückliste (z.B. bei Schweißteilen interessant)<text:line-break/>
2 := Summen-Stücklisten<text:line-break/>
3 := Kindkomponentenstückliste<text:line-break/>
4 := Strukturstückliste<text:line-break/></text:p>
      <text:p text:style-name="Horizontal_20_Line"/>
      <text:h text:style-name="Heading_20_2" text:outline-level="2"><text:bookmark-start text:name="__RefHeading___gewichtsangaben_9"/><text:bookmark-start text:name="gewichtsangaben"/>Gewichtsangaben<text:bookmark-end text:name="__RefHeading___gewichtsangaben_9"/><text:bookmark-end text:name="gewichtsangaben"/></text:h>
      <text:h text:style-name="Heading_20_3" text:outline-level="3"><text:bookmark-start text:name="__RefHeading___gewicht_in_kilogramm_kg_anzeigen_10"/><text:bookmark-start text:name="gewicht_in_kilogramm_kg_anzeigen"/>Gewicht in Kilogramm [kg] anzeigen<text:bookmark-end text:name="__RefHeading___gewicht_in_kilogramm_kg_anzeigen_10"/><text:bookmark-end text:name="gewicht_in_kilogramm_kg_anzeigen"/></text:h>
      <text:p text:style-name="Text_20_body">Das Gewicht wird von Ihrer CAD-Anwendung üblicherweise bereits in Kilogramm ermittelt und so von speedyPDM übernommen. Will man zusätzlich die <text:span text:style-name="underline"><text:span text:style-name="Strong_20_Emphasis">Nachkommastellen</text:span></text:span> und das <text:span text:style-name="underline"><text:span text:style-name="Strong_20_Emphasis">Dezimaltrennzeichen</text:span></text:span> definieren, muss das entsprechende Eigenschaftenformat angepasst werden.</text:p>
      <text:p text:style-name="Text_20_body">Starten Sie hierzu den speedyPDM - Administrator und navigieren zum Bereich <text:span text:style-name="Emphasis"><text:span text:style-name="Strong_20_Emphasis">„Eigenschaftenformate“</text:span></text:span>. Dort wählen Sie das Eigenschaftenformat <text:span text:style-name="Emphasis"><text:span text:style-name="Strong_20_Emphasis">„GEWICHT“</text:span></text:span> aus und bearbeiten die Eigenschaften. </text:p>
      <text:p text:style-name="Text_20_body"> <text:line-break/></text:p>
      <text:p text:style-name="Text_20_body">Folgende Werte müssen eingestellt werden, wobei im Feld <text:span text:style-name="Emphasis"><text:span text:style-name="Strong_20_Emphasis">„Format“</text:span></text:span> mit der Zahl (nach dem Punkt) die Nachkommastellen definiert werden. Das System rundet die Gewichtsangabe automatisch auf die Nachkommastellen: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Feld</text:p>
          </table:table-cell>
          <table:table-cell office:value-type="string" table:style-name="tableheader">
            <text:p text:style-name="Table_20_Heading">Wert</text:p>
          </table:table-cell>
        </table:table-row>
        <table:table-row>
          <table:table-cell office:value-type="string" table:style-name="tablecell">
            <text:p text:style-name="tablealignleft">Datentyp </text:p>
          </table:table-cell>
          <table:table-cell office:value-type="string" table:style-name="tablecell">
            <text:p text:style-name="tablealignleft"> Gleitkommazahl </text:p>
          </table:table-cell>
        </table:table-row>
        <table:table-row>
          <table:table-cell office:value-type="string" table:style-name="tablecell">
            <text:p text:style-name="tablealignleft">Eingabe </text:p>
          </table:table-cell>
          <table:table-cell office:value-type="string" table:style-name="tablecell">
            <text:p text:style-name="tablealignleft"> Eingabefeld </text:p>
          </table:table-cell>
        </table:table-row>
        <table:table-row>
          <table:table-cell office:value-type="string" table:style-name="tablecell">
            <text:p text:style-name="tablealignleft">Format </text:p>
          </table:table-cell>
          <table:table-cell office:value-type="string" table:style-name="tablecell">
            <text:p text:style-name="tablealignleft"> %0.3f </text:p>
          </table:table-cell>
        </table:table-row>
        <table:table-row>
          <table:table-cell office:value-type="string" table:style-name="tablecell">
            <text:p text:style-name="tablealignleft">Punktzeichen </text:p>
          </table:table-cell>
          <table:table-cell office:value-type="string" table:style-name="tablecell">
            <text:p text:style-name="tablealignleft"> Komma (,) oder Punkt (.) </text:p>
          </table:table-cell>
        </table:table-row>
      </table:table>
      <text:h text:style-name="Heading_20_3" text:outline-level="3"><text:bookmark-start text:name="__RefHeading___gewicht_in_gramm_g_anzeigen_11"/><text:bookmark-start text:name="gewicht_in_gramm_g_anzeigen"/>Gewicht in Gramm [g] anzeigen<text:bookmark-end text:name="__RefHeading___gewicht_in_gramm_g_anzeigen_11"/><text:bookmark-end text:name="gewicht_in_gramm_g_anzeigen"/></text:h>
      <text:p text:style-name="Text_20_body">Das Gewicht wird von Ihrer CAD-Anwendung üblicherweise in Kilogramm ermittelt und so von speedyPDM übernommen. Will man das Gewicht in <text:span text:style-name="Strong_20_Emphasis">Gramm</text:span> anzeigen, die Nachkommastellen und das Dezimaltrennzeichen definieren, muss das entsprechende Eigenschaftenformat angepasst werden.</text:p>
      <text:p text:style-name="Text_20_body">Starten Sie hierzu den speedyPDM - Administrator und navigieren zum Bereich <text:span text:style-name="Emphasis"><text:span text:style-name="Strong_20_Emphasis">„Eigenschaftenformate“</text:span></text:span>. Dort wählen Sie das Eigenschaftenformat <text:span text:style-name="Emphasis"><text:span text:style-name="Strong_20_Emphasis">„GEWICHT“</text:span></text:span> aus und bearbeiten die Eigenschaften. </text:p>
      <text:p text:style-name="Text_20_body"> <text:line-break/></text:p>
      <text:p text:style-name="Text_20_body">Folgende Werte müssen eingestellt werden, wobei im Feld <text:span text:style-name="Emphasis"><text:span text:style-name="Strong_20_Emphasis">„Vordefinition“</text:span></text:span> mit der Zahl (nach dem Punkt) die Nachkommastellen definiert werden. Das System rundet die Gewichtsangabe automatisch auf die Nachkommastellen: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Feld</text:p>
          </table:table-cell>
          <table:table-cell office:value-type="string" table:style-name="tableheader">
            <text:p text:style-name="Table_20_Heading">Wert</text:p>
          </table:table-cell>
        </table:table-row>
        <table:table-row>
          <table:table-cell office:value-type="string" table:style-name="tablecell">
            <text:p text:style-name="tablealignleft">Datentyp </text:p>
          </table:table-cell>
          <table:table-cell office:value-type="string" table:style-name="tablecell">
            <text:p text:style-name="tablealignleft"> Formel </text:p>
          </table:table-cell>
        </table:table-row>
        <table:table-row>
          <table:table-cell office:value-type="string" table:style-name="tablecell">
            <text:p text:style-name="tablealignleft">Format </text:p>
          </table:table-cell>
          <table:table-cell office:value-type="string" table:style-name="tablecell">
            <text:p text:style-name="tablealignleft"> GEWICHT </text:p>
          </table:table-cell>
        </table:table-row>
        <table:table-row>
          <table:table-cell office:value-type="string" table:style-name="tablecell">
            <text:p text:style-name="tablealignleft">Vordefinition </text:p>
          </table:table-cell>
          <table:table-cell office:value-type="string" table:style-name="tablecell">
            <text:p text:style-name="tablealignleft"> FORMAT('%0.3f', ATOF(GEWICHT)*1000); </text:p>
          </table:table-cell>
        </table:table-row>
        <table:table-row>
          <table:table-cell office:value-type="string" table:style-name="tablecell">
            <text:p text:style-name="tablealignleft">Punktzeichen </text:p>
          </table:table-cell>
          <table:table-cell office:value-type="string" table:style-name="tablecell">
            <text:p text:style-name="tablealignleft"> Komma (,) oder Punkt (.) </text:p>
          </table:table-cell>
        </table:table-row>
      </table:table>
      <text:p text:style-name="Horizontal_20_Line"/>
      <text:h text:style-name="Heading_20_2" text:outline-level="2"><text:bookmark-start text:name="__RefHeading___speedy-startdatei_oeffnen_-_sicherheitswarung_12"/><text:bookmark-start text:name="speedy-startdatei_oeffnen_-_sicherheitswarung"/>speedy-Start: "Datei öffnen - Sicherheitswarung"<text:bookmark-end text:name="__RefHeading___speedy-startdatei_oeffnen_-_sicherheitswarung_12"/><text:bookmark-end text:name="speedy-startdatei_oeffnen_-_sicherheitswarung"/></text:h>
      <text:p text:style-name="Text_20_body">Beim Starten des speedyPDM Explorers (<text:span text:style-name="Strong_20_Emphasis">dwWin.exe</text:span>) oder des speedy Administrators (<text:span text:style-name="Strong_20_Emphasis">dwAdmin.exe</text:span>) über das Netzwerk, kann es zu folgender Windows-Sicherheitswarnung kommen:</text:p>
      <text:p text:style-name="Text_20_body"><draw:frame draw:style-name="media" draw:name="0" text:anchor-type="as-char" draw:z-index="0" svg:width="10.95375cm" svg:height="7.5935416666667cm"><draw:image xlink:href="Pictures/5ffbc9090b75dfd3310506484bb585e5.png" xlink:type="simple" xlink:show="embed" xlink:actuate="onLoad"/></draw:frame></text:p>
      <text:p text:style-name="Text_20_body">Abhilfe: Lokale Gruppenrichtlinie (Win 7) anpassen.</text:p>
      <text:list text:style-name="Numbering_20_1" text:continue-numbering="false">
        <text:list-item>
          <text:p text:style-name="Numbering_20_1_Content_First"> Windows Start → „gpedit.msc“ ausführen.</text:p>
        </text:list-item>
        <text:list-item>
          <text:p text:style-name="Numbering_20_1_Content"> „Benutzerkonfiguration → Administrative Vorlagen → Windows-Komponenten → Anlagen-Manager → Aufnahmeliste für Dateitypen mit niedrigem Risiko“ wählen.</text:p>
        </text:list-item>
        <text:list-item>
          <text:p text:style-name="Numbering_20_1_Content"> Aufnahmeliste aktivieren.</text:p>
        </text:list-item>
        <text:list-item>
          <text:p text:style-name="Numbering_20_1_Content_Last"> Unter Optionen die Endung „.exe“ eintragen und mit „OK“ bestätigen.</text:p>
        </text:list-item>
      </text:list>
      <text:p text:style-name="Text_20_body"><draw:frame draw:style-name="media" draw:name="1" text:anchor-type="as-char" draw:z-index="1" svg:width="18.520833333333cm" style:rel-width="100%" svg:height="16.933333333333cm" style:rel-height="scale"><draw:image xlink:href="Pictures/a1aff38381643518f8f09c6dba3cb4c4.png" xlink:type="simple" xlink:show="embed" xlink:actuate="onLoad"/></draw:frame></text:p>
      <text:p text:style-name="Text_20_body">Damit erscheint die Warnmeldung beim zukünftigen Starten nicht mehr.</text:p>
      <text:p text:style-name="Horizontal_20_Line"/>
      <text:h text:style-name="Heading_20_2" text:outline-level="2"><text:bookmark-start text:name="__RefHeading___laufwerksbuchstaben_ausblenden_13"/><text:bookmark-start text:name="laufwerksbuchstaben_ausblenden"/>Laufwerksbuchstaben ausblenden<text:bookmark-end text:name="__RefHeading___laufwerksbuchstaben_ausblenden_13"/><text:bookmark-end text:name="laufwerksbuchstaben_ausblenden"/></text:h>
      <text:p text:style-name="Text_20_body">Durch einen Eintrag in der Registrydatenbank können Sie Laufwerke ausblenden. Diese Laufwerke werden dann unter „Arbeitsplatz“ und im Explorer nicht mehr angezeigt. <text:line-break/>
Starten Sie den Registryeditor und ändern Sie in der Registry die Einträge wie beschrieben ab. <text:line-break/>
[HKEY_CURRENT_USER\Software\Microsoft\Windows\CurrentVersion\Policies\Explorer] <text:line-break/>
NoDrives (REG_DWORD) := 0x00000000 <text:line-break/>
Binärwert pro Laufwerksbuchstaben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Laufwerk</text:p>
          </table:table-cell>
          <table:table-cell office:value-type="string" table:style-name="tableheader">
            <text:p text:style-name="Table_20_Heading">Wert</text:p>
          </table:table-cell>
        </table:table-row>
        <table:table-row>
          <table:table-cell office:value-type="string" table:style-name="tablecell">
            <text:p text:style-name="tablealignleft">A </text:p>
          </table:table-cell>
          <table:table-cell office:value-type="string" table:style-name="tablecell">
            <text:p text:style-name="tablealignleft"> 0x00000001 </text:p>
          </table:table-cell>
        </table:table-row>
        <table:table-row>
          <table:table-cell office:value-type="string" table:style-name="tablecell">
            <text:p text:style-name="tablealignleft">B </text:p>
          </table:table-cell>
          <table:table-cell office:value-type="string" table:style-name="tablecell">
            <text:p text:style-name="tablealignleft"> 0x00000002 </text:p>
          </table:table-cell>
        </table:table-row>
        <table:table-row>
          <table:table-cell office:value-type="string" table:style-name="tablecell">
            <text:p text:style-name="tablealignleft">C </text:p>
          </table:table-cell>
          <table:table-cell office:value-type="string" table:style-name="tablecell">
            <text:p text:style-name="tablealignleft"> 0x00000004 </text:p>
          </table:table-cell>
        </table:table-row>
        <table:table-row>
          <table:table-cell office:value-type="string" table:style-name="tablecell">
            <text:p text:style-name="tablealignleft">D </text:p>
          </table:table-cell>
          <table:table-cell office:value-type="string" table:style-name="tablecell">
            <text:p text:style-name="tablealignleft"> 0x00000008 </text:p>
          </table:table-cell>
        </table:table-row>
        <table:table-row>
          <table:table-cell office:value-type="string" table:style-name="tablecell" table:number-columns-spanned="2">
            <text:p text:style-name="tablealignleft">… </text:p>
          </table:table-cell>
          <table:covered-table-cell/>
        </table:table-row>
      </table:table>
      <text:p text:style-name="Horizontal_20_Line"/>
      <text:h text:style-name="Heading_20_2" text:outline-level="2"><text:bookmark-start text:name="__RefHeading___downgrade_-_wiederherstellung_aelterer_speedypdm-version_14"/><text:bookmark-start text:name="downgrade_-_wiederherstellung_aelterer_speedypdm-version"/>Downgrade - Wiederherstellung älterer speedyPDM-Version<text:bookmark-end text:name="__RefHeading___downgrade_-_wiederherstellung_aelterer_speedypdm-version_14"/><text:bookmark-end text:name="downgrade_-_wiederherstellung_aelterer_speedypdm-version"/></text:h>
      <text:p text:style-name="Text_20_body">Es besteht die Möglichkeit, ältere speedyPDM-Versionen wiederherzustellen. Dazu gehen Sie bitte wie folgt vor:</text:p>
      <text:list text:style-name="Numbering_20_1" text:continue-numbering="false">
        <text:list-item>
          <text:p text:style-name="Numbering_20_1_Content_First"> Navigieren Sie zu Ihrem speedyPDM-Programmverzeichnis auf dem Server (Standard: <text:span text:style-name="Strong_20_Emphasis">C:\speedy7</text:span>) und wechseln in den Ordner <text:span text:style-name="Strong_20_Emphasis">[backup]</text:span>.</text:p>
        </text:list-item>
        <text:list-item>
          <text:p text:style-name="Numbering_20_1_Content"> Dort finden Sie, je nach Versionsstand, die Backup ZIP-Dateien der letzten speedyPDM-Versionen:<text:line-break/><text:line-break/><draw:frame draw:style-name="media" draw:name="2" text:anchor-type="as-char" draw:z-index="2" svg:width="14.12875cm" svg:height="8.9429166666667cm"><draw:image xlink:href="Pictures/496235323ec17484a981dd3f949cced3.png" xlink:type="simple" xlink:show="embed" xlink:actuate="onLoad"/></draw:frame> <text:line-break/><text:line-break/></text:p>
        </text:list-item>
        <text:list-item>
          <text:p text:style-name="Numbering_20_1_Content"> Bitte entpacken Sie die gewünschte ZIP-Datei.</text:p>
        </text:list-item>
        <text:list-item>
          <text:p text:style-name="Numbering_20_1_Content"> In dem Ordner ist der Ordner <text:span text:style-name="Strong_20_Emphasis">[bin64]</text:span> für unser Downgrade wichtig. Die anderen Ordner bzw. Dateien dienen nur als Datensicherung und können ignoriert werden.</text:p>
        </text:list-item>
        <text:list-item>
          <text:p text:style-name="Numbering_20_1_Content"> Wechseln Sie in das Programmverzeichnis von speedyPDM und nennen den dort vorhandenen Ordner <text:span text:style-name="Strong_20_Emphasis">[bin64]</text:span> um. Empfehlenswert ist den Ordner mit dem entsprechenden Versionstand zu ergänzen z. B. <text:span text:style-name="Strong_20_Emphasis">bin64_262</text:span>:<text:line-break/><text:line-break/><draw:frame draw:style-name="media" draw:name="3" text:anchor-type="as-char" draw:z-index="3" svg:width="12.752916666667cm" svg:height="9.445625cm"><draw:image xlink:href="Pictures/60364381ee4c237e9d507182d98abf19.png" xlink:type="simple" xlink:show="embed" xlink:actuate="onLoad"/></draw:frame> <text:line-break/><text:line-break/></text:p>
        </text:list-item>
        <text:list-item>
          <text:p text:style-name="Numbering_20_1_Content_Last"> Als letzten Schritt müssen Sie nur noch den <text:span text:style-name="Strong_20_Emphasis">[bin64]</text:span> Ordner aus dem Backup Ordner in das Programmverzeichnis kopieren.</text:p>
        </text:list-item>
      </text:list>
      <text:p text:style-name="Text_20_body">Danach können Sie speedyPDM wie gewohnt starten.</text:p>
      <text:p text:style-name="Horizontal_20_Line"/>
      <text:h text:style-name="Heading_20_2" text:outline-level="2"><text:bookmark-start text:name="__RefHeading___mysql_-datenbank_exportieren_manuell_15"/><text:bookmark-start text:name="mysql_-datenbank_exportieren_manuell"/>MySQL®-Datenbank exportieren (manuell)<text:bookmark-end text:name="__RefHeading___mysql_-datenbank_exportieren_manuell_15"/><text:bookmark-end text:name="mysql_-datenbank_exportieren_manuell"/></text:h>
      <text:p text:style-name="Text_20_body">Um die <text:span text:style-name="Strong_20_Emphasis">MySQL®-Datenbank</text:span> manuell zu exportieren, starten Sie bitte das Programm <text:span text:style-name="Strong_20_Emphasis">HeidiSQL</text:span>. Nach dem Start erscheint der Verbindungsmanager. Dort tragen Sie Ihre Datenbankverbindung von speedyPDM ein und führen den Befehl <text:span text:style-name="Emphasis"><text:span text:style-name="Strong_20_Emphasis">„Öffnen“</text:span></text:span> aus: <text:line-break/></text:p>
      <text:p text:style-name="Text_20_body"><draw:frame draw:style-name="media" draw:name="4" text:anchor-type="as-char" draw:z-index="4" svg:width="" svg:rel-width="100%" svg:height="0cm"><draw:image xlink:href="/kunden/homepages/33/d373841276/htdocs/wiki/dokuwiki/data/media/speedy/faq/heidisql-verbindungsmanager.png" xlink:type="simple" xlink:show="embed" xlink:actuate="onLoad"/></draw:frame> <text:line-break/><text:line-break/></text:p>
      <text:p text:style-name="Text_20_body">Wählen Sie die speedyPDM-Datenbank aus. Standardmäßig lautet der Name speedy8_cad. Mit dem Rechtsklick auf die Datenbank speedy8_cad, können Sie die Funktion <text:span text:style-name="Emphasis"><text:span text:style-name="Strong_20_Emphasis">„Datenbank SQL Export“</text:span></text:span> auswählen. <text:line-break/></text:p>
      <text:p text:style-name="Text_20_body"><draw:frame draw:style-name="media" draw:name="5" text:anchor-type="as-char" draw:z-index="5" svg:width="" svg:rel-width="100%" svg:height="0cm"><draw:image xlink:href="/kunden/homepages/33/d373841276/htdocs/wiki/dokuwiki/data/media/speedy/faq/datenbank.png" xlink:type="simple" xlink:show="embed" xlink:actuate="onLoad"/></draw:frame> <text:line-break/><text:line-break/></text:p>
      <text:p text:style-name="Text_20_body">Im nächsten Dialog nehmen Sie bitte folgende Einstellungen vor (siehe Grafik) und legen den Speicherort fest. Danach klicken Sie auf <text:span text:style-name="Emphasis"><text:span text:style-name="Strong_20_Emphasis">„Exportieren“</text:span></text:span>. Die Datenbank wird an den gewünschten Speicherort exportiert. <text:line-break/></text:p>
      <text:p text:style-name="Text_20_body"><draw:frame draw:style-name="media" draw:name="6" text:anchor-type="as-char" draw:z-index="6" svg:width="" svg:rel-width="100%" svg:height="0cm"><draw:image xlink:href="/kunden/homepages/33/d373841276/htdocs/wiki/dokuwiki/data/media/speedy/faq/dialog-datenbankexport.png" xlink:type="simple" xlink:show="embed" xlink:actuate="onLoad"/></draw:frame></text:p>
      <text:p text:style-name="Horizontal_20_Line"/>
      <text:h text:style-name="Heading_20_2" text:outline-level="2"><text:bookmark-start text:name="__RefHeading___mysql_-datenbank_importieren_manuell_16"/><text:bookmark-start text:name="mysql_-datenbank_importieren_manuell"/>MySQL®-Datenbank importieren (manuell)<text:bookmark-end text:name="__RefHeading___mysql_-datenbank_importieren_manuell_16"/><text:bookmark-end text:name="mysql_-datenbank_importieren_manuell"/></text:h>
      <text:p text:style-name="Text_20_body">Um die <text:span text:style-name="Strong_20_Emphasis">MySQL®-Datenbank</text:span> manuell zu importieren, starten Sie bitte das Programm <text:span text:style-name="Strong_20_Emphasis">HeidiSQL</text:span>. Nach dem Start erscheint der Verbindungsmanager. Dort tragen Sie Ihre Datenbankverbindung von speedyPDM ein und führen den Befehl <text:span text:style-name="Emphasis"><text:span text:style-name="Strong_20_Emphasis">„Öffnen“</text:span></text:span> aus: <text:line-break/></text:p>
      <text:p text:style-name="Text_20_body"><draw:frame draw:style-name="media" draw:name="7" text:anchor-type="as-char" draw:z-index="7" svg:width="" svg:rel-width="100%" svg:height="0cm"><draw:image xlink:href="/kunden/homepages/33/d373841276/htdocs/wiki/dokuwiki/data/media/speedy/faq/heidisql-verbindungsmanager.png" xlink:type="simple" xlink:show="embed" xlink:actuate="onLoad"/></draw:frame> <text:line-break/><text:line-break/></text:p>
      <text:p text:style-name="Text_20_body">Wählen Sie die speedyPDM-Datenbank aus. Standardmäßig lautet der Name speedy8_cad. <text:line-break/>
Anschließend führen Sie den Befehl <text:span text:style-name="Emphasis"><text:span text:style-name="Strong_20_Emphasis">„SQL-Datei laden…„</text:span></text:span> aus, den Sie über der Werkzeugleiste unter dem Reiter Datei finden. <text:line-break/></text:p>
      <text:p text:style-name="Text_20_body"><draw:frame draw:style-name="media" draw:name="8" text:anchor-type="as-char" draw:z-index="8" svg:width="33.628541666667cm" style:rel-width="100%" svg:height="13.255625cm" style:rel-height="scale"><draw:image xlink:href="Pictures/c39f660c837a446f887c7bb33eb65ae8.png" xlink:type="simple" xlink:show="embed" xlink:actuate="onLoad"/></draw:frame> <text:line-break/><text:line-break/></text:p>
      <text:p text:style-name="Text_20_body">Navigieren Sie in den Ordner, in dem Sie zuvor Ihre exportierte Datenbank gesichert haben. Wählen die .sql-Datei aus und öffnen diese.</text:p>
      <text:p text:style-name="Text_20_body">Die Datei wird in den Abfragebereich von HeidiSQL geladen. Falls der Name nicht stimmt, benennen Sie die Datenbank abschließend in speedy8_cad um. Die Datei können Sie ausführen, indem Sie das blaue Dreieck in der Werkzeugleiste betätigen oder die <text:span text:style-name="Strong_20_Emphasis">F9-Taste</text:span> drücken. <text:line-break/></text:p>
      <text:p text:style-name="Text_20_body">Nach Abschluss des Vorgangs erscheint eine Hinweismeldung, die Sie mit <text:span text:style-name="Emphasis"><text:span text:style-name="Strong_20_Emphasis">„OK“</text:span></text:span> bestätigen können. Ihre Datenbanksicherung ist jetzt in speedyPDM gelad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7T15::41:31</meta:creation-date>
    <dc:creator>Generated</dc:creator>
    <dc:date>2026-08-27T15::41:31</dc:date>
    <dc:language>en-US</dc:language>
    <meta:editing-cycles>1</meta:editing-cycles>
    <meta:editing-duration>PT0S</meta:editing-duration>
    <dc:title>speedy:faq:administration</dc:title>
  </office:meta>
</office:document-meta>
</file>