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d13f43c875a11e59873604145c51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30_modules:workflow"/><text:bookmark-start text:name="__RefHeading___speedypdm_workflow_1"/><text:bookmark-start text:name="speedypdm_workflow"/>speedyPDM Workflow<text:bookmark-end text:name="__RefHeading___speedypdm_workflow_1"/><text:bookmark-end text:name="speedypdm_workflow"/></text:h>
      <text:p text:style-name="Text_20_body">Der speedyPDM-Workflow basiert auf der Open-Source-Automatisierungsplattform n8n, die eine flexible und anpassbare Workflow-Automatisierung ermöglicht. In Kombination mit speedyPDM werden automatisierte Prozesse effizient abgewickelt, um verschiedene Aufgaben wie Variantenhandling, Datenübertragung und Synchronisation mit anderen Systemen zu optimieren.</text:p>
      <text:p text:style-name="Text_20_body">Dieser Workflow bietet eine robuste Lösung zur Automatisierung von wiederkehrenden Aufgaben und stellt sicher, dass alle relevanten Prozesse in der Produktdatenverwaltung reibungslos und fehlerfrei ablaufen.</text:p>
      <text:p text:style-name="Text_20_body"><draw:frame draw:style-name="media" draw:name="0" text:anchor-type="as-char" draw:z-index="0" svg:width="10.583333333333cm" svg:height="6.5163422254266cm"><draw:image xlink:href="Pictures/abd13f43c875a11e59873604145c5176.png" xlink:type="simple" xlink:show="embed" xlink:actuate="onLoad"/></draw:frame></text:p>
      <text:p text:style-name="Text_20_body"><text:span text:style-name="Strong_20_Emphasis">Erweiterungsmöglichkeiten</text:span></text:p>
      <text:list text:style-name="List_20_1" text:continue-numbering="false">
        <text:list-item>
          <text:p text:style-name="List_20_1_Content_First"> Benutzerdefinierte Workflows: Die n8n-Plattform ermöglicht es, benutzerdefinierte Workflows zu erstellen, um zusätzliche Prozesse zu automatisieren, wie etwa die Genehmigung neuer Varianten.</text:p>
        </text:list-item>
        <text:list-item>
          <text:p text:style-name="List_20_1_Content"> ERP-Integration: Der Workflow kann durch weitere Nodes erweitert werden, um eine tiefergehende Integration mit ERP-Systemen zu ermöglichen.</text:p>
        </text:list-item>
        <text:list-item>
          <text:p text:style-name="List_20_1_Content"> Datenvalidierung: Weitere Datenprüfungen und -validierungen können hinzugefügt werden, um die Datenintegrität vor der Übertragung sicherzustellen.</text:p>
        </text:list-item>
        <text:list-item>
          <text:p text:style-name="List_20_1_Content_Last"> AI-Mechanismen: Es gibt die Möglichkeit KI zu nutzen um Sprachausgaben oder Dateien per KI generieren zu lassen.</text:p>
        </text:list-item>
      </text:list>
      <text:h text:style-name="Heading_20_2" text:outline-level="2"><text:bookmark-start text:name="__RefHeading___speedypdm_nodes_2"/><text:bookmark-start text:name="speedypdm_nodes"/>speedyPDM Nodes<text:bookmark-end text:name="__RefHeading___speedypdm_nodes_2"/><text:bookmark-end text:name="speedypdm_nodes"/></text:h>
      <text:h text:style-name="Heading_20_4" text:outline-level="4"><text:bookmark-start text:name="__RefHeading___speedypdm_properties_3"/><text:bookmark-start text:name="speedypdm_properties"/>speedyPDM Properties<text:bookmark-end text:name="__RefHeading___speedypdm_properties_3"/><text:bookmark-end text:name="speedypdm_propertie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speedyPDM nutzt als Workflow Engine n8n. Um die Installation von n8n durchzuführen sind folgende Schritte notwendig.</text:p>
      <text:h text:style-name="Heading_20_3" text:outline-level="3"><text:bookmark-start text:name="__RefHeading___n8n_5"/><text:bookmark-start text:name="n8n"/>n8n<text:bookmark-end text:name="__RefHeading___n8n_5"/><text:bookmark-end text:name="n8n"/></text:h>
      <text:p text:style-name="Text_20_body"><text:span text:style-name="Strong_20_Emphasis">Schritt 1: Node.js installieren</text:span></text:p>
      <text:list text:style-name="Numbering_20_1" text:continue-numbering="false">
        <text:list-item>
          <text:p text:style-name="Numbering_20_1_Content_First"> Lade Sie Node.js herunter: <text:line-break/>Gehen Sie dazu auf die offizielle Website von Node.js: <text:a xlink:type="simple" xlink:href="https://nodejs.org" text:style-name="Internet_20_link" text:visited-style-name="Visited_20_Internet_20_Link">https://nodejs.org</text:a> <text:line-break/>Lade die LTS-Version herunter (empfohlen für Stabilität).</text:p>
        </text:list-item>
        <text:list-item>
          <text:p text:style-name="Numbering_20_1_Content"> Installieren Sie Node.js: <text:line-break/>Führe Sie die heruntergeladene Installationsdatei aus und folge Sie den Anweisungen. <text:line-break/>Stellen Sie sicher, dass die Option „Add to PATH“ während der Installation aktiviert ist.</text:p>
        </text:list-item>
        <text:list-item>
          <text:p text:style-name="Numbering_20_1_Content"> Überprüfen Sie die Installation:<text:line-break/>Öffne die Eingabeaufforderung (CMD) und geben Sie folgendes ein, um sicherzustellen, dass Node.js und npm korrekt installiert sind:<text:line-break/></text:p>
          <text:p text:style-name="Preformatted_20_Text">node -v<text:s text:c="2"/><text:line-break/>npm -v </text:p>
          <text:p text:style-name="LastListParagraph_Text_20_body"> <text:line-break/>Sie sollten die Versionen von Node.js und npm sehen. </text:p>
        </text:list-item>
      </text:list>
      <text:p text:style-name="Text_20_body"><text:line-break/></text:p>
      <text:p text:style-name="Text_20_body"><text:span text:style-name="Strong_20_Emphasis">Schritt 2: n8n installieren</text:span> <text:line-break/>
In der Eingabeaufforderung (CMD) gib folgenden Befehl ein, um n8n über npm global zu installieren: </text:p>
      <text:p text:style-name="Preformatted_20_Text"> npm install n8n -g </text:p>
      <text:p text:style-name="Text_20_body"> <text:line-break/>Überprüfe die Installation: <text:line-break/>Nachdem die Installation abgeschlossen ist, überprüfe, ob n8n erfolgreich installiert wurde, indem du folgenden Befehl eingibst: </text:p>
      <text:p text:style-name="Preformatted_20_Text"> n8n -v </text:p>
      <text:p text:style-name="Text_20_body"><text:line-break/>
<text:span text:style-name="Strong_20_Emphasis">Schritt 3: n8n starten</text:span> <text:line-break/>
Um n8n zu starten, geben Sie in der Eingabeaufforderung einfach folgendes ein:</text:p>
      <text:p text:style-name="Preformatted_20_Text"> n8n </text:p>
      <text:p text:style-name="Text_20_body">n8n wird jetzt gestartet und sollte standardmäßig unter <text:a xlink:type="simple" xlink:href="http://localhost:5678" text:style-name="Internet_20_link" text:visited-style-name="Visited_20_Internet_20_Link">http://localhost:5678</text:a> erreichbar sein.
Öffnen Sie n8n im Browser:</text:p>
      <text:p text:style-name="Preformatted_20_Text"> Öffnen Sie einen Browser und gehe zu http://localhost:5678, um das n8n Dashboard zu verwenden. </text:p>
      <text:p text:style-name="Text_20_body"><text:line-break/><text:line-break/>
<text:span text:style-name="Strong_20_Emphasis">Optional: Automatischer Start mit PM2</text:span> <text:line-break/>
Wenn Sie möchten, dass n8n im Hintergrund läuft oder automatisch neu startet, können Sie das PM2-Prozessmanager-Tool installieren:</text:p>
      <text:p text:style-name="Preformatted_20_Text"> npm install pm2 -g </text:p>
      <text:p text:style-name="Text_20_body">n8n mit PM2 starten:</text:p>
      <text:p text:style-name="Preformatted_20_Text">pm2 start n8n </text:p>
      <text:p text:style-name="Text_20_body">PM2 so konfigurieren, dass es beim Systemstart n8n startet:</text:p>
      <text:p text:style-name="Preformatted_20_Text">pm2 startup<text:line-break/>pm2 save </text:p>
      <text:h text:style-name="Heading_20_3" text:outline-level="3"><text:bookmark-start text:name="__RefHeading___speedypdm_node_installieren_6"/><text:bookmark-start text:name="speedypdm_node_installieren"/>speedyPDM Node installieren<text:bookmark-end text:name="__RefHeading___speedypdm_node_installieren_6"/><text:bookmark-end text:name="speedypdm_node_installieren"/></text:h>
      <text:p text:style-name="Text_20_body">Öffnen Sie die n8n Oberfläche unter <text:a xlink:type="simple" xlink:href="http://localhost:5678" text:style-name="Internet_20_link" text:visited-style-name="Visited_20_Internet_20_Link">http://localhost:5678</text:a> und melden sich dort an. Nach der Anmeldung kann unter Einstellungen ein Community Node hinzugefügt werden. <text:line-break/>
Einstellungen → Community Node → Community Node hinzufügen <text:line-break/>
Geben Sie in das Eingabefeld folgenden Node ein: <text:span text:style-name="Strong_20_Emphasis"> n8n-nodes-speedy </text:span> <text:line-break/>
Bestätigen Sie dass sie Community Nodes installieren möchten.</text:p>
      <text:p text:style-name="Text_20_body">Nachdem die Installation vollständig ist können Sie in den Workflows die speedyPDM-Nodes auswählen und nutzen.
Passen Sie die dwKernel.ini unter „ “ an oder kopieren Sie diese aus dem bin64 Verzeichnis.</text:p>
      <text:h text:style-name="Heading_20_3" text:outline-level="3"><text:bookmark-start text:name="__RefHeading___konfigurationen_7"/><text:bookmark-start text:name="konfigurationen"/>Konfigurationen<text:bookmark-end text:name="__RefHeading___konfigurationen_7"/><text:bookmark-end text:name="konfigurationen"/></text:h>
      <text:p text:style-name="Text_20_body">n8n wird von speedyPDM bei bestimmten Ereignissen wie das Scripting aufgerufen. Um ein Ereignis zu nutzen muss dieses angelegt werden.
Dazu in der speedyPDM-Datenbank in der Tabelle n8n-workflows die Scriptfunktion eintragen. In n8n ein ebenfalls ein Webhook als Post anlegen. Diesen Namen ebenfalls in die Datenbank eintragen. Danach noch das Timing bestimmen (1=before, 2=after). 
Der Workflow kann dann weitergehend bestimmt und die speedyPDM-Nodes genutzt werden.</text:p>
      <text:h text:style-name="Heading_20_2" text:outline-level="2"><text:bookmark-start text:name="__RefHeading___administration_8"/><text:bookmark-start text:name="administration"/>Administration<text:bookmark-end text:name="__RefHeading___administration_8"/><text:bookmark-end text:name="administration"/></text:h>
      <text:h text:style-name="Heading_20_3" text:outline-level="3"><text:bookmark-start text:name="__RefHeading___konfigurationsparameter_9"/><text:bookmark-start text:name="konfigurationsparameter"/>Konfigurationsparameter<text:bookmark-end text:name="__RefHeading___konfigurationsparameter_9"/><text:bookmark-end text:name="konfigurationsparamet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etting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n8n.n8nurl </text:p>
          </table:table-cell>
          <table:table-cell office:value-type="string" table:style-name="tablecell">
            <text:p text:style-name="tablealignleft"> URL zum n8n Server. </text:p>
          </table:table-cell>
        </table:table-row>
        <table:table-row>
          <table:table-cell office:value-type="string" table:style-name="tablecell">
            <text:p text:style-name="tablealignleft">n8n.apitoken </text:p>
          </table:table-cell>
          <table:table-cell office:value-type="string" table:style-name="tablecell">
            <text:p text:style-name="tablealignleft"> Token für die n8n Verifizierung. </text:p>
          </table:table-cell>
        </table:table-row>
        <table:table-row>
          <table:table-cell office:value-type="string" table:style-name="tablecell">
            <text:p text:style-name="tablealignleft">n8n.logname </text:p>
          </table:table-cell>
          <table:table-cell office:value-type="string" table:style-name="tablecell">
            <text:p text:style-name="tablealignleft"> Logdateiname für das Workflow Modul. </text:p>
          </table:table-cell>
        </table:table-row>
        <table:table-row>
          <table:table-cell office:value-type="string" table:style-name="tablecell">
            <text:p text:style-name="tablealignleft">n8n.webhookTest </text:p>
          </table:table-cell>
          <table:table-cell office:value-type="string" table:style-name="tablecell">
            <text:p text:style-name="tablealignleft"> Werden alle anfragen an den Workflow an den Test Endpoint gesendet. </text:p>
          </table:table-cell>
        </table:table-row>
        <table:table-row>
          <table:table-cell office:value-type="string" table:style-name="tablecell">
            <text:p text:style-name="tablealignleft">n8n.user </text:p>
          </table:table-cell>
          <table:table-cell office:value-type="string" table:style-name="tablecell">
            <text:p text:style-name="tablealignleft"> Globaler User für Basic Authentifizierung.</text:p>
          </table:table-cell>
        </table:table-row>
        <table:table-row>
          <table:table-cell office:value-type="string" table:style-name="tablecell">
            <text:p text:style-name="tablealignleft">n8n.password </text:p>
          </table:table-cell>
          <table:table-cell office:value-type="string" table:style-name="tablecell">
            <text:p text:style-name="tablealignleft"> Passwort für den angegebenen User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4T00::47:56</meta:creation-date>
    <dc:creator>Generated</dc:creator>
    <dc:date>2026-09-04T00::47:56</dc:date>
    <dc:language>en-US</dc:language>
    <meta:editing-cycles>1</meta:editing-cycles>
    <meta:editing-duration>PT0S</meta:editing-duration>
    <dc:title>speedy:30_modules:workflow</dc:title>
  </office:meta>
</office:document-meta>
</file>