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c8cf8de4fb85d847acdc8be6dbf699d.png"/>
  <manifest:file-entry manifest:media-type="image/png" manifest:full-path="Pictures/8e8792079ef357bfb2d82768e302a007.png"/>
  <manifest:file-entry manifest:media-type="image/png" manifest:full-path="Pictures/55cbe8a8690b89df0d8eeb9bce1c0d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web"/><text:bookmark-start text:name="__RefHeading___speedyweb_1"/><text:bookmark-start text:name="speedyweb"/>speedyWEB<text:bookmark-end text:name="__RefHeading___speedyweb_1"/><text:bookmark-end text:name="speedyweb"/></text:h>
      <text:p text:style-name="Text_20_body">Mit <text:a xlink:type="simple" xlink:href="https://speedy-pdm.de/module/speedyWEB" text:style-name="Internet_20_link" text:visited-style-name="Visited_20_Internet_20_Link">speedyWEB</text:a> geben wir Ihnen ein Tool an die Hand, mit dem Sie Ihre Daten voll­umfänglich nutzen können.</text:p>
      <text:p text:style-name="Text_20_body">Zu jeder Zeit haben Ihre Mit­arbeiter oder auch externe die Möglichkeit, Projek­tdaten einz­usehen. speedyWEB ist von jedem End­gerät mit beliebigem Betrieb­ssystem anwendbar. Das Einzige, das nicht fehlen darf, ist ein Internet­anschluss.</text:p>
      <text:p text:style-name="Text_20_body">Sie bleiben auch in Situationen, in denen Sie unverzüglich reagieren müssen, handlungsfähig und zeichnen sich durch schnelle Problem­lösung aus. Da Sie nur ein Einblick in Ihre Daten gewähren, bleiben diese vor Zugriffen geschützt und sicher.</text:p>
      <text:p text:style-name="Text_20_body"><draw:frame draw:style-name="media" draw:name="0" text:anchor-type="as-char" draw:z-index="0" svg:width="10.583333333333cm" svg:height="11.737155388471cm"><draw:image xlink:href="Pictures/9c8cf8de4fb85d847acdc8be6dbf699d.png" xlink:type="simple" xlink:show="embed" xlink:actuate="onLoad"/></draw:frame><text:line-break/></text:p>
      <text:p text:style-name="Text_20_body">Kurze übersicht über die möglichen Szenarien von speedyWEB:</text:p>
      <text:list text:style-name="List_20_1" text:continue-numbering="false">
        <text:list-item>
          <text:p text:style-name="List_20_1_Content_First"> Alle in speedyPDM verwalteten Dokumente Geräte- und Standortunabhängig ansehen</text:p>
        </text:list-item>
        <text:list-item>
          <text:p text:style-name="List_20_1_Content"> 3D View der CAD Daten (Solidworks)</text:p>
        </text:list-item>
        <text:list-item>
          <text:p text:style-name="List_20_1_Content"> Keine Installation auf Clientgeräten notwendig</text:p>
        </text:list-item>
        <text:list-item>
          <text:p text:style-name="List_20_1_Content"> Geräte- und Betriebssystemunabhängig (Windows, Mac, Android, iPhone, Linux, …)</text:p>
        </text:list-item>
        <text:list-item>
          <text:p text:style-name="List_20_1_Content"> Basiert auf den speedyPDM Daten</text:p>
        </text:list-item>
        <text:list-item>
          <text:p text:style-name="List_20_1_Content"> Moderne Anwendungsoberfläche</text:p>
        </text:list-item>
        <text:list-item>
          <text:p text:style-name="List_20_1_Content"> Einfache Installation</text:p>
        </text:list-item>
        <text:list-item>
          <text:p text:style-name="List_20_1_Content_Last"> Einfache kundenspezifisch Anpassung</text:p>
        </text:list-item>
      </text:list>
      <text:h text:style-name="Heading_20_2" text:outline-level="2"><text:bookmark-start text:name="__RefHeading___vorraussetzungen_2"/><text:bookmark-start text:name="vorraussetzungen"/>Vorraussetzungen<text:bookmark-end text:name="__RefHeading___vorraussetzungen_2"/><text:bookmark-end text:name="vorraussetzungen"/></text:h>
      <text:p text:style-name="Text_20_body">Für speedyWeb müssen bestimmt Vorraussetzungen erfüllt sein:</text:p>
      <text:list text:style-name="List_20_1" text:continue-numbering="false">
        <text:list-item>
          <text:p text:style-name="List_20_1_Content_First"> Linux oder Windows-Server</text:p>
        </text:list-item>
        <text:list-item>
          <text:p text:style-name="List_20_1_Content"> Zugriff auf den speedy-Vault</text:p>
        </text:list-item>
        <text:list-item>
          <text:p text:style-name="List_20_1_Content_Last"> SSL-Zertifikat</text:p>
        </text:list-item>
      </text:list>
      <text:h text:style-name="Heading_20_2" text:outline-level="2"><text:bookmark-start text:name="__RefHeading___wie_funktioniert_speedyweb_3"/><text:bookmark-start text:name="wie_funktioniert_speedyweb"/>Wie funktioniert speedyWEB<text:bookmark-end text:name="__RefHeading___wie_funktioniert_speedyweb_3"/><text:bookmark-end text:name="wie_funktioniert_speedyweb"/></text:h>
      <text:p text:style-name="Text_20_body">speedyWEB ist eine Onlineplattform um speedyPDM-Dokumente Standort und Betriebssystem unabhängig über eine Weboberfläche anzuzeigen. Dies kann für verschiedene Bereiche sehr nutzbar sein. Zum Beispiel können so Mechaniker auf der Baustelle angebunden, Externe Fertiger mit Zeichnungen versorgt oder Lieferanten mit CAD-Daten angebunden werden.<text:line-break/>
speedyWEB ist als reiner Viewer konzipiert. Das bedeutet dass Daten und Dateien eingesehen werden können, jedoch kann nichts verändert werden.<text:line-break/>
<draw:frame draw:style-name="media" draw:name="1" text:anchor-type="as-char" draw:z-index="1" svg:width="10.583333333333cm" svg:height="3.6581708637964cm"><draw:image xlink:href="Pictures/8e8792079ef357bfb2d82768e302a007.png" xlink:type="simple" xlink:show="embed" xlink:actuate="onLoad"/></draw:frame><text:line-break/>
Dateien die an einem Dokument hängen können über einen Download heruntergeladen werden.
speedyWEB kann verschiedene Dateitypen als Vorschau eines Dokuments anzeigen. Unter anderem ist es möglich Solidworks-3D-Dateien als 3D Modell anzuzeigen.<text:line-break/>
<draw:frame draw:style-name="media" draw:name="2" text:anchor-type="as-char" draw:z-index="2" svg:width="10.583333333333cm" svg:height="8.8043037672866cm"><draw:image xlink:href="Pictures/55cbe8a8690b89df0d8eeb9bce1c0d0a.png" xlink:type="simple" xlink:show="embed" xlink:actuate="onLoad"/></draw:frame><text:line-break/>
Des weiteren können auch Bildformate und Pdf´s als Vorschau angezeigt werden.</text:p>
      <text:h text:style-name="Heading_20_4" text:outline-level="4"><text:bookmark-start text:name="__RefHeading___suche_4"/><text:bookmark-start text:name="suche"/>Suche<text:bookmark-end text:name="__RefHeading___suche_4"/><text:bookmark-end text:name="suche"/></text:h>
      <text:p text:style-name="Text_20_body">speedyWEB enthält wie speedyPDM eine Schnellsuche und eine erweiterte Suche. Dadurch kann auch in speedyWEB in gewohnter weiße gesuch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01::54:18</meta:creation-date>
    <dc:creator>Generated</dc:creator>
    <dc:date>2026-09-08T01::54:18</dc:date>
    <dc:language>en-US</dc:language>
    <meta:editing-cycles>1</meta:editing-cycles>
    <meta:editing-duration>PT0S</meta:editing-duration>
    <dc:title>speedy:30_modules:web</dc:title>
  </office:meta>
</office:document-meta>
</file>