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edy:30_modules:tools"/><text:bookmark-start text:name="__RefHeading___tools_1"/><text:bookmark-start text:name="tools"/>Tools<text:bookmark-end text:name="__RefHeading___tools_1"/><text:bookmark-end text:name="tools"/></text:h>
      <text:h text:style-name="Heading_20_2" text:outline-level="2"><text:bookmark-start text:name="__RefHeading___dwlog_2"/><text:bookmark-start text:name="dwlog"/>dwLog<text:bookmark-end text:name="__RefHeading___dwlog_2"/><text:bookmark-end text:name="dwlog"/></text:h>
      <text:h text:style-name="Heading_20_2" text:outline-level="2"><text:bookmark-start text:name="__RefHeading___dwmessage_3"/><text:bookmark-start text:name="dwmessage"/>dwMessage<text:bookmark-end text:name="__RefHeading___dwmessage_3"/><text:bookmark-end text:name="dwmessage"/></text:h>
      <text:h text:style-name="Heading_20_2" text:outline-level="2"><text:bookmark-start text:name="__RefHeading___dwpasswd_4"/><text:bookmark-start text:name="dwpasswd"/>dwPasswd<text:bookmark-end text:name="__RefHeading___dwpasswd_4"/><text:bookmark-end text:name="dwpasswd"/></text:h>
      <text:h text:style-name="Heading_20_2" text:outline-level="2"><text:bookmark-start text:name="__RefHeading___dwtask_5"/><text:bookmark-start text:name="dwtask"/>dwTask<text:bookmark-end text:name="__RefHeading___dwtask_5"/><text:bookmark-end text:name="dwtask"/></text:h>
      <text:h text:style-name="Heading_20_2" text:outline-level="2"><text:bookmark-start text:name="__RefHeading___sendmail_6"/><text:bookmark-start text:name="sendmail"/>sendmail<text:bookmark-end text:name="__RefHeading___sendmail_6"/><text:bookmark-end text:name="sendmail"/></text:h>
      <text:h text:style-name="Heading_20_2" text:outline-level="2"><text:bookmark-start text:name="__RefHeading___slfstart_7"/><text:bookmark-start text:name="slfstart"/>slfStart<text:bookmark-end text:name="__RefHeading___slfstart_7"/><text:bookmark-end text:name="slfstart"/></text:h>
      <text:h text:style-name="Heading_20_2" text:outline-level="2"><text:bookmark-start text:name="__RefHeading___swxbatch_8"/><text:bookmark-start text:name="swxbatch"/>swxBatch<text:bookmark-end text:name="__RefHeading___swxbatch_8"/><text:bookmark-end text:name="swxbatch"/></text:h>
      <text:h text:style-name="Heading_20_2" text:outline-level="2"><text:bookmark-start text:name="__RefHeading___swxtoolboxpart_9"/><text:bookmark-start text:name="swxtoolboxpart"/>swxToolboxpart<text:bookmark-end text:name="__RefHeading___swxtoolboxpart_9"/><text:bookmark-end text:name="swxtoolboxpart"/></text:h>
      <text:h text:style-name="Heading_20_2" text:outline-level="2"><text:bookmark-start text:name="__RefHeading___swxtools_10"/><text:bookmark-start text:name="swxtools"/>swxTools<text:bookmark-end text:name="__RefHeading___swxtools_10"/><text:bookmark-end text:name="swxtool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3T12::24:44</meta:creation-date>
    <dc:creator>Generated</dc:creator>
    <dc:date>2026-09-13T12::24:44</dc:date>
    <dc:language>en-US</dc:language>
    <meta:editing-cycles>1</meta:editing-cycles>
    <meta:editing-duration>PT0S</meta:editing-duration>
    <dc:title>speedy:30_modules:tools</dc:title>
  </office:meta>
</office:document-meta>
</file>