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30_modules:projectbom"/><text:bookmark-start text:name="__RefHeading___projektuebersichtsliste_1"/><text:bookmark-start text:name="projektuebersichtsliste"/>Projektübersichtsliste<text:bookmark-end text:name="__RefHeading___projektuebersichtsliste_1"/><text:bookmark-end text:name="projektuebersichtsliste"/></text:h>
      <text:p text:style-name="Text_20_body"><text:span text:style-name="Strong_20_Emphasis">Wie unterstützt die Projektübersichtsliste von speedyPDM komplexe CAD-Projekte?</text:span> <text:line-break/>
In projektorientierten Branchen wie dem Sondermaschinen- und Anlagenbau ist die Arbeit mit Stücklisten – etwa Strukturstücklisten, Baukastenstücklisten oder Mengenstücklisten – ein wesentlicher Bestandteil der täglichen Abläufe. Damit jedoch alle Abteilungen mit denselben, aktuellen Daten arbeiten können, wurde die Projektübersichtsliste entwickelt – einen einzigartigen Ansatz für durchgängige, abteilungsübergreifende Projektorganisation.</text:p>
      <text:p text:style-name="Text_20_body"><text:span text:style-name="Strong_20_Emphasis">Was ist die Projektübersichtsliste?</text:span> <text:line-break/>
Die Projektübersichtsliste ist mehr als nur eine Stückliste – sie ist das zentrale Steuerungsinstrument für projektbezogene Datenflüsse in speedyPDM. <text:line-break/>
Hier werden die Artikel der CAD-Strukturstückliste mit zusätzlichen ERP-Informationen wie Bestellstatus, Freigaben, Kostenstellen oder Lieferzeiten angereichert. <text:line-break/>
So entsteht eine integrierte Sicht auf das gesamte Projekt, die Konstruktion, Einkauf, Fertigung und Projektleitung miteinander verbindet.</text:p>
      <text:p text:style-name="Text_20_body"><text:span text:style-name="Strong_20_Emphasis">Wie funktioniert die Projektübersichtsliste in der Praxis?</text:span> <text:line-break/>
Die Konstruktion erkennt in der Projektübersichtsliste, welche Bauteile bereits angefragt oder bestellt sind. Diese können automatisch vor Änderungen geschützt werden. Einkauf und Fertigung greifen zeitgleich auf denselben, aktuellen Datenstand zu. Dadurch werden Medienbrüche und doppelte Pflege vermieden, und alle Änderungen werden in Echtzeit synchronisiert.</text:p>
      <text:h text:style-name="Heading_20_2" text:outline-level="2"><text:bookmark-start text:name="__RefHeading___konfiguration_2"/><text:bookmark-start text:name="konfiguration"/>Konfiguration<text:bookmark-end text:name="__RefHeading___konfiguration_2"/><text:bookmark-end text:name="konfiguration"/></text:h>
      <text:h text:style-name="Heading_20_3" text:outline-level="3"><text:bookmark-start text:name="__RefHeading___importbeschreibung_3"/><text:bookmark-start text:name="importbeschreibung"/>Importbeschreibung<text:bookmark-end text:name="__RefHeading___importbeschreibung_3"/><text:bookmark-end text:name="importbeschreibung"/></text:h>
      <text:p text:style-name="Text_20_body">Die Importbeschreibung <text:span text:style-name="Strong_20_Emphasis">PROJECTBOM_SYNC</text:span> definiert die Eigenschaften, die beim Synchronisieren der Projektübersichtsliste aus der Strukturstückliste bzw. dem Artikelstamm übernommen wird. 
Wenn die Importbeschreibung erweitert wird muss ebenfalls die Stored Procedure erweitert (angepasst) werden. </text:p>
      <text:h text:style-name="Heading_20_3" text:outline-level="3"><text:bookmark-start text:name="__RefHeading___stored_procedure_4"/><text:bookmark-start text:name="stored_procedure"/>STORED PROCEDURE<text:bookmark-end text:name="__RefHeading___stored_procedure_4"/><text:bookmark-end text:name="stored_procedure"/></text:h>
      <text:p text:style-name="Text_20_body">Die Stored Procedure <text:span text:style-name="Strong_20_Emphasis">procBomStructure</text:span> dient zur Abfrage der Strukturstückliste zu einem Projekt (Anlagenzusammenbau/Baugruppe). <text:line-break/>
Die Stored Procedure muss alle Eigenschaften liefern, die von der Importbeschreibung verwendet werden. </text:p>
      <text:h text:style-name="Heading_20_3" text:outline-level="3"><text:bookmark-start text:name="__RefHeading___spaltenbeschreibung_5"/><text:bookmark-start text:name="spaltenbeschreibung"/>Spaltenbeschreibung<text:bookmark-end text:name="__RefHeading___spaltenbeschreibung_5"/><text:bookmark-end text:name="spaltenbeschreibung"/></text:h>
      <text:p text:style-name="Text_20_body">Die Spaltenbeschreibung <text:span text:style-name="Strong_20_Emphasis">ProjectBom</text:span> dient zur Konfiguration der Tabellenansicht in der Maske Projektübersichtsliste. <text:line-break/>
Es können beliebig viele Spaltenbeschreibungen vom Typ „Projektübersichtsliste“ definiert werden. <text:line-break/>
Alle Spaltenbeschreibungen vom Typ „Projektübersichtsliste“ stehen in der Maske zur Auswahl zur Verfügung.</text:p>
      <text:h text:style-name="Heading_20_3" text:outline-level="3"><text:bookmark-start text:name="__RefHeading___objekteigenschaften_6"/><text:bookmark-start text:name="objekteigenschaften"/>Objekteigenschaften<text:bookmark-end text:name="__RefHeading___objekteigenschaften_6"/><text:bookmark-end text:name="objekteigenschaften"/></text:h>
      <text:h text:style-name="Heading_20_4" text:outline-level="4"><text:bookmark-start text:name="__RefHeading___positionseigenschaften_7"/><text:bookmark-start text:name="positionseigenschaften"/>Positionseigenschaften<text:bookmark-end text:name="__RefHeading___positionseigenschaften_7"/><text:bookmark-end text:name="positionseigenschaften"/></text:h>
      <table:table table:style-name="Table">
        <table:table-column/>
        <table:table-column/>
        <table:table-row>
          <table:table-cell office:value-type="string" table:style-name="tableheader">
            <text:p text:style-name="Table_20_Heading">Name</text:p>
          </table:table-cell>
          <table:table-cell office:value-type="string" table:style-name="tableheader">
            <text:p text:style-name="Table_20_Heading">Beschreibung</text:p>
          </table:table-cell>
        </table:table-row>
        <table:table-row>
          <table:table-cell office:value-type="string" table:style-name="tablecell">
            <text:p text:style-name="tablealignleft">bom_pos </text:p>
          </table:table-cell>
          <table:table-cell office:value-type="string" table:style-name="tablecell"/>
        </table:table-row>
        <table:table-row>
          <table:table-cell office:value-type="string" table:style-name="tablecell">
            <text:p text:style-name="tablealignleft">bom_pos_docno </text:p>
          </table:table-cell>
          <table:table-cell office:value-type="string" table:style-name="tablecell"/>
        </table:table-row>
      </table:table>
      <text:h text:style-name="Heading_20_4" text:outline-level="4"><text:bookmark-start text:name="__RefHeading___artikeleigenschaften_8"/><text:bookmark-start text:name="artikeleigenschaften"/>Artikeleigenschaften<text:bookmark-end text:name="__RefHeading___artikeleigenschaften_8"/><text:bookmark-end text:name="artikeleigenschaften"/></text:h>
      <table:table table:style-name="Table">
        <table:table-column/>
        <table:table-column/>
        <table:table-row>
          <table:table-cell office:value-type="string" table:style-name="tableheader">
            <text:p text:style-name="Table_20_Heading">Name</text:p>
          </table:table-cell>
          <table:table-cell office:value-type="string" table:style-name="tableheader">
            <text:p text:style-name="Table_20_Heading">Beschreibung</text:p>
          </table:table-cell>
        </table:table-row>
        <table:table-row>
          <table:table-cell office:value-type="string" table:style-name="tablecell">
            <text:p text:style-name="tablealignleft">item_docno </text:p>
          </table:table-cell>
          <table:table-cell office:value-type="string" table:style-name="tablecell"/>
        </table:table-row>
        <table:table-row>
          <table:table-cell office:value-type="string" table:style-name="tablecell">
            <text:p text:style-name="tablealignleft">item_revlabel </text:p>
          </table:table-cell>
          <table:table-cell office:value-type="string" table:style-name="tablecell"/>
        </table:table-row>
        <table:table-row>
          <table:table-cell office:value-type="string" table:style-name="tablecell">
            <text:p text:style-name="tablealignleft">item_category </text:p>
          </table:table-cell>
          <table:table-cell office:value-type="string" table:style-name="tablecell"/>
        </table:table-row>
        <table:table-row>
          <table:table-cell office:value-type="string" table:style-name="tablecell">
            <text:p text:style-name="tablealignleft">item_manual </text:p>
          </table:table-cell>
          <table:table-cell office:value-type="string" table:style-name="tablecell"/>
        </table:table-row>
        <table:table-row>
          <table:table-cell office:value-type="string" table:style-name="tablecell">
            <text:p text:style-name="tablealignleft">item_status </text:p>
          </table:table-cell>
          <table:table-cell office:value-type="string" table:style-name="tablecell"/>
        </table:table-row>
        <table:table-row>
          <table:table-cell office:value-type="string" table:style-name="tablecell">
            <text:p text:style-name="tablealignleft">item_statusat </text:p>
          </table:table-cell>
          <table:table-cell office:value-type="string" table:style-name="tablecell"/>
        </table:table-row>
      </table:table>
      <text:h text:style-name="Heading_20_2" text:outline-level="2"><text:bookmark-start text:name="__RefHeading___konfigurationsparameter_9"/><text:bookmark-start text:name="konfigurationsparameter"/>Konfigurationsparameter<text:bookmark-end text:name="__RefHeading___konfigurationsparameter_9"/><text:bookmark-end text:name="konfigurationsparameter"/></text:h>
      <table:table table:style-name="Table">
        <table:table-column/>
        <table:table-column/>
        <table:table-row>
          <table:table-cell office:value-type="string" table:style-name="tableheader">
            <text:p text:style-name="Table_20_Heading">Schlüssel</text:p>
          </table:table-cell>
          <table:table-cell office:value-type="string" table:style-name="tableheader">
            <text:p text:style-name="Table_20_Heading">Beschreibung</text:p>
          </table:table-cell>
        </table:table-row>
        <table:table-row>
          <table:table-cell office:value-type="string" table:style-name="tablecell">
            <text:p text:style-name="tablealignleft">projectbom.export.opentarget </text:p>
          </table:table-cell>
          <table:table-cell office:value-type="string" table:style-name="tablecell"/>
        </table:table-row>
        <table:table-row>
          <table:table-cell office:value-type="string" table:style-name="tablecell">
            <text:p text:style-name="tablealignleft">projectbom.export.prefix </text:p>
          </table:table-cell>
          <table:table-cell office:value-type="string" table:style-name="tablecell"/>
        </table:table-row>
        <table:table-row>
          <table:table-cell office:value-type="string" table:style-name="tablecell">
            <text:p text:style-name="tablealignleft">projectbom.export.suffix </text:p>
          </table:table-cell>
          <table:table-cell office:value-type="string" table:style-name="tablecell"/>
        </table:table-row>
        <table:table-row>
          <table:table-cell office:value-type="string" table:style-name="tablecell">
            <text:p text:style-name="tablealignleft">projectbom.export.extensions </text:p>
          </table:table-cell>
          <table:table-cell office:value-type="string" table:style-name="tablecell"/>
        </table:table-row>
        <table:table-row>
          <table:table-cell office:value-type="string" table:style-name="tablecell">
            <text:p text:style-name="tablealignleft">projectbom.export.path </text:p>
          </table:table-cell>
          <table:table-cell office:value-type="string" table:style-name="tablecell"/>
        </table:table-row>
        <table:table-row>
          <table:table-cell office:value-type="string" table:style-name="tablecell">
            <text:p text:style-name="tablealignleft">projectbom.directedit </text:p>
          </table:table-cell>
          <table:table-cell office:value-type="string" table:style-name="tablecell"/>
        </table:table-row>
        <table:table-row>
          <table:table-cell office:value-type="string" table:style-name="tablecell">
            <text:p text:style-name="tablealignleft">projectbom.showusage </text:p>
          </table:table-cell>
          <table:table-cell office:value-type="string" table:style-name="tablecell"/>
        </table:table-row>
        <table:table-row>
          <table:table-cell office:value-type="string" table:style-name="tablecell">
            <text:p text:style-name="tablealignleft">projectbom.showconflicts </text:p>
          </table:table-cell>
          <table:table-cell office:value-type="string" table:style-name="tablecell"/>
        </table:table-row>
        <table:table-row>
          <table:table-cell office:value-type="string" table:style-name="tablecell">
            <text:p text:style-name="tablealignleft">projectbom.coldescname </text:p>
          </table:table-cell>
          <table:table-cell office:value-type="string" table:style-name="tablecell">
            <text:p text:style-name="tablealignleft"> Standard Spaltenbeschreibung </text:p>
          </table:table-cell>
        </table:table-row>
        <table:table-row>
          <table:table-cell office:value-type="string" table:style-name="tablecell">
            <text:p text:style-name="tablealignleft">projectbom.coldesclang </text:p>
          </table:table-cell>
          <table:table-cell office:value-type="string" table:style-name="tablecell">
            <text:p text:style-name="tablealignleft"> Standard Sprache der Spaltenbeschreibung </text:p>
          </table:table-cell>
        </table:table-row>
        <table:table-row>
          <table:table-cell office:value-type="string" table:style-name="tablecell">
            <text:p text:style-name="tablealignleft">projectbom.color.red </text:p>
          </table:table-cell>
          <table:table-cell office:value-type="string" table:style-name="tablecell">
            <text:p text:style-name="tablealignleft"> Zellen Hintergrundfarbe hell-rot {255,128,128} </text:p>
          </table:table-cell>
        </table:table-row>
        <table:table-row>
          <table:table-cell office:value-type="string" table:style-name="tablecell">
            <text:p text:style-name="tablealignleft">projectbom.color.green </text:p>
          </table:table-cell>
          <table:table-cell office:value-type="string" table:style-name="tablecell">
            <text:p text:style-name="tablealignleft"> Zellen Hintergrundfarbe hell-grün {128,255,128} </text:p>
          </table:table-cell>
        </table:table-row>
        <table:table-row>
          <table:table-cell office:value-type="string" table:style-name="tablecell">
            <text:p text:style-name="tablealignleft">projectbom.color.yellow </text:p>
          </table:table-cell>
          <table:table-cell office:value-type="string" table:style-name="tablecell">
            <text:p text:style-name="tablealignleft"> Zellen Hintergrundfarbe gelb {255,255,128} </text:p>
          </table:table-cell>
        </table:table-row>
        <table:table-row>
          <table:table-cell office:value-type="string" table:style-name="tablecell">
            <text:p text:style-name="tablealignleft">projectbom.color.selection </text:p>
          </table:table-cell>
          <table:table-cell office:value-type="string" table:style-name="tablecell">
            <text:p text:style-name="tablealignleft"> Zellen Hintergrundfarbe markierte Zelle {255,255,192} </text:p>
          </table:table-cell>
        </table:table-row>
        <table:table-row>
          <table:table-cell office:value-type="string" table:style-name="tablecell">
            <text:p text:style-name="tablealignleft">projectbom.color.darkratio </text:p>
          </table:table-cell>
          <table:table-cell office:value-type="string" table:style-name="tablecell">
            <text:p text:style-name="tablealignleft"> Farb-Skalier-Wert im Dunkelmodu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7T17::50:29</meta:creation-date>
    <dc:creator>Generated</dc:creator>
    <dc:date>2026-09-07T17::50:29</dc:date>
    <dc:language>en-US</dc:language>
    <meta:editing-cycles>1</meta:editing-cycles>
    <meta:editing-duration>PT0S</meta:editing-duration>
    <dc:title>speedy:30_modules:projectbom</dc:title>
  </office:meta>
</office:document-meta>
</file>