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1d65ef4a7161b9e8ce259b75aaf6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ocr"/><text:bookmark-start text:name="__RefHeading___ocr_1"/><text:bookmark-start text:name="ocr"/>OCR<text:bookmark-end text:name="__RefHeading___ocr_1"/><text:bookmark-end text:name="ocr"/></text:h>
      <text:p text:style-name="Text_20_body">In speedyPDM gibt es die Möglichkeit eine OCR Indizierung ein zu richten um z.B. Rechnungen oder Angebote automatisch in speedy ein zu pflegen. Um dieses Modul nutzen zu können muss eine Lizenzierung für dieses Modul vorhanden sein.
Es gibt 2 Möglichkeiten die OCR Funktionalität in speedy zu nutzen:</text:p>
      <text:h text:style-name="Heading_20_2" text:outline-level="2"><text:bookmark-start text:name="__RefHeading___ablauf_der_ocr_indizierung_2"/><text:bookmark-start text:name="ablauf_der_ocr_indizierung"/>Ablauf der OCR Indizierung<text:bookmark-end text:name="__RefHeading___ablauf_der_ocr_indizierung_2"/><text:bookmark-end text:name="ablauf_der_ocr_indizierung"/></text:h>
      <text:p text:style-name="Text_20_body">Als erstes wird falls es noch keins ist eine Bilddatei erstellt. D.h. dass z.B. eine PDF in eine .tif umgewandelt wird. Diese Dateien werden im Temp-Ordner des Users abgelegt. Ist dies geschehen wird mit Hilfe des Tesseract Tool der Text aus den Bildern gelesen und eine TXT-Datei ebenfalls im Temp-Ordner abgelegt. Danach werden die einzelnen Rules abgearbeitet. Ist nach vollständiger Abarbeitung keine Eigenschaft gefunden worden, wird die Indizierung mit einer anderen Einstellung nochmals durchgeführt. <text:line-break/>
<draw:frame draw:style-name="mediacenter" draw:name="0" text:anchor-type="paragraph" draw:z-index="0" svg:width="24.13cm" style:rel-width="100%" svg:height="5.7679166666667cm" style:rel-height="scale"><draw:image xlink:href="Pictures/381d65ef4a7161b9e8ce259b75aaf651.jpg" xlink:type="simple" xlink:show="embed" xlink:actuate="onLoad"/></draw:frame></text:p>
      <text:h text:style-name="Heading_20_2" text:outline-level="2"><text:bookmark-start text:name="__RefHeading___halbautomatische_indizierung_imaging_3"/><text:bookmark-start text:name="halbautomatische_indizierung_imaging"/>Halbautomatische Indizierung (Imaging)<text:bookmark-end text:name="__RefHeading___halbautomatische_indizierung_imaging_3"/><text:bookmark-end text:name="halbautomatische_indizierung_imaging"/></text:h>
      <text:p text:style-name="Text_20_body">Um für die ersten schritte und das Einstellen des OCR´s auf die verschiedenen Rechnungsarten zu Vereinfachen gibt es im Imaging Dialog die Möglichkeit eine OCR Indizierung durchzuführen. Den Imaging Dialog befindet sich unter <text:span text:style-name="Strong_20_Emphasis">Dokument→Neu→Imaging</text:span>. <text:line-break/></text:p>
      <text:p text:style-name="Text_20_body"> <text:line-break/>
Um die Indizierung ausführen zu können öffnet man die gewünschte Datei und klickt dann auf den OCR-Button in der Taskleiste.<text:line-break/>
Des weiteren gibt es die Möglichkeit eine oder mehrere Dateien direkt mit einer OCR-Indizierung zu öffnen. Dafür ist der Öffnen Button mit OCR.<text:line-break/><text:line-break/>
Konnten Eigenschaften aus der Datei gelesen werden, werden sie nach der Indizierung links angezeigt. Dies bedeutet dass Dokumentennummer, Ordner, Dokumenttypen und alle Eigenschaften Theoretisch ausgelesen werden können, je nachdem wie die Indizierung Konfiguriert ist.
<text:line-break/><text:line-break/><text:line-break/></text:p>
      <text:h text:style-name="Heading_20_2" text:outline-level="2"><text:bookmark-start text:name="__RefHeading___vollautomatische_indizierung_4"/><text:bookmark-start text:name="vollautomatische_indizierung"/>Vollautomatische Indizierung<text:bookmark-end text:name="__RefHeading___vollautomatische_indizierung_4"/><text:bookmark-end text:name="vollautomatische_indizierung"/></text:h>
      <text:p text:style-name="Text_20_body">Um OCR Vollautomatisch zu nutzen wird der speedy-Spooler verwendet. Dieser Überwacht ein Verzwichnis in dass z.B. Rechnungen direkt vom Drucker aus kommen und arbeitet dieses dann sofort ab sobald Dateien sich darin befinden. Damit ist es möglich einen Automatischen Import zu realisieren.</text:p>
      <text:h text:style-name="Heading_20_2" text:outline-level="2"><text:bookmark-start text:name="__RefHeading___regelwerk_einrichtung_5"/><text:bookmark-start text:name="regelwerk_einrichtung"/>Regelwerk/Einrichtung<text:bookmark-end text:name="__RefHeading___regelwerk_einrichtung_5"/><text:bookmark-end text:name="regelwerk_einrichtung"/></text:h>
      <text:p text:style-name="Text_20_body">Die OCR Indizierung wird durch ein Regelwerk, dass in der Datenbank beschrieben ist durchgeführt. Dieses Regelwerk steht in der ocr_rules Tabelle. Das Regelwerk wird nach einander abgearbeitet, d.h. dass die erste ebene (pid = 0) danach die dazugehörige 2. Pid usw. abgearbeitet werden. Die pid ist immer die id nachdem diese Rule abgearbeitet werden soll. Die Pattern werden in Regex-Ausdrücken ausgelesen. Dies gibt einem die Möglichkeit viele verschiedene Fälle in Bezug auf Texterkennung abzudecken. Ein Tool zur Erstellung des Regex-Ausdruckes kann hier gefunden werden: <text:a xlink:type="simple" xlink:href="https://regex101.com/" text:style-name="Internet_20_link" text:visited-style-name="Visited_20_Internet_20_Link">https://regex101.com/</text:a>. Zur Einrichtung einer Vorlage wird empfohlen dies im Imaging Modul zu machen und die Einstellung [ocr.deletefiles] zu nutzen um die txt Datei abzufangen und damit im Regex Editor die Pattern zu erstellen oder das Fenster mit dem OCR-Text anzeigen lassen. Um z.B. aus einer pdf-Datei einen Text zu extrahieren nutzen wir ein Tool namens Tesseract. Dieses Tool erzeugt aus Bilddateien einen Text den wir dann durch das Pattern indizieren können. Um ein besseres Ergebnis der Indizierung und der Trefferquote zu bekommen können verschiedene Einstellungen getroffen werden. Diese werden weiter hinten beschrieben. Um ein bestmögliches Ergebnis zu bekommen wird empfohlen immer den gleichen Scanner zu verwenden, da unterschiedliche Auflösungen, das Ergebnis verschlechtern können. Sollte ein Ausschnitt genommen werden ist es essenziell notwendig den gleichen Scanner zu benutzen! Die OCR-Indizierung steht im Imaging Modul und in der dwImportOcr.exe zur Verfügung. Die dwImportOcr.exe ist dafür da eine Automatische Erkennung in Verbindung mit der dwSpool zu nutzen. D.h. es können z.B. Angebote direkt in ein Verzeichnis gescannt werden und wenn die Erkennung Funktioniert werden die Dokumente automatisch in Speedy eingepflegt. Wenn ein Fehler auftritt wird diese Dateien in ein Unterverzeichnis Error verschoben.<text:line-break/><text:line-break/>
Die ocr_rules Tabelle hat folgende Spalten:</text:p>
      <table:table table:style-name="Table">
        <table:table-column/>
        <table:table-column/>
        <table:table-row>
          <table:table-cell office:value-type="string" table:style-name="tableheader">
            <text:p text:style-name="Table_20_Heading">Spalte</text:p>
          </table:table-cell>
          <table:table-cell office:value-type="string" table:style-name="tableheader">
            <text:p text:style-name="Table_20_Heading">Beschreibung</text:p>
          </table:table-cell>
        </table:table-row>
        <table:table-row>
          <table:table-cell office:value-type="string" table:style-name="tablecell">
            <text:p text:style-name="tablealignleft">ocr_id</text:p>
          </table:table-cell>
          <table:table-cell office:value-type="string" table:style-name="tablecell">
            <text:p text:style-name="tablealignleft">Fortlaufender Primary Key.</text:p>
          </table:table-cell>
        </table:table-row>
        <table:table-row>
          <table:table-cell office:value-type="string" table:style-name="tablecell">
            <text:p text:style-name="tablealignleft">ocr_pid</text:p>
          </table:table-cell>
          <table:table-cell office:value-type="string" table:style-name="tablecell">
            <text:p text:style-name="tablealignleft">Parent ID mit ihr wird auf den Primary Key der vorhergehenden Rule verwiesen, d.h. die vorhergehende Rule muss abgearbeitet sein damit diese Rule ausgeführt wird.</text:p>
          </table:table-cell>
        </table:table-row>
        <table:table-row>
          <table:table-cell office:value-type="string" table:style-name="tablecell">
            <text:p text:style-name="tablealignleft">ocr_pcontext</text:p>
          </table:table-cell>
          <table:table-cell office:value-type="string" table:style-name="tablecell">
            <text:p text:style-name="tablealignleft">Hier wird der Kontext angegeben unter dem diese Rule abgearbeitet werden soll. <text:line-break/>Ein Beispiel: diese Rule gilt nur für einen bestimmten Lieferanten (MMH) dann steht in dieser Spalte MMH. Diese Rule wird dann nur abgearbeitet, wenn zuvor der Lieferant MMH gefunden wurde.</text:p>
          </table:table-cell>
        </table:table-row>
        <table:table-row>
          <table:table-cell office:value-type="string" table:style-name="tablecell">
            <text:p text:style-name="tablealignleft">ocr_index</text:p>
          </table:table-cell>
          <table:table-cell office:value-type="string" table:style-name="tablecell">
            <text:p text:style-name="tablealignleft">Momentan nicht verwendet.</text:p>
          </table:table-cell>
        </table:table-row>
        <table:table-row>
          <table:table-cell office:value-type="string" table:style-name="tablecell">
            <text:p text:style-name="tablealignleft">ocr_rulename</text:p>
          </table:table-cell>
          <table:table-cell office:value-type="string" table:style-name="tablecell">
            <text:p text:style-name="tablealignleft">Name der Rule.</text:p>
          </table:table-cell>
        </table:table-row>
        <table:table-row>
          <table:table-cell office:value-type="string" table:style-name="tablecell">
            <text:p text:style-name="tablealignleft">ocr_ruledesc</text:p>
          </table:table-cell>
          <table:table-cell office:value-type="string" table:style-name="tablecell">
            <text:p text:style-name="tablealignleft">Beschreibender Text der Rule.</text:p>
          </table:table-cell>
        </table:table-row>
        <table:table-row>
          <table:table-cell office:value-type="string" table:style-name="tablecell">
            <text:p text:style-name="tablealignleft">ocr_pattern</text:p>
          </table:table-cell>
          <table:table-cell office:value-type="string" table:style-name="tablecell">
            <text:p text:style-name="tablealignleft">Regex Ausdruck um in dem erkannten Text nach bestimmten Textzeichen zu suchen.</text:p>
          </table:table-cell>
        </table:table-row>
        <table:table-row>
          <table:table-cell office:value-type="string" table:style-name="tablecell">
            <text:p text:style-name="tablealignleft">ocr_matchindex</text:p>
          </table:table-cell>
          <table:table-cell office:value-type="string" table:style-name="tablecell">
            <text:p text:style-name="tablealignleft">Gibt an welches Match des Regex Ausdruckes das Ergebnis ist.</text:p>
          </table:table-cell>
        </table:table-row>
        <table:table-row>
          <table:table-cell office:value-type="string" table:style-name="tablecell">
            <text:p text:style-name="tablealignleft">ocr_searchlevel</text:p>
          </table:table-cell>
          <table:table-cell office:value-type="string" table:style-name="tablecell">
            <text:p text:style-name="tablealignleft">Wird momentan nicht verwendet.</text:p>
          </table:table-cell>
        </table:table-row>
        <table:table-row>
          <table:table-cell office:value-type="string" table:style-name="tablecell">
            <text:p text:style-name="tablealignleft">ocr_propname</text:p>
          </table:table-cell>
          <table:table-cell office:value-type="string" table:style-name="tablecell">
            <text:p text:style-name="tablealignleft">Eigenschaften Name unter welchem diese Eigenschaft bzw. das Ergebnis gespeichert wird.</text:p>
          </table:table-cell>
        </table:table-row>
        <table:table-row>
          <table:table-cell office:value-type="string" table:style-name="tablecell">
            <text:p text:style-name="tablealignleft">ocr_propdefault</text:p>
          </table:table-cell>
          <table:table-cell office:value-type="string" table:style-name="tablecell">
            <text:p text:style-name="tablealignleft">wenn ocr_flag = 2 ist dann wird dieser Wert in die Eigenschaft geschrieben</text:p>
          </table:table-cell>
        </table:table-row>
        <table:table-row>
          <table:table-cell office:value-type="string" table:style-name="tablecell">
            <text:p text:style-name="tablealignleft">ocr_extscript</text:p>
          </table:table-cell>
          <table:table-cell office:value-type="string" table:style-name="tablecell">
            <text:p text:style-name="tablealignleft">Momentan nicht verwendet</text:p>
          </table:table-cell>
        </table:table-row>
        <table:table-row>
          <table:table-cell office:value-type="string" table:style-name="tablecell">
            <text:p text:style-name="tablealignleft">ocr_selectstate</text:p>
          </table:table-cell>
          <table:table-cell office:value-type="string" table:style-name="tablecell">
            <text:p text:style-name="tablealignleft">Ein Select Statement, dass abgearbeitet wird:<text:line-break/><text:line-break/> - wenn ocr_flag = 3: Dann wird ein Platzhalter in diesem Select Statement durch einen Wert der schon ermittelt wurde ausgetauscht. Dieser Platzhalter wird mit &lt; &gt; Signalisiert. Zum Beispiel &lt;Ben1&gt;.  <text:line-break/><text:line-break/>- wenn ocr_flag = 1: Dann wird direkt das Ergebnis dieser Abfrage in die Eigenschaft geschrieben. <text:line-break/><text:line-break/>Das Select Statement sollte folgendermaßen aussehen: </text:p>
            <table:table table:style-name="Table">
              <table:table-column table:style-name="odt_auto_style_table_column_2_1"/>
              <table:table-row>
                <table:table-cell office:value-type="string" table:style-name="tablecell">
                  <text:p text:style-name="Preformatted_20_Text"><text:a xlink:type="simple" xlink:href="https://www.oracle.com/search/results?cat=mysql&amp;Ntk=SI-ALL5&amp;Ntt=SELECT" text:style-name="Internet_20_link" text:visited-style-name="Visited_20_Internet_20_Link"><text:span text:style-name="highlight_kw1">SELECT</text:span></text:a> <text:span text:style-name="highlight_br0">[</text:span>ocr_pattern<text:span text:style-name="highlight_br0">]</text:span><text:span text:style-name="highlight_sy2">,</text:span> <text:span text:style-name="highlight_br0">[</text:span>ocr_matchindex<text:span text:style-name="highlight_br0">]</text:span><text:span text:style-name="highlight_sy2">,</text:span> <text:span text:style-name="highlight_br0">[</text:span>ocr_propdefault<text:span text:style-name="highlight_br0">]</text:span><text:span text:style-name="highlight_sy2">,</text:span> <text:span text:style-name="highlight_br0">[</text:span>ocr_pcontext<text:span text:style-name="highlight_br0">]</text:span></text:p>
                </table:table-cell>
              </table:table-row>
            </table:table>
          </table:table-cell>
        </table:table-row>
        <table:table-row>
          <table:table-cell office:value-type="string" table:style-name="tablecell">
            <text:p text:style-name="tablealignleft">ocr_sector</text:p>
          </table:table-cell>
          <table:table-cell office:value-type="string" table:style-name="tablecell">
            <text:p text:style-name="tablealignleft">Es kann ein Rechteck ausgeschnitten werden um z.B. ein besseres lese Ergebnis zu bekommen. <text:line-break/>Beispiel: {322,201,536,314} (Linkes oberes Eck + Rechtes unteres Eck) <text:line-break/>Hinweis: Dazu das Setting <text:span text:style-name="Strong_20_Emphasis">ocr.deletefiles</text:span> auf 0 setzen und im Temp Ordner die dazugehörige .png-Datei in Paint öffnen und die Koordinaten bestimmen.</text:p>
          </table:table-cell>
        </table:table-row>
        <table:table-row>
          <table:table-cell office:value-type="string" table:style-name="tablecell">
            <text:p text:style-name="tablealignleft">ocr_flag</text:p>
          </table:table-cell>
          <table:table-cell office:value-type="string" table:style-name="tablecell">
            <text:p text:style-name="tablealignleft">gibt an, welcher Wert zu einer Eigenschaft genommen wird: <text:line-break/>:= 1: Wert der durch Regex oder SQL Abfrage ermittelt wurde wird genommen.  <text:line-break/>:= 2: Wert der in ocr_propdefault steht wird genommen.   <text:line-break/>:= 3: SQL Statement wird ein Platzhalter ersetzt.</text:p>
          </table:table-cell>
        </table:table-row>
      </table:table>
      <text:p text:style-name="Text_20_body">Beispiel eines Regelwerks für ein Angebot[1] dass die Angebotsnummer herausliest[2], in einer Angebots-Tabelle nach der Kundennummer sucht[3], ein Rechtecksauschnitt macht[4] und in diesem Ausschnitt dann das Angebotsdatum sucht[5].
<text:line-break/></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ocr_id</text:p>
          </table:table-cell>
          <table:table-cell office:value-type="string" table:style-name="tableheader">
            <text:p text:style-name="Table_20_Heading">ocr_pid</text:p>
          </table:table-cell>
          <table:table-cell office:value-type="string" table:style-name="tableheader">
            <text:p text:style-name="Table_20_Heading">ocr_pcontext</text:p>
          </table:table-cell>
          <table:table-cell office:value-type="string" table:style-name="tableheader">
            <text:p text:style-name="Table_20_Heading">ocr_index</text:p>
          </table:table-cell>
          <table:table-cell office:value-type="string" table:style-name="tableheader">
            <text:p text:style-name="Table_20_Heading">ocr_rulename</text:p>
          </table:table-cell>
          <table:table-cell office:value-type="string" table:style-name="tableheader">
            <text:p text:style-name="Table_20_Heading">ocr_ruledesc</text:p>
          </table:table-cell>
          <table:table-cell office:value-type="string" table:style-name="tableheader">
            <text:p text:style-name="Table_20_Heading">ocr_pattern</text:p>
          </table:table-cell>
          <table:table-cell office:value-type="string" table:style-name="tableheader">
            <text:p text:style-name="Table_20_Heading">ocr_matchindex</text:p>
          </table:table-cell>
          <table:table-cell office:value-type="string" table:style-name="tableheader">
            <text:p text:style-name="Table_20_Heading">ocr_searchlevel</text:p>
          </table:table-cell>
          <table:table-cell office:value-type="string" table:style-name="tableheader">
            <text:p text:style-name="Table_20_Heading">ocr_propname</text:p>
          </table:table-cell>
          <table:table-cell office:value-type="string" table:style-name="tableheader">
            <text:p text:style-name="Table_20_Heading">ocr_propdefault</text:p>
          </table:table-cell>
          <table:table-cell office:value-type="string" table:style-name="tableheader">
            <text:p text:style-name="Table_20_Heading">ocr_extscript</text:p>
          </table:table-cell>
          <table:table-cell office:value-type="string" table:style-name="tableheader">
            <text:p text:style-name="Table_20_Heading">ocr_selectstate</text:p>
          </table:table-cell>
          <table:table-cell office:value-type="string" table:style-name="tableheader">
            <text:p text:style-name="Table_20_Heading">ocr_sector</text:p>
          </table:table-cell>
          <table:table-cell office:value-type="string" table:style-name="tableheader">
            <text:p text:style-name="Table_20_Heading">ocr_flag</text:p>
          </table:table-cell>
        </table:table-row>
        <table:table-row>
          <table:table-cell office:value-type="string" table:style-name="tablecell">
            <text:p text:style-name="tablealignleft">1</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Angebot</text:p>
          </table:table-cell>
          <table:table-cell office:value-type="string" table:style-name="tablecell"/>
          <table:table-cell office:value-type="string" table:style-name="tablecell">
            <text:p text:style-name="tablealignleft">(Angebot:\s+)([\w]+)</text:p>
          </table:table-cell>
          <table:table-cell office:value-type="string" table:style-name="tablecell"/>
          <table:table-cell office:value-type="string" table:style-name="tablecell">
            <text:p text:style-name="tablealignleft">-1</text:p>
          </table:table-cell>
          <table:table-cell office:value-type="string" table:style-name="tablecell">
            <text:p text:style-name="tablealignleft">doc_doctype</text:p>
          </table:table-cell>
          <table:table-cell office:value-type="string" table:style-name="tablecell">
            <text:p text:style-name="tablealignleft">Angebot</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2</text:p>
          </table:table-cell>
        </table:table-row>
        <table:table-row>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left">MMH</text:p>
          </table:table-cell>
          <table:table-cell office:value-type="string" table:style-name="tablecell"/>
          <table:table-cell office:value-type="string" table:style-name="tablecell">
            <text:p text:style-name="tablealignleft">Angebotsnummer</text:p>
          </table:table-cell>
          <table:table-cell office:value-type="string" table:style-name="tablecell"/>
          <table:table-cell office:value-type="string" table:style-name="tablecell">
            <text:p text:style-name="tablealignleft">(Angebot:\s+)([\w][0-9]+)</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left">dm_docno</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1</text:p>
          </table:table-cell>
        </table:table-row>
        <table:table-row>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able:table-cell office:value-type="string" table:style-name="tablecell"/>
          <table:table-cell office:value-type="string" table:style-name="tablecell">
            <text:p text:style-name="tablealignleft">Kunde</text:p>
          </table:table-cell>
          <table:table-cell office:value-type="string" table:style-name="tablecell">
            <text:p text:style-name="tablealignleft">Kunde aus Datenbank suchen</text:p>
          </table:table-cell>
          <table:table-cell office:value-type="string" table:style-name="tablecell"/>
          <table:table-cell office:value-type="string" table:style-name="tablecell"/>
          <table:table-cell office:value-type="string" table:style-name="tablecell">
            <text:p text:style-name="tablealignleft">-1</text:p>
          </table:table-cell>
          <table:table-cell office:value-type="string" table:style-name="tablecell">
            <text:p text:style-name="tablealignleft">kd_nr</text:p>
          </table:table-cell>
          <table:table-cell office:value-type="string" table:style-name="tablecell"/>
          <table:table-cell office:value-type="string" table:style-name="tablecell"/>
          <table:table-cell office:value-type="string" table:style-name="tablecell">
            <text:p text:style-name="tablealignleft">select kd_name from angebot_db.angebot a inner join angebot_db.kunden k ON a.ang_kunde=k.kd_id where a.ang_nr='&lt;BEN1&gt;';</text:p>
          </table:table-cell>
          <table:table-cell office:value-type="string" table:style-name="tablecell"/>
          <table:table-cell office:value-type="string" table:style-name="tablecell">
            <text:p text:style-name="tablealignleft">3</text:p>
          </table:table-cell>
        </table:table-row>
        <table:table-row>
          <table:table-cell office:value-type="string" table:style-name="tablecell">
            <text:p text:style-name="tablealignleft">4</text:p>
          </table:table-cell>
          <table:table-cell office:value-type="string" table:style-name="tablecell">
            <text:p text:style-name="tablealignleft">2</text:p>
          </table:table-cell>
          <table:table-cell office:value-type="string" table:style-name="tablecell">
            <text:p text:style-name="tablealignleft">MMH</text:p>
          </table:table-cell>
          <table:table-cell office:value-type="string" table:style-name="tablecell"/>
          <table:table-cell office:value-type="string" table:style-name="tablecell">
            <text:p text:style-name="tablealignleft">Rechteck</text:p>
          </table:table-cell>
          <table:table-cell office:value-type="string" table:style-name="tablecell"/>
          <table:table-cell office:value-type="string" table:style-name="tablecell"/>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Rectangle</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322,201,536,314}</text:p>
          </table:table-cell>
          <table:table-cell office:value-type="string" table:style-name="tablecell">
            <text:p text:style-name="tablealignleft">1</text:p>
          </table:table-cell>
        </table:table-row>
        <table:table-row>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MMH</text:p>
          </table:table-cell>
          <table:table-cell office:value-type="string" table:style-name="tablecell"/>
          <table:table-cell office:value-type="string" table:style-name="tablecell">
            <text:p text:style-name="tablealignleft">Angebotsdatum</text:p>
          </table:table-cell>
          <table:table-cell office:value-type="string" table:style-name="tablecell"/>
          <table:table-cell office:value-type="string" table:style-name="tablecell">
            <text:p text:style-name="tablealignleft">(Datum:\s)([0-9]+.[0-9]+.[0-9]+)</text:p>
          </table:table-cell>
          <table:table-cell office:value-type="string" table:style-name="tablecell">
            <text:p text:style-name="tablealignleft">2</text:p>
          </table:table-cell>
          <table:table-cell office:value-type="string" table:style-name="tablecell">
            <text:p text:style-name="tablealignleft">-1</text:p>
          </table:table-cell>
          <table:table-cell office:value-type="string" table:style-name="tablecell">
            <text:p text:style-name="tablealignleft">KOMMENTAR</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1</text:p>
          </table:table-cell>
        </table:table-row>
      </table:table>
      <text:p text:style-name="Text_20_body"><text:line-break/>
Creation Code der ocr_rules Tabelle: <text:line-break/></text:p>
      <table:table table:style-name="Table">
        <table:table-column table:style-name="odt_auto_style_table_column_4_1"/>
        <table:table-row>
          <table:table-cell office:value-type="string" table:style-name="tablecell">
            <text:p text:style-name="Preformatted_20_Text"><text:a xlink:type="simple" xlink:href="https://www.oracle.com/search/results?cat=mysql&amp;Ntk=SI-ALL5&amp;Ntt=CREATE" text:style-name="Internet_20_link" text:visited-style-name="Visited_20_Internet_20_Link"><text:span text:style-name="highlight_kw1">CREATE</text:span></text:a> <text:a xlink:type="simple" xlink:href="https://www.oracle.com/search/results?cat=mysql&amp;Ntk=SI-ALL5&amp;Ntt=TABLE" text:style-name="Internet_20_link" text:visited-style-name="Visited_20_Internet_20_Link"><text:span text:style-name="highlight_kw1">TABLE</text:span></text:a> <text:span text:style-name="highlight_st0">`ocr<text:span text:style-name="highlight_es1">_</text:span>rules`</text:span> <text:span text:style-name="highlight_br0">(</text:span><text:line-break/><text:span text:style-name="highlight_st0">`ocr<text:span text:style-name="highlight_es1">_</text:span>id`</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dev.mysql.com/doc/refman/%35%2E%31/en/non-typed-operators.html" text:style-name="Internet_20_link" text:visited-style-name="Visited_20_Internet_20_Link"><text:span text:style-name="highlight_kw10">NOT</text:span></text:a>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AUTO_INCREMENT" text:style-name="Internet_20_link" text:visited-style-name="Visited_20_Internet_20_Link"><text:span text:style-name="highlight_kw6">AUTO_INCREMENT</text:span></text:a><text:span text:style-name="highlight_sy2">,</text:span><text:line-break/><text:span text:style-name="highlight_st0">`ocr<text:span text:style-name="highlight_es1">_</text:span>pid`</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dev.mysql.com/doc/refman/%35%2E%31/en/non-typed-operators.html" text:style-name="Internet_20_link" text:visited-style-name="Visited_20_Internet_20_Link"><text:span text:style-name="highlight_kw10">NOT</text:span></text:a>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span text:style-name="highlight_st0">'0'</text:span><text:span text:style-name="highlight_sy2">,</text:span><text:line-break/><text:span text:style-name="highlight_st0">`ocr<text:span text:style-name="highlight_es1">_</text:span>pcontext`</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255</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index`</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dev.mysql.com/doc/refman/%35%2E%31/en/non-typed-operators.html" text:style-name="Internet_20_link" text:visited-style-name="Visited_20_Internet_20_Link"><text:span text:style-name="highlight_kw10">NOT</text:span></text:a>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span text:style-name="highlight_st0">'0'</text:span><text:span text:style-name="highlight_sy2">,</text:span><text:line-break/><text:span text:style-name="highlight_st0">`ocr<text:span text:style-name="highlight_es1">_</text:span>rulename`</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50</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ruledesc`</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50</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pattern`</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255</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matchindex`</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searchlevel`</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span text:style-name="highlight_st0">'-1'</text:span><text:span text:style-name="highlight_sy2">,</text:span><text:line-break/><text:span text:style-name="highlight_st0">`ocr<text:span text:style-name="highlight_es1">_</text:span>propname`</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50</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propdefault`</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50</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extscript`</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50</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selectstate`</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255</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sector`</text:span> <text:a xlink:type="simple" xlink:href="https://www.oracle.com/search/results?cat=mysql&amp;Ntk=SI-ALL5&amp;Ntt=VARCHAR" text:style-name="Internet_20_link" text:visited-style-name="Visited_20_Internet_20_Link"><text:span text:style-name="highlight_kw4">VARCHAR</text:span></text:a><text:span text:style-name="highlight_br0">(</text:span><text:span text:style-name="highlight_nu0">255</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span text:style-name="highlight_st0">`ocr<text:span text:style-name="highlight_es1">_</text:span>flag`</text:span> <text:a xlink:type="simple" xlink:href="https://www.oracle.com/search/results?cat=mysql&amp;Ntk=SI-ALL5&amp;Ntt=INT" text:style-name="Internet_20_link" text:visited-style-name="Visited_20_Internet_20_Link"><text:span text:style-name="highlight_kw4">INT</text:span></text:a><text:span text:style-name="highlight_br0">(</text:span><text:span text:style-name="highlight_nu0">11</text:span><text:span text:style-name="highlight_br0">)</text:span> <text:a xlink:type="simple" xlink:href="https://www.oracle.com/search/results?cat=mysql&amp;Ntk=SI-ALL5&amp;Ntt=NULL" text:style-name="Internet_20_link" text:visited-style-name="Visited_20_Internet_20_Link"><text:span text:style-name="highlight_kw3">NULL</text:span></text:a> <text:a xlink:type="simple" xlink:href="https://www.oracle.com/search/results?cat=mysql&amp;Ntk=SI-ALL5&amp;Ntt=DEFAULT" text:style-name="Internet_20_link" text:visited-style-name="Visited_20_Internet_20_Link"><text:span text:style-name="highlight_kw2">DEFAULT</text:span></text:a> <text:a xlink:type="simple" xlink:href="https://www.oracle.com/search/results?cat=mysql&amp;Ntk=SI-ALL5&amp;Ntt=NULL" text:style-name="Internet_20_link" text:visited-style-name="Visited_20_Internet_20_Link"><text:span text:style-name="highlight_kw3">NULL</text:span></text:a><text:span text:style-name="highlight_sy2">,</text:span><text:line-break/><text:a xlink:type="simple" xlink:href="https://www.oracle.com/search/results?cat=mysql&amp;Ntk=SI-ALL5&amp;Ntt=PRIMARY%20KEY" text:style-name="Internet_20_link" text:visited-style-name="Visited_20_Internet_20_Link"><text:span text:style-name="highlight_kw1">PRIMARY KEY</text:span></text:a> <text:span text:style-name="highlight_br0">(</text:span><text:span text:style-name="highlight_st0">`ocr<text:span text:style-name="highlight_es1">_</text:span>id`</text:span><text:span text:style-name="highlight_br0">)</text:span><text:line-break/><text:span text:style-name="highlight_br0">)</text:span><text:line-break/><text:a xlink:type="simple" xlink:href="http://dev.mysql.com/doc/refman/%35%2E%31/en/non-typed-operators.html" text:style-name="Internet_20_link" text:visited-style-name="Visited_20_Internet_20_Link"><text:span text:style-name="highlight_kw10">COLLATE</text:span></text:a><text:span text:style-name="highlight_sy1">=</text:span><text:span text:style-name="highlight_st0">'latin1<text:span text:style-name="highlight_es1">_</text:span>swedish<text:span text:style-name="highlight_es1">_</text:span>ci'</text:span><text:line-break/><text:a xlink:type="simple" xlink:href="https://www.oracle.com/search/results?cat=mysql&amp;Ntk=SI-ALL5&amp;Ntt=ENGINE" text:style-name="Internet_20_link" text:visited-style-name="Visited_20_Internet_20_Link"><text:span text:style-name="highlight_kw1">ENGINE</text:span></text:a><text:span text:style-name="highlight_sy1">=</text:span><text:a xlink:type="simple" xlink:href="https://www.oracle.com/search/results?cat=mysql&amp;Ntk=SI-ALL5&amp;Ntt=INNODB" text:style-name="Internet_20_link" text:visited-style-name="Visited_20_Internet_20_Link"><text:span text:style-name="highlight_kw1">InnoDB</text:span></text:a></text:p>
          </table:table-cell>
        </table:table-row>
      </table:table>
      <text:h text:style-name="Heading_20_2" text:outline-level="2"><text:bookmark-start text:name="__RefHeading___settings_6"/><text:bookmark-start text:name="settings"/>Settings<text:bookmark-end text:name="__RefHeading___settings_6"/><text:bookmark-end text:name="settings"/></text:h>
      <table:table table:style-name="Table">
        <table:table-column/>
        <table:table-column/>
        <table:table-row>
          <table:table-cell office:value-type="string" table:style-name="tableheader">
            <text:p text:style-name="Table_20_Heading">Setting</text:p>
          </table:table-cell>
          <table:table-cell office:value-type="string" table:style-name="tableheader">
            <text:p text:style-name="Table_20_Heading">Beschreibung</text:p>
          </table:table-cell>
        </table:table-row>
        <table:table-row>
          <table:table-cell office:value-type="string" table:style-name="tablecell">
            <text:p text:style-name="tablealignleft">ocr.tesseract.exe</text:p>
          </table:table-cell>
          <table:table-cell office:value-type="string" table:style-name="tablecell">
            <text:p text:style-name="tablealignleft">Gibt den Pfad zur Tesseract Exe an. <text:line-break/>Default: .\\tools\\tesseract\\tesseract.exe</text:p>
          </table:table-cell>
        </table:table-row>
        <table:table-row>
          <table:table-cell office:value-type="string" table:style-name="tablecell">
            <text:p text:style-name="tablealignleft">ocr.tesseract.tessdata</text:p>
          </table:table-cell>
          <table:table-cell office:value-type="string" table:style-name="tablecell">
            <text:p text:style-name="tablealignleft">tessdata Directory <text:line-break/>Default: .\\tools\\tesseract\\tessdata</text:p>
          </table:table-cell>
        </table:table-row>
        <table:table-row>
          <table:table-cell office:value-type="string" table:style-name="tablecell">
            <text:p text:style-name="tablealignleft">ocr.multitiff</text:p>
          </table:table-cell>
          <table:table-cell office:value-type="string" table:style-name="tablecell">
            <text:p text:style-name="tablealignleft">Gibt an ob nur die 1.Seite OCR Indiziert werden soll oder nicht. <text:line-break/>:= 1: Alle Seiten werden Indiziert. <text:line-break/>:= 0: Nur die erste Seite wird Indiziert (Default)</text:p>
          </table:table-cell>
        </table:table-row>
        <table:table-row>
          <table:table-cell office:value-type="string" table:style-name="tablecell">
            <text:p text:style-name="tablealignleft">ocr.tesseract.language</text:p>
          </table:table-cell>
          <table:table-cell office:value-type="string" table:style-name="tablecell">
            <text:p text:style-name="tablealignleft">Gibt die Sprache an mit der Indiziert werden soll.<text:line-break/>Default: deu</text:p>
          </table:table-cell>
        </table:table-row>
        <table:table-row>
          <table:table-cell office:value-type="string" table:style-name="tablecell">
            <text:p text:style-name="tablealignleft">ocr.tesseract.psm1</text:p>
          </table:table-cell>
          <table:table-cell office:value-type="string" table:style-name="tablecell">
            <text:p text:style-name="tablealignleft">Page Segmentation Mode, gibt an mit welcher Einstellung im ersten Durchgang der Tesseract Indizieren soll (tesseract hilfe). <text:line-break/>Default:0</text:p>
          </table:table-cell>
        </table:table-row>
        <table:table-row>
          <table:table-cell office:value-type="string" table:style-name="tablecell">
            <text:p text:style-name="tablealignleft">ocr.tesseract.psm2</text:p>
          </table:table-cell>
          <table:table-cell office:value-type="string" table:style-name="tablecell">
            <text:p text:style-name="tablealignleft">Page Segmentation Mode, gibt an mit welcher Einstellung im zweiten Durchgang der Tesseract Indizieren soll (tesseract hilfe). <text:line-break/>Default:12</text:p>
          </table:table-cell>
        </table:table-row>
        <table:table-row>
          <table:table-cell office:value-type="string" table:style-name="tablecell">
            <text:p text:style-name="tablealignleft">ocr.tesseract.oem</text:p>
          </table:table-cell>
          <table:table-cell office:value-type="string" table:style-name="tablecell">
            <text:p text:style-name="tablealignleft">Gibt den Ocr-Engine Mode an.<text:line-break/>Default:3</text:p>
          </table:table-cell>
        </table:table-row>
        <table:table-row>
          <table:table-cell office:value-type="string" table:style-name="tablecell">
            <text:p text:style-name="tablealignleft">ocr.tesseract.configvar</text:p>
          </table:table-cell>
          <table:table-cell office:value-type="string" table:style-name="tablecell">
            <text:p text:style-name="tablealignleft">Hier kann man die Variablen angeben die für die Konfiguration des Tesseract notwendig sind. Es können mehrere Variablen hintereinander angegeben werden. VAR=Value <text:line-break/>Default: keine Variablen gesetzt</text:p>
          </table:table-cell>
        </table:table-row>
        <table:table-row>
          <table:table-cell office:value-type="string" table:style-name="tablecell">
            <text:p text:style-name="tablealignleft">ocr.color.colored</text:p>
          </table:table-cell>
          <table:table-cell office:value-type="string" table:style-name="tablecell">
            <text:p text:style-name="tablealignleft">Gibt an ob die Indizierung Farbig oder Schwarz weiß stattfindet. <text:line-break/>Default: 1 (Farbig)</text:p>
          </table:table-cell>
        </table:table-row>
        <table:table-row>
          <table:table-cell office:value-type="string" table:style-name="tablecell">
            <text:p text:style-name="tablealignleft">ocr.deletefiles</text:p>
          </table:table-cell>
          <table:table-cell office:value-type="string" table:style-name="tablecell">
            <text:p text:style-name="tablealignleft">Löscht die erzeugten Dateien im Temp Ordner. <text:line-break/>Default: 1 (Lösch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5::00:14</meta:creation-date>
    <dc:creator>Generated</dc:creator>
    <dc:date>2026-09-13T15::00:14</dc:date>
    <dc:language>en-US</dc:language>
    <meta:editing-cycles>1</meta:editing-cycles>
    <meta:editing-duration>PT0S</meta:editing-duration>
    <dc:title>speedy:30_modules:ocr</dc:title>
  </office:meta>
</office:document-meta>
</file>