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30_modules:changerequest"/><text:bookmark-start text:name="__RefHeading___konstruktionsaenderungsauftrag_eco_1"/><text:bookmark-start text:name="konstruktionsaenderungsauftrag_eco"/>Konstruktionsänderungsauftrag (ECO)<text:bookmark-end text:name="__RefHeading___konstruktionsaenderungsauftrag_eco_1"/><text:bookmark-end text:name="konstruktionsaenderungsauftrag_eco"/></text:h>
      <text:p text:style-name="Text_20_body">Die Verwaltung von Änderungsaufträgen wird durch speedyPDM ermöglicht. <text:line-break/></text:p>
      <text:p text:style-name="Text_20_body">Damit ist es möglich, mehrere Änderungsaufträge an ein Dokument anzufügen. Des Weiteren können Dateien zu einem Änderungsauftrag hinzugefügt werden. Der Änderungsauftrag kann verschiedene Status durchlaufen, bis zu dem Zeitpunkt, an dem eine Änderung umgesetzt oder der Auftrag abgelehnt wurde. Wenn sich der Status ändert, besteht auch die Möglichkeit Mitarbeiter über das interne Nachrichtensystem zu informieren. <text:line-break/>
Die Verwaltung von Änderungsaufträgen, kann mittels administrativer Zugriffsrechte für definierte Anwendergruppen gestattet werden.</text:p>
      <text:p text:style-name="Text_20_body"> <text:line-break/></text:p>
      <text:p text:style-name="Horizontal_20_Line"/>
      <text:h text:style-name="Heading_20_2" text:outline-level="2"><text:bookmark-start text:name="__RefHeading___funktionsweise_2"/><text:bookmark-start text:name="funktionsweise"/>Funktionsweise<text:bookmark-end text:name="__RefHeading___funktionsweise_2"/><text:bookmark-end text:name="funktionsweise"/></text:h>
      <text:p text:style-name="Text_20_body">Im Änderungsauftrag-Fenster lässt sich über <text:span text:style-name="Strong_20_Emphasis">Rechtsklick → Änderungsauftrag hinzufügen</text:span> ein neuer Änderungsauftrag, zu dem im Dokumentenfenster ausgewählten Dokument erstellen. <text:line-break/>
Ist ein Änderungsauftrag erstellt können auch Dateien dem Änderungsauftrag hinzufügt werden. Hierzu <text:span text:style-name="Strong_20_Emphasis">Rechtsklick auf den Änderungsauftrag → Dokument anzeigen</text:span>. <text:line-break/>
Dort kann dann mit dem Änderungsauftrag wie mit einem normalen Dokument gearbeitet werden. Das heißt Dateien hinzugefügt, Versionierung angeschaut, Eigenschaften geändert oder Notizen angebracht werden.</text:p>
      <text:p text:style-name="Horizontal_20_Line"/>
      <text:h text:style-name="Heading_20_2" text:outline-level="2"><text:bookmark-start text:name="__RefHeading___einrichtung_3"/><text:bookmark-start text:name="einrichtung"/>Einrichtung<text:bookmark-end text:name="__RefHeading___einrichtung_3"/><text:bookmark-end text:name="einrichtung"/></text:h>
      <text:p text:style-name="Text_20_body">Das Modul <text:span text:style-name="Emphasis"><text:span text:style-name="Strong_20_Emphasis">„Änderungsauftrag“</text:span></text:span> benötigt eine aktive Lizenz, die Sie hinzu buchen können. <text:line-break/></text:p>
      <text:p text:style-name="Text_20_body">Zum Nutzen des Änderungsauftrag ist es notwendig, das SQL-Skript <text:span text:style-name="Emphasis"><text:span text:style-name="Strong_20_Emphasis">„speedy_eco_init.sql“</text:span></text:span> aus dem Verzeichnis <text:span text:style-name="Strong_20_Emphasis">…\speedy_bin$\sql</text:span> in die Datenbank zu importieren. Das Anwendungsmodul <text:span text:style-name="Emphasis"><text:span text:style-name="Strong_20_Emphasis">„PropECO“</text:span></text:span> und auch entsprechende Konfigurationsparameter werden damit im System eingetragen. <text:line-break/></text:p>
      <text:p text:style-name="Text_20_body">Nach der Einrichtung kann im speedy Explorer das Fenster für den Änderungsauftrag in der Ribbon-Leiste unter dem Reiter <text:span text:style-name="Emphasis"><text:span text:style-name="Strong_20_Emphasis">„Ansicht“</text:span></text:span> ein- oder ausgeblendet werden.</text:p>
      <text:p text:style-name="Text_20_body"> <text:line-break/></text:p>
      <text:p text:style-name="Horizontal_20_Line"/>
      <text:h text:style-name="Heading_20_2" text:outline-level="2"><text:bookmark-start text:name="__RefHeading___einstellungen_4"/><text:bookmark-start text:name="einstellungen"/>Einstellungen<text:bookmark-end text:name="__RefHeading___einstellungen_4"/><text:bookmark-end text:name="einstellungen"/></text:h>
      <text:h text:style-name="Heading_20_4" text:outline-level="4"><text:bookmark-start text:name="__RefHeading___status_5"/><text:bookmark-start text:name="status"/>Status<text:bookmark-end text:name="__RefHeading___status_5"/><text:bookmark-end text:name="status"/></text:h>
      <text:p text:style-name="Text_20_body">Die Statuswerte können kundenspezifisch angepasst werden. Hierbei ist es erforderlich, in der Datenbanktabelle <text:span text:style-name="Strong_20_Emphasis">[lng_lst]</text:span> und der Spalte <text:span text:style-name="Strong_20_Emphasis">[lst_typ]</text:span> die Einträge bei <text:span text:style-name="Emphasis"><text:span text:style-name="Strong_20_Emphasis">„eco_state“</text:span></text:span> zu ändern oder neue Status nach demselben Schema hinzuzufügen.</text:p>
      <text:p text:style-name="Text_20_body"><draw:frame draw:style-name="PluginODTAutoStyle_Frame_1_text_frame" draw:name="Frame1" text:anchor-type="paragraph" svg:width="481.89pt" draw:z-index="0" svg:x="0cm" svg:y="0cm" svg:min-height="1cm"><draw:text-box><table:table table:style-name="Table"><table:table-column table:style-name="odt_auto_style_table_column_1_1"/><table:table-row><table:table-cell office:value-type="string" table:style-name="tablecell"><text:p text:style-name="tablealignleft"> <text:line-break/>
Bei der Hinzufügung neuer Status müssen die Icons entsprechend angepasst werden. Diese befinden sich im Verzeichnis <text:span text:style-name="Strong_20_Emphasis">…\speedy_bin$\resource</text:span> und tragen den Dateinamen <text:span text:style-name="Strong_20_Emphasis">„changerequest.bmp“</text:span>.</text:p></table:table-cell></table:table-row></table:table></draw:text-box></draw:frame></text:p>
      <text:h text:style-name="Heading_20_4" text:outline-level="4"><text:bookmark-start text:name="__RefHeading___nachrichten_6"/><text:bookmark-start text:name="nachrichten"/>Nachrichten<text:bookmark-end text:name="__RefHeading___nachrichten_6"/><text:bookmark-end text:name="nachrichten"/></text:h>
      <text:p text:style-name="Text_20_body">Bei einem Statuswechsel können Nachrichten gesendet werden. Die Nachrichtenempfänger werden im entsprechenden Status in der Datenbanktabelle <text:span text:style-name="Strong_20_Emphasis">[lng_lst]</text:span> und der Spalte <text:span text:style-name="Strong_20_Emphasis">[lst_ext]</text:span> aufgeführt. In dieser Spalte können Namen (mehrere Empfänger durch ; getrennt) eingetragen werden, die beim Wechsel auf diesen Status eine Nachricht erhalten sollen. Mögliche Platzhalter, die in dieser Spalte verwendet werden können:</text:p>
      <text:list text:style-name="List_20_1" text:continue-numbering="false">
        <text:list-item>
          <text:p text:style-name="List_20_1_Content_First"> <text:span text:style-name="Strong_20_Emphasis">&lt;eco_responsible&gt;</text:span></text:p>
        </text:list-item>
        <text:list-item>
          <text:p text:style-name="List_20_1_Content"> <text:span text:style-name="Strong_20_Emphasis">&lt;dm_parent&gt;</text:span></text:p>
        </text:list-item>
        <text:list-item>
          <text:p text:style-name="List_20_1_Content"> <text:span text:style-name="Strong_20_Emphasis">&lt;speedy-Eigenschaft&gt;</text:span></text:p>
        </text:list-item>
        <text:list-item>
          <text:p text:style-name="List_20_1_Content_Last"> <text:span text:style-name="Strong_20_Emphasis">&lt;doclink&gt;</text:span></text:p>
        </text:list-item>
      </text:list>
      <text:h text:style-name="Heading_20_4" text:outline-level="4"><text:bookmark-start text:name="__RefHeading___icons_7"/><text:bookmark-start text:name="icons"/>Icons<text:bookmark-end text:name="__RefHeading___icons_7"/><text:bookmark-end text:name="icons"/></text:h>
      <text:p text:style-name="Text_20_body">Für jeden Status kann ein Icon festgelegt werden. Diese befinden sich im Verzeichnis <text:span text:style-name="Strong_20_Emphasis">…speedy_bin$\resource</text:span> mit dem Dateinamen <text:span text:style-name="Emphasis"><text:span text:style-name="Strong_20_Emphasis">„changerequest.bmp“</text:span></text:span>. Die Anzahl der Icons in dieser Datei muss immer exakt der Anzahl der definierten Status entsprechen. Die Icons sind derart angeordnet, dass Status 0 dem ersten Bild, Status 1 dem zweiten Bild usw. entspricht.</text:p>
      <text:h text:style-name="Heading_20_4" text:outline-level="4"><text:bookmark-start text:name="__RefHeading___ablageordner_der_dateien_8"/><text:bookmark-start text:name="ablageordner_der_dateien"/>Ablageordner der Dateien<text:bookmark-end text:name="__RefHeading___ablageordner_der_dateien_8"/><text:bookmark-end text:name="ablageordner_der_dateien"/></text:h>
      <text:p text:style-name="Text_20_body">Der Ablageordner für Dateien, die einem Änderungsauftrag hinzugefügt werden, kann administrativ angepasst werden. Dieses Verzeichnis ist standardmäßig auf <text:span text:style-name="Strong_20_Emphasis">speedy_data$\eco</text:span> eingerichtet.</text:p>
      <text:h text:style-name="Heading_20_4" text:outline-level="4"><text:bookmark-start text:name="__RefHeading___druckvorlage_9"/><text:bookmark-start text:name="druckvorlage"/>Druckvorlage<text:bookmark-end text:name="__RefHeading___druckvorlage_9"/><text:bookmark-end text:name="druckvorlage"/></text:h>
      <text:p text:style-name="Text_20_body">Eine Beispieldruckvorlage für einen Änderungsauftrag ist standardmäßig im Verzeichnis <text:span text:style-name="Strong_20_Emphasis">…\speedy_bin$\report</text:span> mit dem Dateinamen <text:span text:style-name="Emphasis"><text:span text:style-name="Strong_20_Emphasis">„changerequest.rptdot“</text:span></text:span> zu finden. Diese Vorlage kann nach Bedarf kundenspezifisch angepasst werden. </text:p>
      <text:p text:style-name="Horizontal_20_Line"/>
      <text:h text:style-name="Heading_20_2" text:outline-level="2"><text:bookmark-start text:name="__RefHeading___konfigurationsparameter_10"/><text:bookmark-start text:name="konfigurationsparameter"/>Konfigurationsparameter<text:bookmark-end text:name="__RefHeading___konfigurationsparameter_10"/><text:bookmark-end text:name="konfigurationsparameter"/></text:h>
      <text:p text:style-name="Text_20_body">Folgende Konfigurationsparamater steuern das Verhalten im Zusammenhang mit Änderungsaufträgen.</text:p>
      <table:table table:style-name="Table">
        <table:table-column/>
        <table:table-column/>
        <table:table-row>
          <table:table-cell office:value-type="string" table:style-name="tableheader">
            <text:p text:style-name="Table_20_Heading">Schlüssel</text:p>
          </table:table-cell>
          <table:table-cell office:value-type="string" table:style-name="tableheader">
            <text:p text:style-name="Table_20_Heading">Beschreibung</text:p>
          </table:table-cell>
        </table:table-row>
        <table:table-row>
          <table:table-cell office:value-type="string" table:style-name="tablecell">
            <text:p text:style-name="tablealignleft">eco.sendmessage </text:p>
          </table:table-cell>
          <table:table-cell office:value-type="string" table:style-name="tablecell">
            <text:p text:style-name="tablealignleft"> Nach Bearbeiten eines Änderungsauftrags eine Nachricht an die zuständigen User schicken. </text:p>
          </table:table-cell>
        </table:table-row>
        <table:table-row>
          <table:table-cell office:value-type="string" table:style-name="tablecell">
            <text:p text:style-name="tablealignleft">eco.sendmessage.subject </text:p>
          </table:table-cell>
          <table:table-cell office:value-type="string" table:style-name="tablecell">
            <text:p text:style-name="tablealignleft"> Nachrichten Betreff </text:p>
          </table:table-cell>
        </table:table-row>
        <table:table-row>
          <table:table-cell office:value-type="string" table:style-name="tablecell">
            <text:p text:style-name="tablealignleft">eco.sendmessage.body </text:p>
          </table:table-cell>
          <table:table-cell office:value-type="string" table:style-name="tablecell">
            <text:p text:style-name="tablealignleft"> Nachrichten Inhalt </text:p>
          </table:table-cell>
        </table:table-row>
        <table:table-row>
          <table:table-cell office:value-type="string" table:style-name="tablecell">
            <text:p text:style-name="tablealignleft">document.release.eco.checkstate </text:p>
          </table:table-cell>
          <table:table-cell office:value-type="string" table:style-name="tablecell">
            <text:p text:style-name="tablealignleft"> Freigabe ist nur möglich, wenn alle Änderungsanträge einen Status haben, der die Freigabe zulässt. <text:line-break/>Ein Status mit lst_flag = 33 erlaubt die Freigabe. </text:p>
          </table:table-cell>
        </table:table-row>
        <table:table-row>
          <table:table-cell office:value-type="string" table:style-name="tablecell">
            <text:p text:style-name="tablealignleft">document.pendingapproval.eco.checkstate </text:p>
          </table:table-cell>
          <table:table-cell office:value-type="string" table:style-name="tablecell">
            <text:p text:style-name="tablealignleft"> Prüfung beantragen ist nur möglich, wenn alle Änderungsanträge einen Status haben, der die Freigabe zulässt. </text:p>
          </table:table-cell>
        </table:table-row>
        <table:table-row>
          <table:table-cell office:value-type="string" table:style-name="tablecell">
            <text:p text:style-name="tablealignleft">document.approve.eco.checkstate </text:p>
          </table:table-cell>
          <table:table-cell office:value-type="string" table:style-name="tablecell">
            <text:p text:style-name="tablealignleft"> Prüfung erteilen ist nur möglich, wenn alle Änderungsanträge einen Status haben, der die Freigabe zulässt. </text:p>
          </table:table-cell>
        </table:table-row>
        <table:table-row>
          <table:table-cell office:value-type="string" table:style-name="tablecell">
            <text:p text:style-name="tablealignleft">document.release.eco.checkoutwitheco </text:p>
          </table:table-cell>
          <table:table-cell office:value-type="string" table:style-name="tablecell">
            <text:p text:style-name="tablealignleft"> Freigabe aufheben ist nur zulässig, wenn ein Änderungsauftrag existiert.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22::42:04</meta:creation-date>
    <dc:creator>Generated</dc:creator>
    <dc:date>2026-09-08T22::42:04</dc:date>
    <dc:language>en-US</dc:language>
    <meta:editing-cycles>1</meta:editing-cycles>
    <meta:editing-duration>PT0S</meta:editing-duration>
    <dc:title>speedy:30_modules:changerequest</dc:title>
  </office:meta>
</office:document-meta>
</file>