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d18fc6d4577f455b484e9f6e825359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30_modules:bulkload"/><text:bookmark-start text:name="__RefHeading___speedyload_1"/><text:bookmark-start text:name="speedyload"/>speedyLOAD<text:bookmark-end text:name="__RefHeading___speedyload_1"/><text:bookmark-end text:name="speedyload"/></text:h>
      <text:p text:style-name="Text_20_body">Der Massendatenimport erleichtert das Importieren großer Dateibestände. </text:p>
      <text:p text:style-name="Text_20_body">Mit dem Modul <text:a xlink:type="simple" xlink:href="https://speedy-pdm.de/module/speedyload" text:style-name="Internet_20_link" text:visited-style-name="Visited_20_Internet_20_Link">speedyLOAD</text:a> importieren Sie CAD-Baugruppen, Zeichnungen und Einzelteile von ganzen Anlagen mit nur 3 Klicks. <text:line-break/>
Einfach die Baugruppe, die Zeichnung oder nur den lokalen Ordner auswählen. Alles weitere erledigt der Massendatenimport fast wie von selbst. </text:p>
      <text:p text:style-name="Text_20_body"><draw:frame draw:style-name="media" draw:name="0" text:anchor-type="as-char" draw:z-index="0" svg:width="25.4cm" style:rel-width="100%" svg:height="6.9320833333333cm" style:rel-height="scale"><draw:image xlink:href="Pictures/7d18fc6d4577f455b484e9f6e8253598.png" xlink:type="simple" xlink:show="embed" xlink:actuate="onLoad"/></draw:frame></text:p>
      <text:p text:style-name="Text_20_body">Die Dateien werden analysiert und deren Referenzen werden ebenfalls analysiert.  <text:line-break/>
Sind alle Dateien analysiert können bei Bedarf weitere Einstellungen vorgenommen werden, um anschließend alle Dateien mit einem Klick zu importieren. </text:p>
      <text:h text:style-name="Heading_20_2" text:outline-level="2"><text:bookmark-start text:name="__RefHeading___oberflaeche_2"/><text:bookmark-start text:name="oberflaeche"/>Oberfläche<text:bookmark-end text:name="__RefHeading___oberflaeche_2"/><text:bookmark-end text:name="oberflaeche"/></text:h>
      <text:p text:style-name="Text_20_body"> <text:line-break/>
In Fenster <text:span text:style-name="Strong_20_Emphasis">1</text:span> werden die zu importierenden Dateien in einer Baumstruktur aufgelistet. <text:line-break/>
Diese Baumstruktur ergibt sich durch die Abhängigkeiten der ausgewählten Baugruppe. <text:line-break/>
In dieser Baumstruktur wird zu jeder Datei der erkannte Dokumenttyp dargestellt. </text:p>
      <text:p text:style-name="Text_20_body">In der Spalte Ordner kann für jede Datei ein separater Ablageordner definiert werden. <text:line-break/>
Ein Punkt (<text:span text:style-name="Strong_20_Emphasis">.</text:span>) in der Ordner-Spalte verweist auf den global definierten Ablageordner, der unter „Erstellen in“ gewählt wird. <text:line-break/>
Des Weiteren gibt <text:span text:style-name="Strong_20_Emphasis">&lt;auto&gt;</text:span> in der Dokumentennummern Spalte an, dass die Dokumentennummer automatisch generiert wird.</text:p>
      <text:p text:style-name="Text_20_body">Fenster <text:span text:style-name="Strong_20_Emphasis">2</text:span> zeigt die Eigenschaften-Tabelle. Hier werden die Eigenschaften der im Baum gewählten Datei angezeigt. Diese können noch nach Belieben verändert werden. </text:p>
      <text:p text:style-name="Text_20_body">In Fenster <text:span text:style-name="Strong_20_Emphasis">3</text:span> werden die gefundenen Dateien angezeigt. Beim Einlesen werden die Abhängigkeiten des Dokuments ausgelesen. <text:line-break/>
Danach wird versucht, die zu dieser Datei dazugehörigen weiteren Dateien, zu finden, z. B. Zeichnungen, PDFs oder auch andere Dateien. </text:p>
      <text:p text:style-name="Text_20_body">In Fenster <text:span text:style-name="Strong_20_Emphasis">4</text:span> wird eine Datei-Vorschau angezeigt. Diese Vorschau zeigt die in der Dateiliste gewählte Datei an. <text:line-break/>
Alle gängigen Dateiformate können angesehen werden. <text:line-break/>
Mit einem Klick auf die gewünschte Datei in der Dateiliste wird die Vorschau aktualisiert.
<text:line-break/></text:p>
      <text:h text:style-name="Heading_20_2" text:outline-level="2"><text:bookmark-start text:name="__RefHeading___dateien_ordner_hinzufuegen_3"/><text:bookmark-start text:name="dateien_ordner_hinzufuegen"/>Dateien/Ordner hinzufügen<text:bookmark-end text:name="__RefHeading___dateien_ordner_hinzufuegen_3"/><text:bookmark-end text:name="dateien_ordner_hinzufuegen"/></text:h>
      <text:p text:style-name="Text_20_body">Fügt einzelne Dateien oder den Inhalt eines ganzen Ordners zur Importliste hinzu. <text:line-break/>
Beim Hinzufügen von Baugruppen (sldasm, iam) werden automatisch die referenzierten Komponenten analysiert und ebenfalls der Liste hinzugefügt. <text:line-break/>
Zu einer CAD Modelldatei (sldasm/sldprt, iam/ipt) werden automatisch gleichbenannte Dateien (z.B. slddrw, idw, pdf, …) gesucht. Die Importliste stellt in solchen Fällen nur die Modelldatei dar. Die gleichbenannten Dateien werden in der Dateiliste aufgeführt.</text:p>
      <text:h text:style-name="Heading_20_2" text:outline-level="2"><text:bookmark-start text:name="__RefHeading___importieren_4"/><text:bookmark-start text:name="importieren"/>Importieren<text:bookmark-end text:name="__RefHeading___importieren_4"/><text:bookmark-end text:name="importieren"/></text:h>
      <text:p text:style-name="Text_20_body">Der Importvorgang wird mit betätigen der Schaltfläche [Importieren] gestartet. <text:line-break/>
Die Importliste wird der Reihe nach abgearbeitet. Für jede erkannte Datei wird ein entsprechendes Dokument in der Datenbank erstellt. 
Alle erkannten Eigenschaften werden entsprechend der Zuordnungseinstellungen am neuen Dokument hinterlegt. 
Während des Importvorgangs werden die gewählten weiteren Optionen abgearbeitet. 
Eine entsprechende Anzeige gibt Aufschluss über den Fortschritt des Importvorgangs.
Der gesamte Importvorgang wird protokolliert. Ein erfolgreicher Import wird durch die Meldung „Der Massendatenimport konnte erfolgreich abgeschlossen werden“ beendet. 
Aufgetretene Fehler können Anhand der Protokolldatei analysiert werden. zu kontaktieren.</text:p>
      <text:h text:style-name="Heading_20_3" text:outline-level="3"><text:bookmark-start text:name="__RefHeading___importierte_dateien_erkennen_5"/><text:bookmark-start text:name="importierte_dateien_erkennen"/>Importierte Dateien erkennen<text:bookmark-end text:name="__RefHeading___importierte_dateien_erkennen_5"/><text:bookmark-end text:name="importierte_dateien_erkennen"/></text:h>
      <text:p text:style-name="Text_20_body">Der Massendatenimport erkennt bereits importierte Dateien automatisch wenn die dazugehörige Einstellung [bulkload.checkorigin] aktiviert ist. 
Erkannte Dateien werden durch eine orange hinterlegte Zeile und eine Dokumentennummer in der Vorgängerspalte kenntlich gemacht.<text:line-break/></text:p>
      <text:p text:style-name="Text_20_body">Es besteht die Möglichkeit diese Dateien trotzdem zu importieren. 
Durch abwählen des Haken in der Spalte „Vorgänger“ wird eine bereits importierte Datei dennoch importier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Wurde beim Analysieren der Datei eine Dokumentennummer erkannt und vergeben (<text:a xlink:type="simple" xlink:href="#__RefHeading___dateieigenschaften_13" text:style-name="Local_20_link" text:visited-style-name="Visited_20_Local_20_Link">Dateieigenschaften</text:a> oder <text:a xlink:type="simple" xlink:href="#__RefHeading___function_onloadfile_dictionary_filename_17" text:style-name="Local_20_link" text:visited-style-name="Visited_20_Local_20_Link">OnLoadFile-Skript</text:a>) erfolgt keine Ursprung-Suche.</text:p>
          </table:table-cell>
        </table:table-row>
      </table:table>
      <text:h text:style-name="Heading_20_2" text:outline-level="2"><text:bookmark-start text:name="__RefHeading___wertaenderung_fuer_alle_angehakten_dokumente_uebernehmen_6"/><text:bookmark-start text:name="wertaenderung_fuer_alle_angehakten_dokumente_uebernehmen"/>Wertänderung für alle angehakten Dokumente übernehmen<text:bookmark-end text:name="__RefHeading___wertaenderung_fuer_alle_angehakten_dokumente_uebernehmen_6"/><text:bookmark-end text:name="wertaenderung_fuer_alle_angehakten_dokumente_uebernehmen"/></text:h>
      <text:p text:style-name="Text_20_body">Änderungen im Dateibaum (z.B. Dokumenttyp, Ordner, …) werden auf alle markierten Dokumente übertragen.<text:line-break/>
Wird ein Eintrag angehakt bzw. der Haken entfernt, werden automatisch alle Kind-Elemente ebenfalls angehakt/abgehakt.</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urch gedrückt halten der Strg-Taste werden Kind-Elemente nicht automatisch angehakt/abgehakt.</text:p>
          </table:table-cell>
        </table:table-row>
      </table:table>
      <text:h text:style-name="Heading_20_2" text:outline-level="2"><text:bookmark-start text:name="__RefHeading___optionen_7"/><text:bookmark-start text:name="optionen"/>Optionen<text:bookmark-end text:name="__RefHeading___optionen_7"/><text:bookmark-end text:name="optionen"/></text:h>
      <text:p text:style-name="Text_20_body">In der Ribbon-Leiste können weitere Optionen für den Import gewählt werden. <text:line-break/>
Die Schaltfläche [Optionen] öffnet einen Dialog mit Optionen, die für den Massendatenimport relevant sind. </text:p>
      <text:h text:style-name="Heading_20_4" text:outline-level="4"><text:bookmark-start text:name="__RefHeading___alle_bauteile_oeffnen_8"/><text:bookmark-start text:name="alle_bauteile_oeffnen"/>Alle Bauteile öffnen<text:bookmark-end text:name="__RefHeading___alle_bauteile_oeffnen_8"/><text:bookmark-end text:name="alle_bauteile_oeffnen"/></text:h>
      <text:p text:style-name="Text_20_body">Öffnet alle CAD Dateien nach dem Import im entsprechenden CAD System. <text:line-break/>
Nach dem Öffnen im CAD System kann zur weiteren Bearbeitung automatisch ein Makro ausgeführt werden. <text:line-break/>
Der Konfigurationsparameter [bulkload.macro.name] definiert die auszuführende Makro-Datei. </text:p>
      <text:h text:style-name="Heading_20_4" text:outline-level="4"><text:bookmark-start text:name="__RefHeading___stueckliste_aktualisieren_9"/><text:bookmark-start text:name="stueckliste_aktualisieren"/>Stückliste aktualisieren<text:bookmark-end text:name="__RefHeading___stueckliste_aktualisieren_9"/><text:bookmark-end text:name="stueckliste_aktualisieren"/></text:h>
      <text:p text:style-name="Text_20_body">Aktualisiert die Stückliste nach dem Import. Hierzu werden Baugruppen im jeweiligen CAD System geöffnet.</text:p>
      <text:h text:style-name="Heading_20_4" text:outline-level="4"><text:bookmark-start text:name="__RefHeading___ueberall_automatische_docno_10"/><text:bookmark-start text:name="ueberall_automatische_docno"/>Überall automatische DocNo<text:bookmark-end text:name="__RefHeading___ueberall_automatische_docno_10"/><text:bookmark-end text:name="ueberall_automatische_docno"/></text:h>
      <text:p text:style-name="Text_20_body">Setzt für alle Dateien die Dokumentennummerngenerierung auf automatisch, unabhängig davon was in der Liste gewählt wurde.</text:p>
      <text:h text:style-name="Heading_20_4" text:outline-level="4"><text:bookmark-start text:name="__RefHeading___artikeleigenschaften_bearbeiten_11"/><text:bookmark-start text:name="artikeleigenschaften_bearbeiten"/>Artikeleigenschaften bearbeiten<text:bookmark-end text:name="__RefHeading___artikeleigenschaften_bearbeiten_11"/><text:bookmark-end text:name="artikeleigenschaften_bearbeiten"/></text:h>
      <text:p text:style-name="Text_20_body">Nach dem Import wird für jedes Dokument der Dialog Dokument-Eigenschaften bearbeiten aufgerufen.</text:p>
      <text:h text:style-name="Heading_20_4" text:outline-level="4"><text:bookmark-start text:name="__RefHeading___automatischer_checkin_12"/><text:bookmark-start text:name="automatischer_checkin"/>Automatischer Checkin<text:bookmark-end text:name="__RefHeading___automatischer_checkin_12"/><text:bookmark-end text:name="automatischer_checkin"/></text:h>
      <text:p text:style-name="Text_20_body">Alle Dokumente erhalten nach dem Import den Status eingecheckt.</text:p>
      <text:h text:style-name="Heading_20_2" text:outline-level="2"><text:bookmark-start text:name="__RefHeading___dateieigenschaften_13"/><text:bookmark-start text:name="dateieigenschaften"/>Dateieigenschaften<text:bookmark-end text:name="__RefHeading___dateieigenschaften_13"/><text:bookmark-end text:name="dateieigenschaften"/></text:h>
      <text:p text:style-name="Text_20_body">Beim Analysieren der zu importierenden Dateien werden die Dateieigenschaften ebenfalls eingelesen. <text:line-break/>
Die Zuordnung der Dateieigenschaften zu den Artikeleigenschaften erfolgt mit Hilfe der <text:a xlink:type="simple" xlink:href="https://wiki.speedy-pdm.de/doku.php?id=speedy:40_admin:config#eigenschaftenzuordnung" text:style-name="Internet_20_link" text:visited-style-name="Visited_20_Internet_20_Link">Eigenschaftenzuordnung</text:a>. <text:line-break/>
Dies geschieht in der Konfigurationsdatei „altdaten.ini“.  Diese Konfigurationsdatei liegt im speedyPDM Unterverzeichnis „\config“. </text:p>
      <text:p text:style-name="Text_20_body">Projektspezifisch kann für einzelne Verzeichnisse eine separate Konfigurationsdatei verwendet werden. Beim Einlesen einer Datei sucht speedyPDM zuerst im Verzeichnis der Datei und den darüberliegenden Verzeichnissen nach ein einer altdaten.ini: <text:line-break/></text:p>
      <text:p text:style-name="Preformatted_20_Text">C:<text:line-break/><text:s text:c="3"/>\Daten<text:line-break/><text:s text:c="7"/>\Projekt<text:line-break/><text:s text:c="9"/>altdaten.ini<text:line-break/><text:s text:c="9"/>\Unterprojekt<text:line-break/><text:s text:c="12"/>\Bereich<text:line-break/><text:s text:c="15"/>Importdatei.ipt</text:p>
      <text:p text:style-name="Text_20_body">Wird dort keine altdaten.ini gefunden, wird die altdaten.ini aus dem \config – Verzeichnis von speedyPDM verwendet.</text:p>
      <text:h text:style-name="Heading_20_2" text:outline-level="2"><text:bookmark-start text:name="__RefHeading___administration_14"/><text:bookmark-start text:name="administration"/>Administration<text:bookmark-end text:name="__RefHeading___administration_14"/><text:bookmark-end text:name="administration"/></text:h>
      <text:h text:style-name="Heading_20_3" text:outline-level="3"><text:bookmark-start text:name="__RefHeading___konfigurationsparameter_15"/><text:bookmark-start text:name="konfigurationsparameter"/>Konfigurationsparameter<text:bookmark-end text:name="__RefHeading___konfigurationsparameter_15"/><text:bookmark-end text:name="konfigurationsparameter"/></text:h>
      <table:table table:style-name="Table">
        <table:table-column/>
        <table:table-column/>
        <table:table-row>
          <table:table-cell office:value-type="string" table:style-name="tableheader">
            <text:p text:style-name="Table_20_Heading">Setting</text:p>
          </table:table-cell>
          <table:table-cell office:value-type="string" table:style-name="tableheader">
            <text:p text:style-name="Table_20_Heading">Beschreibung</text:p>
          </table:table-cell>
        </table:table-row>
        <table:table-row>
          <table:table-cell office:value-type="string" table:style-name="tablecell">
            <text:p text:style-name="tablealignleft">bulkload.AutoDocNo </text:p>
          </table:table-cell>
          <table:table-cell office:value-type="string" table:style-name="tablecell">
            <text:p text:style-name="tablealignleft"> Dokument Nummer automatisch vergeben </text:p>
          </table:table-cell>
        </table:table-row>
        <table:table-row>
          <table:table-cell office:value-type="string" table:style-name="tablecell">
            <text:p text:style-name="tablealignleft">bulkload.checkin </text:p>
          </table:table-cell>
          <table:table-cell office:value-type="string" table:style-name="tablecell">
            <text:p text:style-name="tablealignleft"> Standartwert ob Automatisch eingecheckt werden soll. </text:p>
          </table:table-cell>
        </table:table-row>
        <table:table-row>
          <table:table-cell office:value-type="string" table:style-name="tablecell">
            <text:p text:style-name="tablealignleft">bulkload.checkorigin </text:p>
          </table:table-cell>
          <table:table-cell office:value-type="string" table:style-name="tablecell">
            <text:p text:style-name="tablealignleft"> Überprüfung ob eine Datei schon Importiert wurde. <text:line-break/>Bitte beachten Sie auch den Konfigurationsparameter [document.origin.fullpath]. </text:p>
          </table:table-cell>
        </table:table-row>
        <table:table-row>
          <table:table-cell office:value-type="string" table:style-name="tablecell">
            <text:p text:style-name="tablealignleft">bulkload.comment </text:p>
          </table:table-cell>
          <table:table-cell office:value-type="string" table:style-name="tablecell">
            <text:p text:style-name="tablealignleft"> Globaler Kommentar der bei einem Import über den Massendatenimport eingetragen wird. </text:p>
          </table:table-cell>
        </table:table-row>
        <table:table-row>
          <table:table-cell office:value-type="string" table:style-name="tablecell">
            <text:p text:style-name="tablealignleft">bulkload.createbomtable </text:p>
          </table:table-cell>
          <table:table-cell office:value-type="string" table:style-name="tablecell">
            <text:p text:style-name="tablealignleft"> Standartwert ob Automatisch die Stücklisten aktualisiert werden sollen. (CAD-Programm wird geöffnet) </text:p>
          </table:table-cell>
        </table:table-row>
        <table:table-row>
          <table:table-cell office:value-type="string" table:style-name="tablecell">
            <text:p text:style-name="tablealignleft">bulkload.drawing.MaxSearchLevels </text:p>
          </table:table-cell>
          <table:table-cell office:value-type="string" table:style-name="tablecell">
            <text:p text:style-name="tablealignleft"> In wie vielen übergeordneten Ebenen soll nach einer dazugehörigen Zeichnung gesucht werden. </text:p>
          </table:table-cell>
        </table:table-row>
        <table:table-row>
          <table:table-cell office:value-type="string" table:style-name="tablecell">
            <text:p text:style-name="tablealignleft">bulkload.editproperties </text:p>
          </table:table-cell>
          <table:table-cell office:value-type="string" table:style-name="tablecell">
            <text:p text:style-name="tablealignleft"> Dokument Eigenschaften nach dem Import bearbeiten </text:p>
          </table:table-cell>
        </table:table-row>
        <table:table-row>
          <table:table-cell office:value-type="string" table:style-name="tablecell">
            <text:p text:style-name="tablealignleft">bulkload.excludedDoctypes </text:p>
          </table:table-cell>
          <table:table-cell office:value-type="string" table:style-name="tablecell">
            <text:p text:style-name="tablealignleft"> Auszuschließende Dokumenttypen </text:p>
          </table:table-cell>
        </table:table-row>
        <table:table-row>
          <table:table-cell office:value-type="string" table:style-name="tablecell">
            <text:p text:style-name="tablealignleft">bulkload.excludedFileExt </text:p>
          </table:table-cell>
          <table:table-cell office:value-type="string" table:style-name="tablecell">
            <text:p text:style-name="tablealignleft"> Gibt an welche Dateien nicht für den Import relevant sind und ausgeschlossen werden. </text:p>
          </table:table-cell>
        </table:table-row>
        <table:table-row>
          <table:table-cell office:value-type="string" table:style-name="tablecell">
            <text:p text:style-name="tablealignleft">bulkload.logname </text:p>
          </table:table-cell>
          <table:table-cell office:value-type="string" table:style-name="tablecell">
            <text:p text:style-name="tablealignleft"> Name der Protokolldatei. </text:p>
          </table:table-cell>
        </table:table-row>
        <table:table-row>
          <table:table-cell office:value-type="string" table:style-name="tablecell">
            <text:p text:style-name="tablealignleft">bulkload.macro.name </text:p>
          </table:table-cell>
          <table:table-cell office:value-type="string" table:style-name="tablecell">
            <text:p text:style-name="tablealignleft"> Makro-Name des beim Öffnen im CAD auszuführenden Makros. <text:line-break/>Format1: Makroname ohne Dateiendung und Pfad. <text:line-break/>Format2:Funktion,Modul,Makroname ohne Dateiendung und Pfad <text:line-break/>Die Makro-Datei muss im Verzeichnis „\script“ liegen. </text:p>
          </table:table-cell>
        </table:table-row>
        <table:table-row>
          <table:table-cell office:value-type="string" table:style-name="tablecell">
            <text:p text:style-name="tablealignleft">bulkload.NewVer.OnlyRelease </text:p>
          </table:table-cell>
          <table:table-cell office:value-type="string" table:style-name="tablecell">
            <text:p text:style-name="tablealignleft"> Neue Freigabe erstellen, wenn ein bereits vorhandenes Dokument erneut importiert wird. </text:p>
          </table:table-cell>
        </table:table-row>
        <table:table-row>
          <table:table-cell office:value-type="string" table:style-name="tablecell">
            <text:p text:style-name="tablealignleft">bulkload.openAll </text:p>
          </table:table-cell>
          <table:table-cell office:value-type="string" table:style-name="tablecell">
            <text:p text:style-name="tablealignleft"> Alle CAD Dateien nach dem Import einmal öffnen </text:p>
          </table:table-cell>
        </table:table-row>
        <table:table-row>
          <table:table-cell office:value-type="string" table:style-name="tablecell">
            <text:p text:style-name="tablealignleft">bulkload.OtherNamedDrawings </text:p>
          </table:table-cell>
          <table:table-cell office:value-type="string" table:style-name="tablecell">
            <text:p text:style-name="tablealignleft"> Definiert, ob nach Zeichnungen gesucht werden soll die evtl. nicht den gleichen Namen wie das Modell haben. <text:line-break/><text:span text:style-name="Strong_20_Emphasis">Achtung : Kann bei großen Ordnerstrukturen sehr viel Zeit in Anspruch nehmen</text:span> </text:p>
          </table:table-cell>
        </table:table-row>
        <table:table-row>
          <table:table-cell office:value-type="string" table:style-name="tablecell">
            <text:p text:style-name="tablealignleft">bulkload.PartAsLastPropertyFile </text:p>
          </table:table-cell>
          <table:table-cell office:value-type="string" table:style-name="tablecell">
            <text:p text:style-name="tablealignleft"> 0 := Modelldatei als erste lesen um Dateieigenschaften der Zeichnungsdatei zu verwenden. <text:line-break/>1 := Beim Einlesen der Eigenschaften die Modelldatei zuletzt lesen. </text:p>
          </table:table-cell>
        </table:table-row>
        <table:table-row>
          <table:table-cell office:value-type="string" table:style-name="tablecell">
            <text:p text:style-name="tablealignleft">bulkload.PartDependencies </text:p>
          </table:table-cell>
          <table:table-cell office:value-type="string" table:style-name="tablecell">
            <text:p text:style-name="tablealignleft"> Referenzen von Teilen beachten. </text:p>
          </table:table-cell>
        </table:table-row>
        <table:table-row>
          <table:table-cell office:value-type="string" table:style-name="tablecell">
            <text:p text:style-name="tablealignleft">bulkload.release.comment </text:p>
          </table:table-cell>
          <table:table-cell office:value-type="string" table:style-name="tablecell">
            <text:p text:style-name="tablealignleft"> Freigabe Kommentar </text:p>
          </table:table-cell>
        </table:table-row>
        <table:table-row>
          <table:table-cell office:value-type="string" table:style-name="tablecell">
            <text:p text:style-name="tablealignleft">bulkload.scriptfile </text:p>
          </table:table-cell>
          <table:table-cell office:value-type="string" table:style-name="tablecell">
            <text:p text:style-name="tablealignleft"> Name der Scriptdatei. Die Scriptdatei liegt im Verzeichnis „\script“ </text:p>
          </table:table-cell>
        </table:table-row>
        <table:table-row>
          <table:table-cell office:value-type="string" table:style-name="tablecell">
            <text:p text:style-name="tablealignleft">bulkload.useSqlite </text:p>
          </table:table-cell>
          <table:table-cell office:value-type="string" table:style-name="tablecell">
            <text:p text:style-name="tablealignleft"> Lokale SQLite Datenbank alsl Zwischenspeicher verwenden. </text:p>
          </table:table-cell>
        </table:table-row>
        <table:table-row>
          <table:table-cell office:value-type="string" table:style-name="tablecell">
            <text:p text:style-name="tablealignleft">bulkload.extension.assembly<text:line-break/>bulkload.extension.part<text:line-break/>bulkload.extension.drawing<text:line-break/>bulkload.extension.cad <text:line-break/>bulkload.extension.office</text:p>
          </table:table-cell>
          <table:table-cell office:value-type="string" table:style-name="tablecell">
            <text:p text:style-name="tablealignleft"> Diese Parameter geben die gültigen Dateiendungen an, die beim Import über die Ordnerauswahl im Massendatenimport gesucht werden.<text:line-break/>Beispiel für Angabe von Dateiendungen: „*.png;*.docx;*.xlsx;*.pptx;*.txt;*.vsdx“ </text:p>
          </table:table-cell>
        </table:table-row>
        <table:table-row>
          <table:table-cell office:value-type="string" table:style-name="tablecell">
            <text:p text:style-name="tablealignleft">solidworks.toolboxpartfolder </text:p>
          </table:table-cell>
          <table:table-cell office:value-type="string" table:style-name="tablecell">
            <text:p text:style-name="tablealignleft">Definiert das Basisverzeichnis der Toolboxteile. </text:p>
          </table:table-cell>
        </table:table-row>
      </table:table>
      <text:h text:style-name="Heading_20_3" text:outline-level="3"><text:bookmark-start text:name="__RefHeading___skriptdatei_16"/><text:bookmark-start text:name="skriptdatei"/>Skriptdatei<text:bookmark-end text:name="__RefHeading___skriptdatei_16"/><text:bookmark-end text:name="skriptdatei"/></text:h>
      <text:p text:style-name="Text_20_body">Müssen nach dem Einlesen der Dateieigenschaften und zuordnen zu speedy Dokumenteigenschaften noch besondere Auswertungen oder Formatierungen erfolgen kann dies per Ereignis in der Skriptdatei erfolgen.</text:p>
      <text:h text:style-name="Heading_20_4" text:outline-level="4"><text:bookmark-start text:name="__RefHeading___function_onloadfile_dictionary_filename_17"/><text:bookmark-start text:name="function_onloadfile_dictionary_filename"/>Function OnLoadFile(dictionary, filename)<text:bookmark-end text:name="__RefHeading___function_onloadfile_dictionary_filename_17"/><text:bookmark-end text:name="function_onloadfile_dictionary_filename"/></text:h>
      <text:p text:style-name="Text_20_body">Ereignis-Routine beim Laden der Dateieigenschaften. <text:line-break/>
Gleichbenannte Dateien werden vom Massendatenimport zu einem Artikel zusammengefügt. <text:line-break/>
Die Function OnLoadFile wird aber für jede Datei aufgerufen. <text:line-break/></text:p>
      <text:p text:style-name="Text_20_body"><text:span text:style-name="Strong_20_Emphasis">Parameter: </text:span></text:p>
      <table:table table:style-name="Table">
        <table:table-column/>
        <table:table-column/>
        <table:table-row>
          <table:table-cell office:value-type="string" table:style-name="tablecell">
            <text:p text:style-name="tablealignleft">dictionary</text:p>
          </table:table-cell>
          <table:table-cell office:value-type="string" table:style-name="tablecell">
            <text:p text:style-name="tablealignleft"> Dictionary enthält alle gelesenen und interpretierten Eigenschaften der Datei. <text:line-break/>Wenn die Datei einen übergeordnete Datei hat (Baugruppe) enthält das dictionary auch alle Eigenschaften der übergeordneten Dateien (mit parent. beginnend) </text:p>
          </table:table-cell>
        </table:table-row>
        <table:table-row>
          <table:table-cell office:value-type="string" table:style-name="tablecell">
            <text:p text:style-name="tablealignleft">filename</text:p>
          </table:table-cell>
          <table:table-cell office:value-type="string" table:style-name="tablecell">
            <text:p text:style-name="tablealignleft"> Dateiname der gelesenen Datei </text:p>
          </table:table-cell>
        </table:table-row>
      </table:table>
      <text:p text:style-name="Text_20_body"><text:span text:style-name="Strong_20_Emphasis">Rückgabe:</text:span> <text:line-break/>
Dictionary gefüllt mit den evtl. geänderten Eigenschaften. <text:line-break/><text:line-break/></text:p>
      <text:h text:style-name="Heading_20_4" text:outline-level="4"><text:bookmark-start text:name="__RefHeading___function_onloadfile2_properties_dictionary_filename_ab_8.0.4_18"/><text:bookmark-start text:name="function_onloadfile2_properties_dictionary_filename_ab_8.0.4"/>Function OnLoadFile2(properties, dictionary, filename) [ab 8.0.4]<text:bookmark-end text:name="__RefHeading___function_onloadfile2_properties_dictionary_filename_ab_8.0.4_18"/><text:bookmark-end text:name="function_onloadfile2_properties_dictionary_filename_ab_8.0.4"/></text:h>
      <text:p text:style-name="Text_20_body">Ereignis-Routine beim Laden der Dateieigenschaften. <text:line-break/>
Gleichbenannte Dateien werden vom Massendatenimport zu einem Artikel zusammengefügt. <text:line-break/>
Die Function OnLoadFile2 wird aber für jede Datei aufgerufen. <text:line-break/></text:p>
      <text:p text:style-name="Text_20_body"><text:span text:style-name="Strong_20_Emphasis">Parameter: </text:span></text:p>
      <table:table table:style-name="Table">
        <table:table-column/>
        <table:table-column/>
        <table:table-row>
          <table:table-cell office:value-type="string" table:style-name="tablecell">
            <text:p text:style-name="tablealignleft">properties</text:p>
          </table:table-cell>
          <table:table-cell office:value-type="string" table:style-name="tablecell">
            <text:p text:style-name="tablealignleft"> Dictionary enthält alle gelesenen und interpretierten Eigenschaften der Datei. <text:line-break/>Wenn die Datei einen übergeordnete Datei hat (Baugruppe) enthält properties auch alle Eigenschaften der übergeordneten Dateien (mit parent. beginnend) </text:p>
          </table:table-cell>
        </table:table-row>
        <table:table-row>
          <table:table-cell office:value-type="string" table:style-name="tablecell">
            <text:p text:style-name="tablealignleft">dictionary </text:p>
          </table:table-cell>
          <table:table-cell office:value-type="string" table:style-name="tablecell">
            <text:p text:style-name="tablealignleft"> Dictionary mit den Eigenschaften des aktuellen Import-Ordners und allen Einstellungen. </text:p>
          </table:table-cell>
        </table:table-row>
        <table:table-row>
          <table:table-cell office:value-type="string" table:style-name="tablecell">
            <text:p text:style-name="tablealignleft">filename </text:p>
          </table:table-cell>
          <table:table-cell office:value-type="string" table:style-name="tablecell">
            <text:p text:style-name="tablealignleft"> Dateiname der gelesenen Datei </text:p>
          </table:table-cell>
        </table:table-row>
      </table:table>
      <text:p text:style-name="Text_20_body"><text:span text:style-name="Strong_20_Emphasis">Rückgabe:</text:span> <text:line-break/>
properties gefüllt mit den evtl. geänderten Eigenschaften. <text:line-break/><text:line-break/></text:p>
      <text:h text:style-name="Heading_20_4" text:outline-level="4"><text:bookmark-start text:name="__RefHeading___function_onfindrelatedfiles_dictionary_filename_19"/><text:bookmark-start text:name="function_onfindrelatedfiles_dictionary_filename"/>Function OnFindRelatedFiles(dictionary, filename)<text:bookmark-end text:name="__RefHeading___function_onfindrelatedfiles_dictionary_filename_19"/><text:bookmark-end text:name="function_onfindrelatedfiles_dictionary_filename"/></text:h>
      <text:p text:style-name="Text_20_body">Ereignis-Routine, um zu einer Modelldatei weitere Dateien hinzuzufügen.
Zu einer Modelldatei werden gleichbenannte Dateien gesucht. Werden aber z.B. keine gleichbenannte Zeichnung gefunden kann mit dieser Routine eine evtl. nicht gleichbenannte Zeichnung hinzugefügt werden. </text:p>
      <text:p text:style-name="Text_20_body"><text:span text:style-name="Strong_20_Emphasis">Parameter: </text:span></text:p>
      <table:table table:style-name="Table">
        <table:table-column/>
        <table:table-column/>
        <table:table-row>
          <table:table-cell office:value-type="string" table:style-name="tablecell">
            <text:p text:style-name="tablealignleft">dictionary</text:p>
          </table:table-cell>
          <table:table-cell office:value-type="string" table:style-name="tablecell">
            <text:p text:style-name="tablealignleft"> Dictionary alle bereits gefundenen Dateien zu dem Modell. Der key des Dictionary enthält den vollständigen Dateinamen, das Value die Dateiendung. </text:p>
          </table:table-cell>
        </table:table-row>
        <table:table-row>
          <table:table-cell office:value-type="string" table:style-name="tablecell">
            <text:p text:style-name="tablealignleft">filename</text:p>
          </table:table-cell>
          <table:table-cell office:value-type="string" table:style-name="tablecell">
            <text:p text:style-name="tablealignleft"> Dateiname der Modell Datei </text:p>
          </table:table-cell>
        </table:table-row>
      </table:table>
      <text:p text:style-name="Text_20_body"><text:span text:style-name="Strong_20_Emphasis">Rückgabe:</text:span> <text:line-break/>
Dictionary gefüllt mit Dateinamen als Key. <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7T05::59:46</meta:creation-date>
    <dc:creator>Generated</dc:creator>
    <dc:date>2026-09-17T05::59:46</dc:date>
    <dc:language>en-US</dc:language>
    <meta:editing-cycles>1</meta:editing-cycles>
    <meta:editing-duration>PT0S</meta:editing-duration>
    <dc:title>speedy:30_modules:bulkload</dc:title>
  </office:meta>
</office:document-meta>
</file>