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y:25_erp:hawi"/><text:bookmark-start text:name="__RefHeading___hawi_p1_1"/><text:bookmark-start text:name="hawi_p1"/>HAWI p1<text:bookmark-end text:name="__RefHeading___hawi_p1_1"/><text:bookmark-end text:name="hawi_p1"/></text:h>
      <text:p text:style-name="Text_20_body"><text:a xlink:type="simple" xlink:href="htmlmetatags&amp;#62;metatag-keywords=(speedyPDM, ERP-System, Schnittstelle, HAWI p1, HAWI, p1, erp, pps, PPS System)     metatag-og:description=(Unidirektionale Schnittstelle zwischen dem PPS und ERP-System HAWI p1und speedyPDM)     metatag-title=(speedyPDM ERP-Schnittstelle zu HAWI p1)" text:style-name="Internet_20_link" text:visited-style-name="Visited_20_Internet_20_Link">htmlmetatags&gt;metatag-keywords=(speedyPDM, ERP-System, Schnittstelle, HAWI p1, HAWI, p1, erp, pps, PPS System)
    metatag-og:description=(Unidirektionale Schnittstelle zwischen dem PPS und ERP-System HAWI p1und speedyPDM)
    metatag-title=(speedyPDM ERP-Schnittstelle zu HAWI p1)</text:a>
HAWI p1 - PPS und ERP.</text:p>
      <text:p text:style-name="Text_20_body">PPS und ERP System auf Basis von Informix-Datenbank auf SCO-Unix/Linu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2T21::15:41</meta:creation-date>
    <dc:creator>Generated</dc:creator>
    <dc:date>2026-09-12T21::15:41</dc:date>
    <dc:language>en-US</dc:language>
    <meta:editing-cycles>1</meta:editing-cycles>
    <meta:editing-duration>PT0S</meta:editing-duration>
    <dc:title>speedy:25_erp:hawi</dc:title>
  </office:meta>
</office:document-meta>
</file>