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peedy:25_erp:eevolution"/><text:bookmark-start text:name="__RefHeading___eevolution_1"/><text:bookmark-start text:name="eevolution"/>eEvolution ®<text:bookmark-end text:name="__RefHeading___eevolution_1"/><text:bookmark-end text:name="eevolution"/></text:h>
      <text:p text:style-name="Text_20_body">eEvolution - ERP-System für den Mittelstand.</text:p>
      <text:p text:style-name="Text_20_body"><text:a xlink:type="simple" xlink:href="http://www.eevolution.de/" text:style-name="Internet_20_link" text:visited-style-name="Visited_20_Internet_20_Link">http://www.eevolution.de/</text:a></text:p>
      <text:p text:style-name="Text_20_body">Für speedy existiert eine eine bidirektionale Anbindung an eEvolution.
Hierbei werden z.B. Artikeldaten sowie Baugruppenstücklisten, auf Anforderung, aus speedy an eEvolution übertragen. Bei Änderungen in den Artikeldaten in speedy werden diese automatisch an eEvolution übermittelt, wenn der betroffene Artikel bereits einmal mit eEvolution ausgetauscht wurde.
Auf wunsch können ebenfalls Änderungen im Artikelstamm von eEvolution automatisch an speedy übergeb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8T12::08:54</meta:creation-date>
    <dc:creator>Generated</dc:creator>
    <dc:date>2026-08-28T12::08:54</dc:date>
    <dc:language>en-US</dc:language>
    <meta:editing-cycles>1</meta:editing-cycles>
    <meta:editing-duration>PT0S</meta:editing-duration>
    <dc:title>speedy:25_erp:eevolution</dc:title>
  </office:meta>
</office:document-meta>
</file>