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aida"/><text:bookmark-start text:name="__RefHeading___aida_orga_1"/><text:bookmark-start text:name="aida_orga"/>AIDA ORGA<text:bookmark-end text:name="__RefHeading___aida_orga_1"/><text:bookmark-end text:name="aida_orga"/></text:h>
      <text:p text:style-name="Text_20_body"><text:span text:style-name="Strong_20_Emphasis">Geschäftsführungssysteme</text:span></text:p>
      <text:p text:style-name="Text_20_body"><text:a xlink:type="simple" xlink:href="https://www.aida-orga.de" text:style-name="Internet_20_link" text:visited-style-name="Visited_20_Internet_20_Link">https://www.aida-orga.de</text:a></text:p>
      <text:p text:style-name="Text_20_body">Zurzeit existiert eine unidirektionale Schnittstelle zu <text:span text:style-name="Strong_20_Emphasis">AIDA ORGA</text:span>. Hierbei werden Artikelstammdaten und Stücklisten an <text:span text:style-name="Strong_20_Emphasis">AIDA ORGA</text:span> übergeben. Die Datenübergabe kann manuell durch den User erfolgen oder automatisch bei der Artikelfreigabe in speedyPDM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03::36:42</meta:creation-date>
    <dc:creator>Generated</dc:creator>
    <dc:date>2026-09-17T03::36:42</dc:date>
    <dc:language>en-US</dc:language>
    <meta:editing-cycles>1</meta:editing-cycles>
    <meta:editing-duration>PT0S</meta:editing-duration>
    <dc:title>speedy:25_erp:aida</dc:title>
  </office:meta>
</office:document-meta>
</file>