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20_cad:solidcam"/><text:bookmark-start text:name="__RefHeading___solidcam_1"/><text:bookmark-start text:name="solidcam"/>SolidCAM<text:bookmark-end text:name="__RefHeading___solidcam_1"/><text:bookmark-end text:name="solidcam"/></text:h>
      <text:p text:style-name="Text_20_body"><text:a xlink:type="simple" xlink:href="htmlmetatags&amp;#62;metatag-keywords=(speedyPDM, CAM, Integration, SolidCAM, SolidWorks, Dassault Systems, CAM-Part, Milling, CNC)     metatag-og:description=(speedyPDM integriert nahtlos SolidCAM Dateien mit an die speedyPDM Dokumente sodass alles Zentral abgelegt ist)     metatag-title=(CAM-Teile von SolidCAM nahtlos in speedyPDM integrieren)" text:style-name="Internet_20_link" text:visited-style-name="Visited_20_Internet_20_Link">htmlmetatags&gt;metatag-keywords=(speedyPDM, CAM, Integration, SolidCAM, SolidWorks, Dassault Systems, CAM-Part, Milling, CNC)
    metatag-og:description=(speedyPDM integriert nahtlos SolidCAM Dateien mit an die speedyPDM Dokumente sodass alles Zentral abgelegt ist)
    metatag-title=(CAM-Teile von SolidCAM nahtlos in speedyPDM integrieren)</text:a>
SolidCAM Dateien können analog zu SOLIDWORKS Dateien verwaltet werden. <text:line-break/>
Das PRZ-Dateiformat wird unterstützt. PRT-Dateien werden automatisch in PRZ umgewandelt. </text:p>
      <text:h text:style-name="Heading_20_2" text:outline-level="2"><text:bookmark-start text:name="__RefHeading___konfiguration_2"/><text:bookmark-start text:name="konfiguration"/>Konfiguration<text:bookmark-end text:name="__RefHeading___konfiguration_2"/><text:bookmark-end text:name="konfigura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Schlüssel</text:p>
          </table:table-cell>
          <table:table-cell office:value-type="string" table:style-name="tableheader">
            <text:p text:style-name="Table_20_Heading">Beschreibung</text:p>
          </table:table-cell>
        </table:table-row>
        <table:table-row>
          <table:table-cell office:value-type="string" table:style-name="tablecell">
            <text:p text:style-name="tablealignleft">solidcam.addfile.updatereference </text:p>
          </table:table-cell>
          <table:table-cell office:value-type="string" table:style-name="tablecell">
            <text:p text:style-name="tablealignleft"> Definiert, ob beim hinzufügen einer SolidCAM Datei per Drag&amp;Drop die Referenzen getauscht werden sollen. <text:line-break/>-1 := Benutzerabfrage <text:line-break/>0 := Keine Referenz tauschen <text:line-break/>1 := Referenz tauschen ohne Benutzerabfrage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20::23:25</meta:creation-date>
    <dc:creator>Generated</dc:creator>
    <dc:date>2026-08-11T20::23:25</dc:date>
    <dc:language>en-US</dc:language>
    <meta:editing-cycles>1</meta:editing-cycles>
    <meta:editing-duration>PT0S</meta:editing-duration>
    <dc:title>speedy:20_cad:solidcam</dc:title>
  </office:meta>
</office:document-meta>
</file>