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20_cad:hsmworks"/><text:bookmark-start text:name="__RefHeading___cam_hsmworks_1"/><text:bookmark-start text:name="cam_hsmworks"/>CAM / HSMWorks<text:bookmark-end text:name="__RefHeading___cam_hsmworks_1"/><text:bookmark-end text:name="cam_hsmworks"/></text:h>
      <text:h text:style-name="Heading_20_2" text:outline-level="2"><text:bookmark-start text:name="__RefHeading___abgeleitetes_teil_erstellen_2"/><text:bookmark-start text:name="abgeleitetes_teil_erstellen"/>Abgeleitetes Teil erstellen<text:bookmark-end text:name="__RefHeading___abgeleitetes_teil_erstellen_2"/><text:bookmark-end text:name="abgeleitetes_teil_erstellen"/></text:h>
      <text:p text:style-name="Text_20_body">Erstellt von den markierten Einzelteil-Artikeln ein abgeleitetes Teil. <text:line-break/>
Abgeleitete Teile eignen sich für die unabhängige Versionierung der CAM Bearbeitung von der Modelldatei. <text:line-break/>
Das Modell kann nach Fertigstellung der Konstruktion freigegeben werden. 
Anschließend wird das abgeleitete Teil erstellt. Das abgeleitete Teil verweist auf das freigegebene Modell und erhält seine eigene Versionshistorie. 
Das abgeleitete Teile kann ohne aufheben der Freigabe der Modelldatei in der CAM Anwendung (z.B. HSMWorks, …) bearbeitet werden. Wenn die CAD Bearbeitung fertiggestellt wurde kann für das abgeleitete Teil ebenfalls eine Freigabe erfolgen. <text:line-break/>
Wenn die Modelldatei zu einem späteren Zeitpunkt geändert wird kann durch erneuten Aufruf des Befehls das abgeleitete Teil ebenfalls aktualisiert werden. </text:p>
      <text:p text:style-name="Text_20_body">Von allen markierten Dokumenten, die ein CAD-Part (Solidworks oder Inventor) enthalten, wird ein abgeleitetes Teil erstellt. </text:p>
      <text:p text:style-name="Text_20_body">Das abgeleitete Teil ist ein neues Dokument mit den gleichen Eigenschaften wie das ursprüngliche Dokument. <text:line-break/>
Das abgeleitete Teil kann einen neuen, extra für CNC/CAM Teile definierten, Dokumenttyp erhalten. Dabei erfolgt dann die Nummernvergabe nach den normalen Regeln des Dokumenttyps. <text:line-break/>
Wenn kein separater Dokumenttyp gewünscht wird erfolgt die Nummernvergabe abhängig von der Dokumentnummer des ursprünglichen Dokuments.</text:p>
      <text:p text:style-name="Text_20_body">Je nach Konfiguration wird das abgeleitete Teil in einen separaten Ordner im aktuellen Projekt abgelegt. <text:line-break/>
Existiert bereits ein abgeleitetes Teil wird dies je nach Konfiguration freigegeben und anschließend aktualisiert.</text:p>
      <text:p text:style-name="Text_20_body">Enthält das gewählte Dokument kein CAD-Part wird eine Kopie als abgeleitetes Teil erstellt (siehe auch [CAM.filetypes]). </text:p>
      <text:h text:style-name="Heading_20_2" text:outline-level="2"><text:bookmark-start text:name="__RefHeading___cam_oeffnen_3"/><text:bookmark-start text:name="cam_oeffnen"/>CAM Öffnen<text:bookmark-end text:name="__RefHeading___cam_oeffnen_3"/><text:bookmark-end text:name="cam_oeffnen"/></text:h>
      <text:p text:style-name="Text_20_body"><text:span text:style-name="Strong_20_Emphasis">Kontextmenü: Explorer » Dateien » CAM Öffnen</text:span> <text:line-break/></text:p>
      <text:p text:style-name="Text_20_body">Startet die CAM-Anwendung mit Übergabe der aktuell gewählten Datei. </text:p>
      <text:p text:style-name="Text_20_body">Vor dem Start der CAD-Anwendung wird eine INI-Datei „speedycam.ini“ im aktuellen Temp-Verzeichnis erstellt. 
Die INI-Datei hat folgenden Aufbau:</text:p>
      <text:p text:style-name="Preformatted_20_Text">[SYSTEM]<text:line-break/>Version = 1.0<text:line-break/>[SPEEDY]<text:line-break/>dm_docno = "Dokumentnummer"<text:line-break/>dm_file<text:s text:c="2"/>= "Dateiname"</text:p>
      <text:p text:style-name="Text_20_body">Wenn die CAM-Anwendung programmierbar ist, kann somit auf grundlegende Daten des gerade zu bearbeitenden Dokuments zugegriffen werden.</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lieferumfang_5"/><text:bookmark-start text:name="lieferumfang"/>Lieferumfang<text:bookmark-end text:name="__RefHeading___lieferumfang_5"/><text:bookmark-end text:name="lieferumfang"/></text:h>
      <table:table table:style-name="Table">
        <table:table-column/>
        <table:table-column/>
        <table:table-row>
          <table:table-cell office:value-type="string" table:style-name="tableheader">
            <text:p text:style-name="Table_20_Heading">Datei</text:p>
          </table:table-cell>
          <table:table-cell office:value-type="string" table:style-name="tableheader">
            <text:p text:style-name="Table_20_Heading">Beschreibung</text:p>
          </table:table-cell>
        </table:table-row>
        <table:table-row>
          <table:table-cell office:value-type="string" table:style-name="tablecell">
            <text:p text:style-name="tablealignleft">CAM.vbs</text:p>
          </table:table-cell>
          <table:table-cell office:value-type="string" table:style-name="tablecell">
            <text:p text:style-name="tablealignleft"> Script zur Erstellung der abgeleiteten Solidworks-/Inventor-Datei.</text:p>
          </table:table-cell>
        </table:table-row>
      </table:table>
      <text:h text:style-name="Heading_20_2" text:outline-level="2"><text:bookmark-start text:name="__RefHeading___konfiguration_6"/><text:bookmark-start text:name="konfiguration"/>Konfiguration<text:bookmark-end text:name="__RefHeading___konfiguration_6"/><text:bookmark-end text:name="konfiguration"/></text:h>
      <text:h text:style-name="Heading_20_3" text:outline-level="3"><text:bookmark-start text:name="__RefHeading___administrative_einstellungen_7"/><text:bookmark-start text:name="administrative_einstellungen"/>Administrative Einstellungen<text:bookmark-end text:name="__RefHeading___administrative_einstellungen_7"/><text:bookmark-end text:name="administrative_einstellungen"/></text:h>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CAM.filetypes </text:p>
          </table:table-cell>
          <table:table-cell office:value-type="string" table:style-name="tablecell">
            <text:p text:style-name="tablealignleft"> Liste von Dateitypen (z.B. .step;.iges;.dxf;.dwg;.pdf;.eprt;.easm;.edrw;.sldasm;) die kopiert werden, wenn das gewählte  Dokument keine CAD-Datei enthält von der ein abgeleitetes Teil erstellt werden kann. </text:p>
          </table:table-cell>
        </table:table-row>
        <table:table-row>
          <table:table-cell office:value-type="string" table:style-name="tablecell">
            <text:p text:style-name="tablealignleft">CAM.derived.doctype </text:p>
          </table:table-cell>
          <table:table-cell office:value-type="string" table:style-name="tablecell">
            <text:p text:style-name="tablealignleft"> Name des Dokumenttyps für das abgeleitete Teil.<text:line-break/>Bleibt der Name leer wird der gleiche Dokumenttyp wie beim Ursprungsteil genommen. </text:p>
          </table:table-cell>
        </table:table-row>
        <table:table-row>
          <table:table-cell office:value-type="string" table:style-name="tablecell">
            <text:p text:style-name="tablealignleft">CAM.derived.part.template </text:p>
          </table:table-cell>
          <table:table-cell office:value-type="string" table:style-name="tablecell">
            <text:p text:style-name="tablealignleft"> Vorlagedatei zur Erstellung des abgeleiteten Teils.<text:line-break/>Ist kein Dokumenttyp angegeben wird diese Vorlagedatei zur Erstellung des abgeleiteten Teils verwendet. </text:p>
          </table:table-cell>
        </table:table-row>
        <table:table-row>
          <table:table-cell office:value-type="string" table:style-name="tablecell">
            <text:p text:style-name="tablealignleft">CAM.derived.part&lt;.extension&gt;.template </text:p>
          </table:table-cell>
          <table:table-cell office:value-type="string" table:style-name="tablecell">
            <text:p text:style-name="tablealignleft"> Vorlagedatei zur Erstellung des abgeleiteten Teils für einen entsprechende CAD Dateityp.<text:line-break/>Ist kein Dokumenttyp angegeben wird diese Vorlagedatei zur Erstellung des abgeleiteten Teils verwendet. </text:p>
          </table:table-cell>
        </table:table-row>
        <table:table-row>
          <table:table-cell office:value-type="string" table:style-name="tablecell">
            <text:p text:style-name="tablealignleft">CAM.derived.docno.pattern </text:p>
          </table:table-cell>
          <table:table-cell office:value-type="string" table:style-name="tablecell">
            <text:p text:style-name="tablealignleft"> Muster zur Erstellung des Dokumentnamens für das abgeleitete Teil.<text:line-break/>Ist kein Dokumenttyp angegeben wird der Dokumentname anhand dieses Muster erstellt.<text:line-break/>Beispiel: &lt;dm_docno&gt;_CNC </text:p>
          </table:table-cell>
        </table:table-row>
        <table:table-row>
          <table:table-cell office:value-type="string" table:style-name="tablecell">
            <text:p text:style-name="tablealignleft">CAM.derived.containertype </text:p>
          </table:table-cell>
          <table:table-cell office:value-type="string" table:style-name="tablecell">
            <text:p text:style-name="tablealignleft"> Name des Ordnertyps in dem das abgeleitete Teil erstellt wird.<text:line-break/>Wird im aktuellen Projekt ein Ordner von diesem Typ gefunden wird das abgeleitete Teil hier abgelegt, sonst im gleichen Ordner wie das Ursprungsteil. </text:p>
          </table:table-cell>
        </table:table-row>
        <table:table-row>
          <table:table-cell office:value-type="string" table:style-name="tablecell">
            <text:p text:style-name="tablealignleft">CAM.derived.old.refresh </text:p>
          </table:table-cell>
          <table:table-cell office:value-type="string" table:style-name="tablecell">
            <text:p text:style-name="tablealignleft"> Wenn das abgeleitete Teil bereits existiert wird die Referenz in der Teiledatei auf die aktuelle Version des Dokuments aktualisiert. </text:p>
          </table:table-cell>
        </table:table-row>
        <table:table-row>
          <table:table-cell office:value-type="string" table:style-name="tablecell">
            <text:p text:style-name="tablealignleft">CAM.derived.old.release </text:p>
          </table:table-cell>
          <table:table-cell office:value-type="string" table:style-name="tablecell">
            <text:p text:style-name="tablealignleft"> Wenn das abgeleitete Teile bereits existiert wird es erst Freigegeben und anschließend aktualisiert. </text:p>
          </table:table-cell>
        </table:table-row>
        <table:table-row>
          <table:table-cell office:value-type="string" table:style-name="tablecell">
            <text:p text:style-name="tablealignleft">CAM.executable </text:p>
          </table:table-cell>
          <table:table-cell office:value-type="string" table:style-name="tablecell">
            <text:p text:style-name="tablealignleft"> Anwendung, die beim Befehl „CAM Öffnen“, mit Übergabe der aktuell gewählten Datei, gestartet wird. <text:line-break/>Es kann entweder ein Anwendung oder eine Batchdatei gestartet werd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06::14:36</meta:creation-date>
    <dc:creator>Generated</dc:creator>
    <dc:date>2026-09-11T06::14:36</dc:date>
    <dc:language>en-US</dc:language>
    <meta:editing-cycles>1</meta:editing-cycles>
    <meta:editing-duration>PT0S</meta:editing-duration>
    <dc:title>speedy:20_cad:hsmworks</dc:title>
  </office:meta>
</office:document-meta>
</file>