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0_cad:featurecam"/><text:bookmark-start text:name="__RefHeading___featurecam_1"/><text:bookmark-start text:name="featurecam"/>FeatureCAM<text:bookmark-end text:name="__RefHeading___featurecam_1"/><text:bookmark-end text:name="featurecam"/></text:h>
      <text:p text:style-name="Text_20_body"><text:a xlink:type="simple" xlink:href="htmlmetatags&amp;#62;metatag-keywords=(speedyPDM, CAM, Integration, FeatureCAM, CAM-Part, Milling, CNC)     metatag-og:description=(speedyPDM erstellt per Knopfdruck oder automatisiert bei der Freigabe ein Abgeleitetes CAM-Teil)     metatag-title=(Abgeleitete CAM-Teil Erstellung für FeatureCAM mit speedyPDM)" text:style-name="Internet_20_link" text:visited-style-name="Visited_20_Internet_20_Link">htmlmetatags&gt;metatag-keywords=(speedyPDM, CAM, Integration, FeatureCAM, CAM-Part, Milling, CNC)
    metatag-og:description=(speedyPDM erstellt per Knopfdruck oder automatisiert bei der Freigabe ein Abgeleitetes CAM-Teil)
    metatag-title=(Abgeleitete CAM-Teil Erstellung für FeatureCAM mit speedyPDM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20::20:51</meta:creation-date>
    <dc:creator>Generated</dc:creator>
    <dc:date>2026-08-11T20::20:51</dc:date>
    <dc:language>en-US</dc:language>
    <meta:editing-cycles>1</meta:editing-cycles>
    <meta:editing-duration>PT0S</meta:editing-duration>
    <dc:title>speedy:20_cad:featurecam</dc:title>
  </office:meta>
</office:document-meta>
</file>