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peedy:20_cad:bricscad"/><text:bookmark-start text:name="__RefHeading___bricscad_1"/><text:bookmark-start text:name="bricscad"/>BricsCAD<text:bookmark-end text:name="__RefHeading___bricscad_1"/><text:bookmark-end text:name="bricscad"/></text:h>
      <text:p text:style-name="Text_20_body">Das Zusammenspiel von <text:a xlink:type="simple" xlink:href="https://www.bricsys.com" text:style-name="Internet_20_link" text:visited-style-name="Visited_20_Internet_20_Link">BricsCAD ®</text:a> und speedyPDM erfolgt mit Hilfe eines BRX-AddIns. </text:p>
      <text:h text:style-name="Heading_20_2" text:outline-level="2"><text:bookmark-start text:name="__RefHeading___systemvoraussetzungen_2"/><text:bookmark-start text:name="systemvoraussetzungen"/>Systemvoraussetzungen<text:bookmark-end text:name="__RefHeading___systemvoraussetzungen_2"/><text:bookmark-end text:name="systemvoraussetzungen"/></text:h>
      <text:p text:style-name="Text_20_body">Für folgende BricsCAD Version steht ein BRX-Addin zu Verfügung:</text:p>
      <table:table table:style-name="Table">
        <table:table-column/>
        <table:table-column/>
        <table:table-row>
          <table:table-cell office:value-type="string" table:style-name="tableheader">
            <text:p text:style-name="Table_20_Heading">BricsCAD Version</text:p>
          </table:table-cell>
          <table:table-cell office:value-type="string" table:style-name="tableheader">
            <text:p text:style-name="Table_20_Heading">speedy Addin</text:p>
          </table:table-cell>
        </table:table-row>
        <table:table-row>
          <table:table-cell office:value-type="string" table:style-name="tablecell">
            <text:p text:style-name="tablealignleft">BricsCAD V20 64Bit </text:p>
          </table:table-cell>
          <table:table-cell office:value-type="string" table:style-name="tablecell">
            <text:p text:style-name="tablealignleft"> brxSpeedy2020-x64.brx </text:p>
          </table:table-cell>
        </table:table-row>
        <table:table-row>
          <table:table-cell office:value-type="string" table:style-name="tablecell">
            <text:p text:style-name="tablealignleft">BricsCAD V21 64Bit </text:p>
          </table:table-cell>
          <table:table-cell office:value-type="string" table:style-name="tablecell">
            <text:p text:style-name="tablealignleft"> brxSpeedy2021-x64.brx </text:p>
          </table:table-cell>
        </table:table-row>
        <table:table-row>
          <table:table-cell office:value-type="string" table:style-name="tablecell">
            <text:p text:style-name="tablealignleft">BricsCAD V22 64Bit </text:p>
          </table:table-cell>
          <table:table-cell office:value-type="string" table:style-name="tablecell">
            <text:p text:style-name="tablealignleft"> brxSpeedy2022-x64.brx </text:p>
          </table:table-cell>
        </table:table-row>
        <table:table-row>
          <table:table-cell office:value-type="string" table:style-name="tablecell">
            <text:p text:style-name="tablealignleft">BricsCAD V23 64Bit </text:p>
          </table:table-cell>
          <table:table-cell office:value-type="string" table:style-name="tablecell">
            <text:p text:style-name="tablealignleft"> brxSpeedy2023-x64.brx </text:p>
          </table:table-cell>
        </table:table-row>
        <table:table-row>
          <table:table-cell office:value-type="string" table:style-name="tablecell">
            <text:p text:style-name="tablealignleft">BricsCAD V24 64Bit </text:p>
          </table:table-cell>
          <table:table-cell office:value-type="string" table:style-name="tablecell">
            <text:p text:style-name="tablealignleft"> brxSpeedy2024-x64.brx </text:p>
          </table:table-cell>
        </table:table-row>
        <table:table-row>
          <table:table-cell office:value-type="string" table:style-name="tablecell">
            <text:p text:style-name="tablealignleft">BricsCAD V25 64Bit </text:p>
          </table:table-cell>
          <table:table-cell office:value-type="string" table:style-name="tablecell">
            <text:p text:style-name="tablealignleft"> brxSpeedy2025-x64.brx </text:p>
          </table:table-cell>
        </table:table-row>
        <table:table-row>
          <table:table-cell office:value-type="string" table:style-name="tablecell">
            <text:p text:style-name="tablealignleft">BricsCAD V26 64Bit </text:p>
          </table:table-cell>
          <table:table-cell office:value-type="string" table:style-name="tablecell">
            <text:p text:style-name="tablealignleft"> brxSpeedy2026-x64.brx </text:p>
          </table:table-cell>
        </table:table-row>
      </table:table>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Die Installation des speedy/PDM-AddIns erfolgt in 3 Schritten:</text:p>
      <text:p text:style-name="Text_20_body"><text:span text:style-name="Strong_20_Emphasis">1. Pfadeinstellungen</text:span><text:line-break/>
Öffnen Sie die BricsCAD-„Optionen“ mit Hilfe des Befehls „<text:span text:style-name="Strong_20_Emphasis">OPTIONS</text:span>“.<text:line-break/>
Befehle werden in der Befehlszeile am unteren Bildschirmrand eingegeben.<text:line-break/>
Geben Sie unter dem Reiter „Datei“ im Bereich „Suchpfad für Support-Dateien“<text:line-break/>
den Pfad der Speedy Installation an. Nutzer der 64bit Version von BricsCAD geben den <text:span text:style-name="Emphasis">Speedy7\bin64</text:span> Ordner an.<text:line-break/>
Beenden Sie den Dialog zur Einstellung der Optionen und starten Sie BricsCAD neu.<text:line-break/></text:p>
      <text:p text:style-name="Text_20_body"><text:span text:style-name="Strong_20_Emphasis">2. Anwendung laden</text:span><text:line-break/>
Geben Sie als nächstes den Befehl „<text:span text:style-name="Strong_20_Emphasis">APPLOAD</text:span>“ in die Kommandozeile ein.<text:line-break/>
Fügen Sie die BRX Anwendung <text:span text:style-name="Emphasis">brxSpeedy2018-x64.brx</text:span> (64Bit) hinzu.<text:line-break/>
Wählen Sie zusätzlich die Schaltfläche „Zu Startup Suite hinzufügen“.<text:line-break/></text:p>
      <text:p text:style-name="Text_20_body"><text:span text:style-name="Strong_20_Emphasis">3. Menüdatei laden</text:span><text:line-break/>
Laden Sie die Menüdatei mit Hilfe des Befehls „_menuload“. <text:line-break/>
Wählen Sie die Menüdatei „brxSpeedy2018.cuix“. Wenn Sie im Firmenumfeld für alle User das gleiche Menü verwenden möchten können Sie die Menüdatei aus dem speedy Installationsverzeichnis wählen. Soll der Anwender seine Menüdatei anpassen können wählen Sie die Menüdatei aus dem lokalen Programmverzeichnis C:\ProgramData\speedy.</text:p>
      <text:h text:style-name="Heading_20_2" text:outline-level="2"><text:bookmark-start text:name="__RefHeading___befehlsreferenz_4"/><text:bookmark-start text:name="befehlsreferenz"/>Befehlsreferenz<text:bookmark-end text:name="__RefHeading___befehlsreferenz_4"/><text:bookmark-end text:name="befehlsreferenz"/></text:h>
      <text:h text:style-name="Heading_20_3" text:outline-level="3"><text:bookmark-start text:name="__RefHeading___neues_dokument_5"/><text:bookmark-start text:name="neues_dokument"/>Neues Dokument<text:bookmark-end text:name="__RefHeading___neues_dokument_5"/><text:bookmark-end text:name="neues_dokument"/></text:h>
      <text:p text:style-name="Text_20_body">Erstellt eine neue, leere Zeichnung. <text:line-break/>
<text:span text:style-name="Strong_20_Emphasis">Befehl: » _speedy_newdoc</text:span></text:p>
      <text:h text:style-name="Heading_20_3" text:outline-level="3"><text:bookmark-start text:name="__RefHeading___dokument_oeffnen_6"/><text:bookmark-start text:name="dokument_oeffnen"/>Dokument Öffnen<text:bookmark-end text:name="__RefHeading___dokument_oeffnen_6"/><text:bookmark-end text:name="dokument_oeffnen"/></text:h>
      <text:p text:style-name="Text_20_body">Öffnet eine Zeichnung. Ein Dialog zum Dokument wählen erscheint. <text:line-break/>
<text:span text:style-name="Strong_20_Emphasis">Befehl: » _speedy_checkout</text:span></text:p>
      <text:h text:style-name="Heading_20_3" text:outline-level="3"><text:bookmark-start text:name="__RefHeading___speichern_schliessen_7"/><text:bookmark-start text:name="speichern_schliessen"/>Speichern &amp; Schließen<text:bookmark-end text:name="__RefHeading___speichern_schliessen_7"/><text:bookmark-end text:name="speichern_schliessen"/></text:h>
      <text:p text:style-name="Text_20_body">Speichert die aktuelle Zeichnung und legt sie wieder in speedy/PDM. Die Zeichnung wird geschlossen. Wenn Sie während der Arbeit an einer Zeichnung Zwischenspeichern möchten können Sie hierzu die normalen BricsCAD Mechanismen verwenden. <text:line-break/>
<text:span text:style-name="Strong_20_Emphasis">Befehl: » _speedy_checkin</text:span></text:p>
      <text:h text:style-name="Heading_20_3" text:outline-level="3"><text:bookmark-start text:name="__RefHeading___speichern_unter_8"/><text:bookmark-start text:name="speichern_unter"/>Speichern unter<text:bookmark-end text:name="__RefHeading___speichern_unter_8"/><text:bookmark-end text:name="speichern_unter"/></text:h>
      <text:p text:style-name="Text_20_body">Speichert die aktuelle Zeichnung unter einem neuen Namen in speedy/PDM ab. <text:line-break/>
<text:span text:style-name="Strong_20_Emphasis">Befehl: » _speedy_saveas</text:span></text:p>
      <text:h text:style-name="Heading_20_3" text:outline-level="3"><text:bookmark-start text:name="__RefHeading___eigenschaften_bearbeitem_9"/><text:bookmark-start text:name="eigenschaften_bearbeitem"/>Eigenschaften bearbeitem<text:bookmark-end text:name="__RefHeading___eigenschaften_bearbeitem_9"/><text:bookmark-end text:name="eigenschaften_bearbeitem"/></text:h>
      <text:p text:style-name="Text_20_body">Bearbeitet die Dokumenteigenschaften der aktuellen Zeichnung bzw. des aktuellen Layouts. Nach beenden des Eigenschaften Dialogs wird automatisch das Schriftfeld der Zeichnung bzw. des Layouts aktualisiert. <text:line-break/>
<text:span text:style-name="Strong_20_Emphasis">Befehl: » _speedy_editproperties</text:span></text:p>
      <text:h text:style-name="Heading_20_3" text:outline-level="3"><text:bookmark-start text:name="__RefHeading___aenderungen_verwerfen_10"/><text:bookmark-start text:name="aenderungen_verwerfen"/>Änderungen verwerfen<text:bookmark-end text:name="__RefHeading___aenderungen_verwerfen_10"/><text:bookmark-end text:name="aenderungen_verwerfen"/></text:h>
      <text:p text:style-name="Text_20_body">Schließt die aktuelle Zeichnung ohne vorher zu speichern. <text:line-break/>
<text:span text:style-name="Strong_20_Emphasis">Befehl: » _speedy_undocheckout</text:span></text:p>
      <text:h text:style-name="Heading_20_3" text:outline-level="3"><text:bookmark-start text:name="__RefHeading___block_einfuegen_11"/><text:bookmark-start text:name="block_einfuegen"/>Block einfügen<text:bookmark-end text:name="__RefHeading___block_einfuegen_11"/><text:bookmark-end text:name="block_einfuegen"/></text:h>
      <text:p text:style-name="Text_20_body">Fügt eine Zeichnung aus speedy/PDM als Block ein. <text:line-break/>
<text:span text:style-name="Strong_20_Emphasis">Befehl: » _speedy_insert</text:span></text:p>
      <text:h text:style-name="Heading_20_3" text:outline-level="3"><text:bookmark-start text:name="__RefHeading___block_exportieren_12"/><text:bookmark-start text:name="block_exportieren"/>Block exportieren<text:bookmark-end text:name="__RefHeading___block_exportieren_12"/><text:bookmark-end text:name="block_exportieren"/></text:h>
      <text:p text:style-name="Text_20_body">Erstellt eine neue Zeichnung in speedy/PDM aus den gewählten Elementen. <text:line-break/>
<text:span text:style-name="Strong_20_Emphasis">Befehl: » _speedy_wblock</text:span></text:p>
      <text:h text:style-name="Heading_20_3" text:outline-level="3"><text:bookmark-start text:name="__RefHeading___xref_einfuegen_13"/><text:bookmark-start text:name="xref_einfuegen"/>XRef einfügen<text:bookmark-end text:name="__RefHeading___xref_einfuegen_13"/><text:bookmark-end text:name="xref_einfuegen"/></text:h>
      <text:p text:style-name="Text_20_body">Fügt eine Zeichnung aus speedy/PDM als externe Referenz ein. <text:line-break/>
<text:span text:style-name="Strong_20_Emphasis">Befehl: » _speedy_xattach</text:span></text:p>
      <text:h text:style-name="Heading_20_3" text:outline-level="3"><text:bookmark-start text:name="__RefHeading___xref_bearbeiten_14"/><text:bookmark-start text:name="xref_bearbeiten"/>XRef bearbeiten<text:bookmark-end text:name="__RefHeading___xref_bearbeiten_14"/><text:bookmark-end text:name="xref_bearbeiten"/></text:h>
      <text:p text:style-name="Text_20_body">Öffnet eine extern referenzierte Datei zum Bearbeiten. <text:line-break/>
<text:span text:style-name="Strong_20_Emphasis">Befehl: » _speedy_xcheckout</text:span></text:p>
      <text:h text:style-name="Heading_20_3" text:outline-level="3"><text:bookmark-start text:name="__RefHeading___xref_eigenschaften_15"/><text:bookmark-start text:name="xref_eigenschaften"/>XRef Eigenschaften<text:bookmark-end text:name="__RefHeading___xref_eigenschaften_15"/><text:bookmark-end text:name="xref_eigenschaften"/></text:h>
      <text:p text:style-name="Text_20_body">Bearbeitet die Dokumenteigenschaften des extern referenzierten Dokuments. <text:line-break/>
<text:span text:style-name="Strong_20_Emphasis">Befehl: » _speedy_xproperties</text:span></text:p>
      <text:h text:style-name="Heading_20_3" text:outline-level="3"><text:bookmark-start text:name="__RefHeading___xref_schreibgeschuetzt_oeffnen_16"/><text:bookmark-start text:name="xref_schreibgeschuetzt_oeffnen"/>XRef schreibgeschützt öffnen<text:bookmark-end text:name="__RefHeading___xref_schreibgeschuetzt_oeffnen_16"/><text:bookmark-end text:name="xref_schreibgeschuetzt_oeffnen"/></text:h>
      <text:p text:style-name="Text_20_body">Öffnet eine extern referenzierte Datei im schreibgeschützten Modus. <text:line-break/>
<text:span text:style-name="Strong_20_Emphasis">Befehl: » _speedy_xopen</text:span></text:p>
      <text:h text:style-name="Heading_20_3" text:outline-level="3"><text:bookmark-start text:name="__RefHeading___bilddatei_hinzufuegen_17"/><text:bookmark-start text:name="bilddatei_hinzufuegen"/>Bilddatei hinzufügen<text:bookmark-end text:name="__RefHeading___bilddatei_hinzufuegen_17"/><text:bookmark-end text:name="bilddatei_hinzufuegen"/></text:h>
      <text:p text:style-name="Text_20_body">Fügt eine Bilddatei aus speedy/PDM ein. <text:line-break/>
<text:span text:style-name="Strong_20_Emphasis">Befehl: » _speedy_iattach</text:span></text:p>
      <text:h text:style-name="Heading_20_3" text:outline-level="3"><text:bookmark-start text:name="__RefHeading___speedy-explorer_18"/><text:bookmark-start text:name="speedy-explorer"/>speedy-Explorer<text:bookmark-end text:name="__RefHeading___speedy-explorer_18"/><text:bookmark-end text:name="speedy-explorer"/></text:h>
      <text:p text:style-name="Text_20_body">Wechselt zum speedy-Explorer. <text:line-break/>
<text:span text:style-name="Strong_20_Emphasis">Befehl: » _speedy_explorer</text:span></text:p>
      <text:h text:style-name="Heading_20_3" text:outline-level="3"><text:bookmark-start text:name="__RefHeading___info_ueber_speedy_pdm_19"/><text:bookmark-start text:name="info_ueber_speedy_pdm"/>Info über speedy/PDM<text:bookmark-end text:name="__RefHeading___info_ueber_speedy_pdm_19"/><text:bookmark-end text:name="info_ueber_speedy_pdm"/></text:h>
      <text:p text:style-name="Text_20_body">Zeigt Informationen über speedy/PDM an. <text:line-break/>
<text:span text:style-name="Strong_20_Emphasis">Befehl: » _speedy_about</text:span></text:p>
      <text:p text:style-name="Text_20_body"><text:line-break/><text:line-break/></text:p>
      <text:h text:style-name="Heading_20_2" text:outline-level="2"><text:bookmark-start text:name="__RefHeading___eigenschaftenzuordnung_20"/><text:bookmark-start text:name="eigenschaftenzuordnung"/>Eigenschaftenzuordnung<text:bookmark-end text:name="__RefHeading___eigenschaftenzuordnung_20"/><text:bookmark-end text:name="eigenschaftenzuordnung"/></text:h>
      <text:p text:style-name="Text_20_body">Die Eigenschaftenzuordnung zwischen speedy/PDM Dokumenteigenschaften und den Blockattributen erfolgt mit Hilfe von Konfigurations- und Zuordnungsdateien. 
Die Konfigurationsdateien befinden sich im Unterverzeichnis „\config“.</text:p>
      <table:table table:style-name="Table">
        <table:table-column/>
        <table:table-column/>
        <table:table-row>
          <table:table-cell office:value-type="string" table:style-name="tableheader">
            <text:p text:style-name="Table_20_Heading">Anwendung</text:p>
          </table:table-cell>
          <table:table-cell office:value-type="string" table:style-name="tableheader">
            <text:p text:style-name="Table_20_Heading"> Dateiname</text:p>
          </table:table-cell>
        </table:table-row>
        <table:table-row>
          <table:table-cell office:value-type="string" table:style-name="tablecell">
            <text:p text:style-name="tablealignleft">BricsCAD (alle)</text:p>
          </table:table-cell>
          <table:table-cell office:value-type="string" table:style-name="tablecell">
            <text:p text:style-name="tablealignleft"> brxSpeedy.ini</text:p>
          </table:table-cell>
        </table:table-row>
      </table:table>
      <text:h text:style-name="Heading_20_3" text:outline-level="3"><text:bookmark-start text:name="__RefHeading___konfigurationsdatei_21"/><text:bookmark-start text:name="konfigurationsdatei"/>Konfigurationsdatei<text:bookmark-end text:name="__RefHeading___konfigurationsdatei_21"/><text:bookmark-end text:name="konfigurationsdatei"/></text:h>
      <table:table table:style-name="Table">
        <table:table-column/>
        <table:table-column/>
        <table:table-row>
          <table:table-cell office:value-type="string" table:style-name="tablecell" table:number-columns-spanned="2">
            <text:p text:style-name="tablealignleft"><text:span text:style-name="Strong_20_Emphasis">[SYSTEM]</text:span></text:p>
          </table:table-cell>
          <table:covered-table-cell/>
        </table:table-row>
        <table:table-row>
          <table:table-cell office:value-type="string" table:style-name="tablecell">
            <text:p text:style-name="tablealignleft">Version = 1</text:p>
          </table:table-cell>
          <table:table-cell office:value-type="string" table:style-name="tablecell">
            <text:p text:style-name="tablealignleft"> Versionsformat der Konfigurationsdatei. Wert nicht verändern. </text:p>
          </table:table-cell>
        </table:table-row>
        <table:table-row>
          <table:table-cell office:value-type="string" table:style-name="tablecell" table:number-columns-spanned="2">
            <text:p text:style-name="tablealignleft"><text:span text:style-name="Strong_20_Emphasis">[TITLE_BLOCK]</text:span></text:p>
          </table:table-cell>
          <table:covered-table-cell/>
        </table:table-row>
        <table:table-row>
          <table:table-cell office:value-type="string" table:style-name="tablecell">
            <text:p text:style-name="tablealignleft">Title0 </text:p>
          </table:table-cell>
          <table:table-cell office:value-type="string" table:style-name="tablecell">
            <text:p text:style-name="tablealignleft"> Auflistung der Blocknamen, die als Schriftkopfblöcke erkannt werden sollen. </text:p>
          </table:table-cell>
        </table:table-row>
        <table:table-row>
          <table:table-cell office:value-type="string" table:style-name="tablecell">
            <text:p text:style-name="tablealignleft">Title1 </text:p>
          </table:table-cell>
          <table:table-cell office:value-type="string" table:style-name="tablecell"/>
        </table:table-row>
        <table:table-row>
          <table:table-cell office:value-type="string" table:style-name="tablecell">
            <text:p text:style-name="tablealignleft">… </text:p>
          </table:table-cell>
          <table:table-cell office:value-type="string" table:style-name="tablecell"/>
        </table:table-row>
        <table:table-row>
          <table:table-cell office:value-type="string" table:style-name="tablecell" table:number-columns-spanned="2">
            <text:p text:style-name="tablealignleft"><text:span text:style-name="Strong_20_Emphasis">[TITLE_BORDER]</text:span></text:p>
          </table:table-cell>
          <table:covered-table-cell/>
        </table:table-row>
        <table:table-row>
          <table:table-cell office:value-type="string" table:style-name="tablecell">
            <text:p text:style-name="tablealignleft">A0 </text:p>
          </table:table-cell>
          <table:table-cell office:value-type="string" table:style-name="tablecell">
            <text:p text:style-name="tablealignleft"> Auflistung der Blocknamen, die als Rahmenblöcke erkannt werden sollen. </text:p>
          </table:table-cell>
        </table:table-row>
        <table:table-row>
          <table:table-cell office:value-type="string" table:style-name="tablecell">
            <text:p text:style-name="tablealignleft">A1 </text:p>
          </table:table-cell>
          <table:table-cell office:value-type="string" table:style-name="tablecell"/>
        </table:table-row>
        <table:table-row>
          <table:table-cell office:value-type="string" table:style-name="tablecell">
            <text:p text:style-name="tablealignleft">… </text:p>
          </table:table-cell>
          <table:table-cell office:value-type="string" table:style-name="tablecell"/>
        </table:table-row>
        <table:table-row>
          <table:table-cell office:value-type="string" table:style-name="tablecell" table:number-columns-spanned="2">
            <text:p text:style-name="tablealignleft"><text:span text:style-name="Strong_20_Emphasis">[ATTRIBUTE_MAP]</text:span></text:p>
          </table:table-cell>
          <table:covered-table-cell/>
        </table:table-row>
        <table:table-row>
          <table:table-cell office:value-type="string" table:style-name="tablecell">
            <text:p text:style-name="tablealignleft">DbProperty = „FileProperty“ </text:p>
          </table:table-cell>
          <table:table-cell office:value-type="string" table:style-name="tablecell">
            <text:p text:style-name="tablealignleft"> DbProperty steht für die speedy Dokumenteigenschaft. <text:line-break/>FileProperty steht für die Dateieigenschaft. <text:line-break/>z.B.: dm_docno = „Dokumentnummer“</text:p>
          </table:table-cell>
        </table:table-row>
        <table:table-row>
          <table:table-cell office:value-type="string" table:style-name="tablecell"/>
          <table:table-cell office:value-type="string" table:style-name="tablecell"/>
        </table:table-row>
        <table:table-row>
          <table:table-cell office:value-type="string" table:style-name="tablecell" table:number-columns-spanned="2">
            <text:p text:style-name="tablealignleft"><text:span text:style-name="Strong_20_Emphasis">[ATTRIBUTE_FORMULA]</text:span></text:p>
          </table:table-cell>
          <table:covered-table-cell/>
        </table:table-row>
        <table:table-row>
          <table:table-cell office:value-type="string" table:style-name="tablecell">
            <text:p text:style-name="tablealignleft">DbProperty = „Formel“ </text:p>
          </table:table-cell>
          <table:table-cell office:value-type="string" table:style-name="tablecell">
            <text:p text:style-name="tablealignleft"> DbProperty steht für die speedy Dokumenteigenschaft. <text:line-break/>Formel steht für eine speedy Formel. <text:line-break/>z.B.: BEN1 = „BEN1 + BEN_ZUSATZ;“</text:p>
          </table:table-cell>
        </table:table-row>
        <table:table-row>
          <table:table-cell office:value-type="string" table:style-name="tablecell"/>
          <table:table-cell office:value-type="string" table:style-name="tablecell"/>
        </table:table-row>
        <table:table-row>
          <table:table-cell office:value-type="string" table:style-name="tablecell" table:number-columns-spanned="2">
            <text:p text:style-name="tablealignleft"><text:span text:style-name="Strong_20_Emphasis">[BOMPOS_BLOCK]</text:span></text:p>
          </table:table-cell>
          <table:covered-table-cell/>
        </table:table-row>
        <table:table-row>
          <table:table-cell office:value-type="string" table:style-name="tablecell">
            <text:p text:style-name="tablealignleft">Name0 </text:p>
          </table:table-cell>
          <table:table-cell office:value-type="string" table:style-name="tablecell">
            <text:p text:style-name="tablealignleft"> Auflistung der Blocknamen, die als Positionsnummernblock erkannt werden sollen.</text:p>
          </table:table-cell>
        </table:table-row>
        <table:table-row>
          <table:table-cell office:value-type="string" table:style-name="tablecell">
            <text:p text:style-name="tablealignleft">Name1 </text:p>
          </table:table-cell>
          <table:table-cell office:value-type="string" table:style-name="tablecell"/>
        </table:table-row>
        <table:table-row>
          <table:table-cell office:value-type="string" table:style-name="tablecell">
            <text:p text:style-name="tablealignleft">… </text:p>
          </table:table-cell>
          <table:table-cell office:value-type="string" table:style-name="tablecell"/>
        </table:table-row>
        <table:table-row>
          <table:table-cell office:value-type="string" table:style-name="tablecell" table:number-columns-spanned="2">
            <text:p text:style-name="tablealignleft"><text:span text:style-name="Strong_20_Emphasis">[BOMPOS_ATTRIBUTE_MAP]</text:span></text:p>
          </table:table-cell>
          <table:covered-table-cell/>
        </table:table-row>
        <table:table-row>
          <table:table-cell office:value-type="string" table:style-name="tablecell">
            <text:p text:style-name="tablealignleft">DbProperty = „FileProperty“ </text:p>
          </table:table-cell>
          <table:table-cell office:value-type="string" table:style-name="tablecell">
            <text:p text:style-name="tablealignleft"> DbProperty steht für die speedy Dokumenteigenschaft. <text:line-break/>FileProperty steht für die Dateieigenschaft. </text:p>
          </table:table-cell>
        </table:table-row>
        <table:table-row>
          <table:table-cell office:value-type="string" table:style-name="tablecell" table:number-columns-spanned="2">
            <text:p text:style-name="tablealignleft">bpos_pos = „POS*“</text:p>
          </table:table-cell>
          <table:covered-table-cell/>
        </table:table-row>
        <table:table-row>
          <table:table-cell office:value-type="string" table:style-name="tablecell" table:number-columns-spanned="2">
            <text:p text:style-name="tablealignleft">bpos_qty = „ANZAHL“</text:p>
          </table:table-cell>
          <table:covered-table-cell/>
        </table:table-row>
        <table:table-row>
          <table:table-cell office:value-type="string" table:style-name="tablecell"/>
          <table:table-cell office:value-type="string" table:style-name="tablecell"/>
        </table:table-row>
        <table:table-row>
          <table:table-cell office:value-type="string" table:style-name="tablecell" table:number-columns-spanned="2">
            <text:p text:style-name="tablealignleft"><text:span text:style-name="Strong_20_Emphasis">[REVISION_BLOCK]</text:span></text:p>
          </table:table-cell>
          <table:covered-table-cell/>
        </table:table-row>
        <table:table-row>
          <table:table-cell office:value-type="string" table:style-name="tablecell">
            <text:p text:style-name="tablealignleft">Name0 </text:p>
          </table:table-cell>
          <table:table-cell office:value-type="string" table:style-name="tablecell">
            <text:p text:style-name="tablealignleft"> Auflistung der Blocknamen, die als Revisionsblock erkannt werden sollen. </text:p>
          </table:table-cell>
        </table:table-row>
        <table:table-row>
          <table:table-cell office:value-type="string" table:style-name="tablecell">
            <text:p text:style-name="tablealignleft">Name1 </text:p>
          </table:table-cell>
          <table:table-cell office:value-type="string" table:style-name="tablecell"/>
        </table:table-row>
        <table:table-row>
          <table:table-cell office:value-type="string" table:style-name="tablecell">
            <text:p text:style-name="tablealignleft">… </text:p>
          </table:table-cell>
          <table:table-cell office:value-type="string" table:style-name="tablecell"/>
        </table:table-row>
        <table:table-row>
          <table:table-cell office:value-type="string" table:style-name="tablecell" table:number-columns-spanned="2">
            <text:p text:style-name="tablealignleft"><text:span text:style-name="Strong_20_Emphasis">[REVISION_ATTRIBUTE_MAP]</text:span></text:p>
          </table:table-cell>
          <table:covered-table-cell/>
        </table:table-row>
        <table:table-row>
          <table:table-cell office:value-type="string" table:style-name="tablecell">
            <text:p text:style-name="tablealignleft">DbProperty = „FileProperty“ </text:p>
          </table:table-cell>
          <table:table-cell office:value-type="string" table:style-name="tablecell">
            <text:p text:style-name="tablealignleft"> DbProperty steht für die speedy Dokumenteigenschaft. <text:line-break/>FileProperty steht für die Dateieigenschaft. </text:p>
          </table:table-cell>
        </table:table-row>
        <table:table-row>
          <table:table-cell office:value-type="string" table:style-name="tablecell">
            <text:p text:style-name="tablealignleft">dm_rev_label_0 = „REV_A“ </text:p>
          </table:table-cell>
          <table:table-cell office:value-type="string" table:style-name="tablecell"/>
        </table:table-row>
        <table:table-row>
          <table:table-cell office:value-type="string" table:style-name="tablecell">
            <text:p text:style-name="tablealignleft">dm_rev_comment_0 = „REV_COMMENT_A“ </text:p>
          </table:table-cell>
          <table:table-cell office:value-type="string" table:style-name="tablecell"/>
        </table:table-row>
        <table:table-row>
          <table:table-cell office:value-type="string" table:style-name="tablecell">
            <text:p text:style-name="tablealignleft">dm_rev_date_0 = „REV_DATE_A“ </text:p>
          </table:table-cell>
          <table:table-cell office:value-type="string" table:style-name="tablecell"/>
        </table:table-row>
        <table:table-row>
          <table:table-cell office:value-type="string" table:style-name="tablecell">
            <text:p text:style-name="tablealignleft">dm_rev_user_0 = „REV_USER_A“ </text:p>
          </table:table-cell>
          <table:table-cell office:value-type="string" table:style-name="tablecell"/>
        </table:table-row>
        <table:table-row>
          <table:table-cell office:value-type="string" table:style-name="tablecell"/>
          <table:table-cell office:value-type="string" table:style-name="tablecell"/>
        </table:table-row>
      </table:table>
      <text:h text:style-name="Heading_20_2" text:outline-level="2"><text:bookmark-start text:name="__RefHeading___konfigurationsparameter_22"/><text:bookmark-start text:name="konfigurationsparameter"/>Konfigurationsparameter<text:bookmark-end text:name="__RefHeading___konfigurationsparameter_22"/><text:bookmark-end text:name="konfigurationsparameter"/></text:h>
      <table:table table:style-name="Table">
        <table:table-column/>
        <table:table-column/>
        <table:table-row>
          <table:table-cell office:value-type="string" table:style-name="tableheader">
            <text:p text:style-name="Table_20_Heading">Schlüssel</text:p>
          </table:table-cell>
          <table:table-cell office:value-type="string" table:style-name="tableheader">
            <text:p text:style-name="Table_20_Heading">Beschreibung</text:p>
          </table:table-cell>
        </table:table-row>
        <table:table-row>
          <table:table-cell office:value-type="string" table:style-name="tablecell">
            <text:p text:style-name="tablealignleft">bricscad.bomtable.autocreate</text:p>
          </table:table-cell>
          <table:table-cell office:value-type="string" table:style-name="tablecell">
            <text:p text:style-name="tablealignleft"> Definiert, ob Stücklisten in BricsCAD beim Speichern automatisch erstellt werden. <text:line-break/>Standardwert := 0</text:p>
          </table:table-cell>
        </table:table-row>
        <table:table-row>
          <table:table-cell office:value-type="string" table:style-name="tablecell">
            <text:p text:style-name="tablealignleft">bricscad.bomtable.postype</text:p>
          </table:table-cell>
          <table:table-cell office:value-type="string" table:style-name="tablecell">
            <text:p text:style-name="tablealignleft"> Definiert die Art der Positionsnummer: <text:line-break/>0:= Positionsnummer wird aus dem Block übernommen. Wenn kein Wert vorhanden its wird die nächste freie Nummer verwendet. <text:line-break/>1 := Die Positionsnummer wird autoamtisch vergeben. Es wird durchnummeriert. <text:line-break/>Standardwert := 0</text:p>
          </table:table-cell>
        </table:table-row>
        <table:table-row>
          <table:table-cell office:value-type="string" table:style-name="tablecell">
            <text:p text:style-name="tablealignleft">bricscad.doctype.drawing</text:p>
          </table:table-cell>
          <table:table-cell office:value-type="string" table:style-name="tablecell">
            <text:p text:style-name="tablealignleft"> Liste von Dokumenttypen, die beim Zeichnungs-/Layoutdrucken zur Suche von Dokumenten innerhalb eines Projekts verwendet werden. <text:line-break/>Standardwert := ACLAY.DRAWING</text:p>
          </table:table-cell>
        </table:table-row>
        <table:table-row>
          <table:table-cell office:value-type="string" table:style-name="tablecell">
            <text:p text:style-name="tablealignleft">bricscad.extensions</text:p>
          </table:table-cell>
          <table:table-cell office:value-type="string" table:style-name="tablecell">
            <text:p text:style-name="tablealignleft"> BricsCAD Dateiendungen <text:line-break/>Standardwert := .dwg;.dxf;.dwt</text:p>
          </table:table-cell>
        </table:table-row>
        <table:table-row>
          <table:table-cell office:value-type="string" table:style-name="tablecell">
            <text:p text:style-name="tablealignleft">bricscad.multilayout</text:p>
          </table:table-cell>
          <table:table-cell office:value-type="string" table:style-name="tablecell">
            <text:p text:style-name="tablealignleft"> Definiert, ob BricsCAD Layouts berücksichtigt werden sollen. Jedes Layout erhält einen eigenen Variantenartikel. Die Schriftköpfe auf den jew. Layouts erhalten eigene Eigenschaften. <text:line-break/>Standardwert := 0</text:p>
          </table:table-cell>
        </table:table-row>
        <table:table-row>
          <table:table-cell office:value-type="string" table:style-name="tablecell">
            <text:p text:style-name="tablealignleft">bricscad.plot.logname</text:p>
          </table:table-cell>
          <table:table-cell office:value-type="string" table:style-name="tablecell">
            <text:p text:style-name="tablealignleft"> Muster zur Beschreibung der Protokolldatei. <text:line-break/>Standardwert := plot_%usr_name%</text:p>
          </table:table-cell>
        </table:table-row>
        <table:table-row>
          <table:table-cell office:value-type="string" table:style-name="tablecell">
            <text:p text:style-name="tablealignleft">bricscad.revision.count</text:p>
          </table:table-cell>
          <table:table-cell office:value-type="string" table:style-name="tablecell">
            <text:p text:style-name="tablealignleft"> Anzahl Revisionseinträge in der Revisionstabelle. <text:line-break/>Standardwert := 4</text:p>
          </table:table-cell>
        </table:table-row>
        <table:table-row>
          <table:table-cell office:value-type="string" table:style-name="tablecell">
            <text:p text:style-name="tablealignleft">bricscad.revision.first</text:p>
          </table:table-cell>
          <table:table-cell office:value-type="string" table:style-name="tablecell">
            <text:p text:style-name="tablealignleft"> Erste anzuzeigende Revision. Ein Wert von 0 bedeutet die Revisionstabelle beginnt mit der 1. Freigabe. <text:line-break/>Standardwert := 0 </text:p>
          </table:table-cell>
        </table:table-row>
        <table:table-row>
          <table:table-cell office:value-type="string" table:style-name="tablecell">
            <text:p text:style-name="tablealignleft">bricscad.revision.revlabel</text:p>
          </table:table-cell>
          <table:table-cell office:value-type="string" table:style-name="tablecell">
            <text:p text:style-name="tablealignleft"> Formatierung der Revisionsbezeichnung im Änderungsindex<text:line-break/>siehe auch <text:a xlink:type="simple" xlink:href="https://wiki.speedy-pdm.de/doku.php?id=speedy:40_admin:setting" text:style-name="Internet_20_link" text:visited-style-name="Visited_20_Internet_20_Link">[session.revlabel]</text:a> </text:p>
          </table:table-cell>
        </table:table-row>
        <table:table-row>
          <table:table-cell office:value-type="string" table:style-name="tablecell">
            <text:p text:style-name="tablealignleft">bricscad.selectfilecallback</text:p>
          </table:table-cell>
          <table:table-cell office:value-type="string" table:style-name="tablecell">
            <text:p text:style-name="tablealignleft"> Definiert, ob der BricsCAD Datei-Öffnen und Speichern-Dialog durch den speedy-Dialog ersetzt wird. <text:line-break/>Standardwert := 0 </text:p>
          </table:table-cell>
        </table:table-row>
        <table:table-row>
          <table:table-cell office:value-type="string" table:style-name="tablecell">
            <text:p text:style-name="tablealignleft">bricscad.updatealltitleblock</text:p>
          </table:table-cell>
          <table:table-cell office:value-type="string" table:style-name="tablecell">
            <text:p text:style-name="tablealignleft"> Definiert, ob alle Schriftkopfblöcke in der Zeichnung aktualisert werden. Wird auschließlich mit dem Modellbereich gearbeitet und hier Zeichnungsrahmen eingefügt sollte der Schalter aktiviert werden. <text:line-break/>Standardwert := 0</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5T13::48:01</meta:creation-date>
    <dc:creator>Generated</dc:creator>
    <dc:date>2026-09-15T13::48:01</dc:date>
    <dc:language>en-US</dc:language>
    <meta:editing-cycles>1</meta:editing-cycles>
    <meta:editing-duration>PT0S</meta:editing-duration>
    <dc:title>speedy:20_cad:bricscad</dc:title>
  </office:meta>
</office:document-meta>
</file>