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20_cad:autocad"/><text:bookmark-start text:name="__RefHeading___autocad_1"/><text:bookmark-start text:name="autocad"/>AutoCAD<text:bookmark-end text:name="__RefHeading___autocad_1"/><text:bookmark-end text:name="autocad"/></text:h>
      <text:p text:style-name="Text_20_body">Das Zusammenspiel von <text:a xlink:type="simple" xlink:href="https://www.autodesk.de" text:style-name="Internet_20_link" text:visited-style-name="Visited_20_Internet_20_Link">AutoCAD ®</text:a> und speedyPDM erfolgt mit Hilfe eines ObjectARX-AddIns. <text:line-break/>
Die Befehlsgebung erfolgt wie in AutoCAD üblich entweder über die Multifunktionsleiste, bei klassischer Oberfläche über Menü und Werkzeugkasten oder per Tastatureingabe.</text:p>
      <text:h text:style-name="Heading_20_2" text:outline-level="2"><text:bookmark-start text:name="__RefHeading___befehlsreferenz_2"/><text:bookmark-start text:name="befehlsreferenz"/>Befehlsreferenz<text:bookmark-end text:name="__RefHeading___befehlsreferenz_2"/><text:bookmark-end text:name="befehlsreferenz"/></text:h>
      <text:h text:style-name="Heading_20_3" text:outline-level="3"><text:bookmark-start text:name="__RefHeading___neues_dokument_3"/><text:bookmark-start text:name="neues_dokument"/>Neues Dokument<text:bookmark-end text:name="__RefHeading___neues_dokument_3"/><text:bookmark-end text:name="neues_dokument"/></text:h>
      <text:p text:style-name="Text_20_body">Erstellt eine neue, leere Zeichnung. <text:line-break/>
<text:span text:style-name="Strong_20_Emphasis">Befehl: » _speedy_newdoc</text:span></text:p>
      <text:h text:style-name="Heading_20_3" text:outline-level="3"><text:bookmark-start text:name="__RefHeading___dokument_oeffnen_4"/><text:bookmark-start text:name="dokument_oeffnen"/>Dokument Öffnen<text:bookmark-end text:name="__RefHeading___dokument_oeffnen_4"/><text:bookmark-end text:name="dokument_oeffnen"/></text:h>
      <text:p text:style-name="Text_20_body">Öffnet eine Zeichnung. Ein Dialog zum Dokument wählen erscheint. <text:line-break/>
<text:span text:style-name="Strong_20_Emphasis">Befehl: » _speedy_checkout</text:span></text:p>
      <text:h text:style-name="Heading_20_3" text:outline-level="3"><text:bookmark-start text:name="__RefHeading___speichern_schliessen_5"/><text:bookmark-start text:name="speichern_schliessen"/>Speichern &amp; Schließen<text:bookmark-end text:name="__RefHeading___speichern_schliessen_5"/><text:bookmark-end text:name="speichern_schliessen"/></text:h>
      <text:p text:style-name="Text_20_body">Speichert die aktuelle Zeichnung und legt sie wieder in speedyPDM ab. Die Zeichnung wird geschlossen. <text:line-break/>
Wenn Sie während der Arbeit an einer Zeichnung zwischenspeichern möchten können Sie hierzu die normalen AutoCAD Befehle verwenden. <text:line-break/>
<text:span text:style-name="Strong_20_Emphasis">Befehl: » _speedy_checkin</text:span></text:p>
      <text:h text:style-name="Heading_20_3" text:outline-level="3"><text:bookmark-start text:name="__RefHeading___speichern_unter_6"/><text:bookmark-start text:name="speichern_unter"/>Speichern unter<text:bookmark-end text:name="__RefHeading___speichern_unter_6"/><text:bookmark-end text:name="speichern_unter"/></text:h>
      <text:p text:style-name="Text_20_body">Speichert die aktuelle Zeichnung unter einem neuen Namen in speedyPDM ab. <text:line-break/>
Der Neu-Dialog erscheint und fordert zu Eingabe der nötigen Informationen auf. <text:line-break/>
<text:span text:style-name="Strong_20_Emphasis">Befehl: » _speedy_saveas</text:span></text:p>
      <text:h text:style-name="Heading_20_3" text:outline-level="3"><text:bookmark-start text:name="__RefHeading___eigenschaften_bearbeiten_7"/><text:bookmark-start text:name="eigenschaften_bearbeiten"/>Eigenschaften bearbeiten<text:bookmark-end text:name="__RefHeading___eigenschaften_bearbeiten_7"/><text:bookmark-end text:name="eigenschaften_bearbeiten"/></text:h>
      <text:p text:style-name="Text_20_body">Bearbeitet die Dokumenteigenschaften der aktuellen Zeichnung bzw. des aktuellen Layouts. <text:line-break/>
Nach beenden des Eigenschaften Dialogs wird automatisch das Schriftfeld der Zeichnung bzw. des aktuellen Layouts aktualisiert. <text:line-break/>
<text:span text:style-name="Strong_20_Emphasis">Befehl: » _speedy_editproperties</text:span></text:p>
      <text:h text:style-name="Heading_20_3" text:outline-level="3"><text:bookmark-start text:name="__RefHeading___aenderungen_verwerfen_8"/><text:bookmark-start text:name="aenderungen_verwerfen"/>Änderungen verwerfen<text:bookmark-end text:name="__RefHeading___aenderungen_verwerfen_8"/><text:bookmark-end text:name="aenderungen_verwerfen"/></text:h>
      <text:p text:style-name="Text_20_body">Schließt die aktuelle Zeichnung ohne vorher zu speichern. <text:line-break/>
<text:span text:style-name="Strong_20_Emphasis">Befehl: » _speedy_undocheckout</text:span></text:p>
      <text:h text:style-name="Heading_20_3" text:outline-level="3"><text:bookmark-start text:name="__RefHeading___layout_freigeben_9"/><text:bookmark-start text:name="layout_freigeben"/>Layout freigeben<text:bookmark-end text:name="__RefHeading___layout_freigeben_9"/><text:bookmark-end text:name="layout_freigeben"/></text:h>
      <text:p text:style-name="Text_20_body">Das aktuelle Layout wird freigegeben und es wird eine PDF des Layouts erstellt. <text:line-break/>
<text:span text:style-name="Strong_20_Emphasis">Befehl: » _speedy_release_layout</text:span> <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reigeben eines Layouts hindert Sie nicht daran doch noch anschließend Änderungen am AutoCAD Layout durchzuführen. Dies wird leider von AutoCAD nicht unterstützt. 
</text:p>
          </table:table-cell>
        </table:table-row>
      </table:table>
      <text:h text:style-name="Heading_20_3" text:outline-level="3"><text:bookmark-start text:name="__RefHeading___freigabe_aufheben_10"/><text:bookmark-start text:name="freigabe_aufheben"/>Freigabe aufheben<text:bookmark-end text:name="__RefHeading___freigabe_aufheben_10"/><text:bookmark-end text:name="freigabe_aufheben"/></text:h>
      <text:p text:style-name="Text_20_body">Die Freigabe des aktuelle Layout wird aufgehoben. Das Layout Dokument erhält den Status „Abgelegt“. <text:line-break/>
<text:span text:style-name="Strong_20_Emphasis">Befehl: » _speedy_checkoutin</text:span></text:p>
      <text:h text:style-name="Heading_20_3" text:outline-level="3"><text:bookmark-start text:name="__RefHeading___block_einfuegen_11"/><text:bookmark-start text:name="block_einfuegen"/>Block einfügen<text:bookmark-end text:name="__RefHeading___block_einfuegen_11"/><text:bookmark-end text:name="block_einfuegen"/></text:h>
      <text:p text:style-name="Text_20_body">Fügt eine Zeichnung aus speedyPDM als Block ein. <text:line-break/>
Der Befehl entspricht dem AutoCAD Befehl Einfügen. Die Auswahl der Blockdatei erfolgt über den speedyPDM Öffnen Dialog. <text:line-break/>
<text:span text:style-name="Strong_20_Emphasis">Befehl: » _speedy_insert</text:span></text:p>
      <text:h text:style-name="Heading_20_3" text:outline-level="3"><text:bookmark-start text:name="__RefHeading___block_exportieren_12"/><text:bookmark-start text:name="block_exportieren"/>Block exportieren<text:bookmark-end text:name="__RefHeading___block_exportieren_12"/><text:bookmark-end text:name="block_exportieren"/></text:h>
      <text:p text:style-name="Text_20_body">Erstellt eine neue Zeichnung in speedyPDM aus den gewählten Elementen. <text:line-break/>
<text:span text:style-name="Strong_20_Emphasis">Befehl: » _speedy_wblock</text:span></text:p>
      <text:h text:style-name="Heading_20_3" text:outline-level="3"><text:bookmark-start text:name="__RefHeading___dxf_exportieren_13"/><text:bookmark-start text:name="dxf_exportieren"/>DXF exportieren<text:bookmark-end text:name="__RefHeading___dxf_exportieren_13"/><text:bookmark-end text:name="dxf_exportieren"/></text:h>
      <text:p text:style-name="Text_20_body">Erstellt eine DXF Datei aus den ausgewählten Elementen. <text:line-break/>
<text:span text:style-name="Strong_20_Emphasis">Befehl: » _speedy_dxfblock</text:span></text:p>
      <text:h text:style-name="Heading_20_3" text:outline-level="3"><text:bookmark-start text:name="__RefHeading___xref_einfuegen_14"/><text:bookmark-start text:name="xref_einfuegen"/>XRef einfügen<text:bookmark-end text:name="__RefHeading___xref_einfuegen_14"/><text:bookmark-end text:name="xref_einfuegen"/></text:h>
      <text:p text:style-name="Text_20_body">Fügt eine Zeichnung aus speedyPDM als externe Referenz ein. <text:line-break/>
<text:span text:style-name="Strong_20_Emphasis">Befehl: » _speedy_xattach</text:span></text:p>
      <text:h text:style-name="Heading_20_3" text:outline-level="3"><text:bookmark-start text:name="__RefHeading___xref_bearbeiten_15"/><text:bookmark-start text:name="xref_bearbeiten"/>XRef bearbeiten<text:bookmark-end text:name="__RefHeading___xref_bearbeiten_15"/><text:bookmark-end text:name="xref_bearbeiten"/></text:h>
      <text:p text:style-name="Text_20_body">Öffnet eine extern referenzierte Datei zum Bearbeiten. <text:line-break/>
<text:span text:style-name="Strong_20_Emphasis">Befehl: » _speedy_xcheckout</text:span></text:p>
      <text:h text:style-name="Heading_20_3" text:outline-level="3"><text:bookmark-start text:name="__RefHeading___xref_eigenschaften_16"/><text:bookmark-start text:name="xref_eigenschaften"/>XRef Eigenschaften<text:bookmark-end text:name="__RefHeading___xref_eigenschaften_16"/><text:bookmark-end text:name="xref_eigenschaften"/></text:h>
      <text:p text:style-name="Text_20_body">Bearbeitet die Dokumenteigenschaften des extern referenzierten Dokuments. <text:line-break/>
<text:span text:style-name="Strong_20_Emphasis">Befehl: » _speedy_xproperties</text:span></text:p>
      <text:h text:style-name="Heading_20_3" text:outline-level="3"><text:bookmark-start text:name="__RefHeading___xref_schreibgeschuetzt_oeffnen_17"/><text:bookmark-start text:name="xref_schreibgeschuetzt_oeffnen"/>XRef schreibgeschützt öffnen<text:bookmark-end text:name="__RefHeading___xref_schreibgeschuetzt_oeffnen_17"/><text:bookmark-end text:name="xref_schreibgeschuetzt_oeffnen"/></text:h>
      <text:p text:style-name="Text_20_body">Öffnet eine extern referenzierte Datei im schreibgeschützten Modus. <text:line-break/>
<text:span text:style-name="Strong_20_Emphasis">Befehl: » _speedy_xopen</text:span></text:p>
      <text:h text:style-name="Heading_20_3" text:outline-level="3"><text:bookmark-start text:name="__RefHeading___xref_auf_aktuelle_version_aktualisieren_18"/><text:bookmark-start text:name="xref_auf_aktuelle_version_aktualisieren"/>XRef auf aktuelle Version aktualisieren<text:bookmark-end text:name="__RefHeading___xref_auf_aktuelle_version_aktualisieren_18"/><text:bookmark-end text:name="xref_auf_aktuelle_version_aktualisieren"/></text:h>
      <text:p text:style-name="Text_20_body">Aktualisiert eine extern referenzierte Datei auf die neueste Version/Revision. <text:line-break/>
<text:span text:style-name="Strong_20_Emphasis">Befehl: » _speedy_xreplacetocurrent</text:span></text:p>
      <text:h text:style-name="Heading_20_3" text:outline-level="3"><text:bookmark-start text:name="__RefHeading___speichern_als_dxf_19"/><text:bookmark-start text:name="speichern_als_dxf"/>Speichern als DXF<text:bookmark-end text:name="__RefHeading___speichern_als_dxf_19"/><text:bookmark-end text:name="speichern_als_dxf"/></text:h>
      <text:p text:style-name="Text_20_body"><text:span text:style-name="Strong_20_Emphasis">Befehl: » _speedy_saveas_dxf</text:span></text:p>
      <text:h text:style-name="Heading_20_3" text:outline-level="3"><text:bookmark-start text:name="__RefHeading___speichern_als_dwf_20"/><text:bookmark-start text:name="speichern_als_dwf"/>Speichern als DWF<text:bookmark-end text:name="__RefHeading___speichern_als_dwf_20"/><text:bookmark-end text:name="speichern_als_dwf"/></text:h>
      <text:p text:style-name="Text_20_body"><text:span text:style-name="Strong_20_Emphasis">Befehl: » _speedy_saveas_dwf</text:span></text:p>
      <text:h text:style-name="Heading_20_3" text:outline-level="3"><text:bookmark-start text:name="__RefHeading___speichern_als_dwfx_21"/><text:bookmark-start text:name="speichern_als_dwfx"/>Speichern als DWFx<text:bookmark-end text:name="__RefHeading___speichern_als_dwfx_21"/><text:bookmark-end text:name="speichern_als_dwfx"/></text:h>
      <text:p text:style-name="Text_20_body"><text:span text:style-name="Strong_20_Emphasis">Befehl: » _speedy_saveas_dwfx</text:span></text:p>
      <text:h text:style-name="Heading_20_3" text:outline-level="3"><text:bookmark-start text:name="__RefHeading___speichern_als_pdf_22"/><text:bookmark-start text:name="speichern_als_pdf"/>Speichern als PDF<text:bookmark-end text:name="__RefHeading___speichern_als_pdf_22"/><text:bookmark-end text:name="speichern_als_pdf"/></text:h>
      <text:p text:style-name="Text_20_body"><text:span text:style-name="Strong_20_Emphasis">Befehl: » _speedy_saveas_pdf</text:span></text:p>
      <text:h text:style-name="Heading_20_3" text:outline-level="3"><text:bookmark-start text:name="__RefHeading___bilddatei_hinzufuegen_23"/><text:bookmark-start text:name="bilddatei_hinzufuegen"/>Bilddatei hinzufügen<text:bookmark-end text:name="__RefHeading___bilddatei_hinzufuegen_23"/><text:bookmark-end text:name="bilddatei_hinzufuegen"/></text:h>
      <text:p text:style-name="Text_20_body">Fügt eine Bilddatei aus speedyPDM ein. <text:line-break/>
<text:span text:style-name="Strong_20_Emphasis">Befehl: » _speedy_iattach</text:span></text:p>
      <text:h text:style-name="Heading_20_3" text:outline-level="3"><text:bookmark-start text:name="__RefHeading___speedy-explorer_24"/><text:bookmark-start text:name="speedy-explorer"/>speedy-Explorer<text:bookmark-end text:name="__RefHeading___speedy-explorer_24"/><text:bookmark-end text:name="speedy-explorer"/></text:h>
      <text:p text:style-name="Text_20_body">Wechselt zum speedy-Explorer. <text:line-break/>
<text:span text:style-name="Strong_20_Emphasis">Befehl: » _speedy_explorer</text:span></text:p>
      <text:h text:style-name="Heading_20_3" text:outline-level="3"><text:bookmark-start text:name="__RefHeading___info_ueber_speedypdm_25"/><text:bookmark-start text:name="info_ueber_speedypdm"/>Info über speedyPDM<text:bookmark-end text:name="__RefHeading___info_ueber_speedypdm_25"/><text:bookmark-end text:name="info_ueber_speedypdm"/></text:h>
      <text:p text:style-name="Text_20_body">Zeigt Informationen über speedyPDM an. <text:line-break/>
<text:span text:style-name="Strong_20_Emphasis">Befehl: » _speedy_about</text:span></text:p>
      <text:p text:style-name="Text_20_body"><text:line-break/><text:line-break/></text:p>
      <text:h text:style-name="Heading_20_2" text:outline-level="2"><text:bookmark-start text:name="__RefHeading___modell-_und_papierbereich_layoutverwaltung_26"/><text:bookmark-start text:name="modell-_und_papierbereich_layoutverwaltung"/>Modell- und Papierbereich / Layoutverwaltung<text:bookmark-end text:name="__RefHeading___modell-_und_papierbereich_layoutverwaltung_26"/><text:bookmark-end text:name="modell-_und_papierbereich_layoutverwaltung"/></text:h>
      <text:p text:style-name="Text_20_body">In AutoCAD existiert ein „Modellbereich“ und beliebig viele „Papierbereiche“ (Layouts). Im Modelbereich erfolgt normalerweise die Konstruktion bzw. Zeichnung. 
Je nach Vorlieben oder Anwendungsfall kann bereits im Modellbereich ein Zeichnungsrahmen platziert werden. 
Es kann aber auch Mit Hilfe der Papierbereiche (Layouts) eine Zeichnungsableitung erfolgen.
speedyPDM kann mit beiden Szenarien umgehen. </text:p>
      <text:h text:style-name="Heading_20_3" text:outline-level="3"><text:bookmark-start text:name="__RefHeading___modellbereich_27"/><text:bookmark-start text:name="modellbereich"/>Modellbereich<text:bookmark-end text:name="__RefHeading___modellbereich_27"/><text:bookmark-end text:name="modellbereich"/></text:h>
      <text:p text:style-name="Text_20_body">Sie arbeiten ausschließlich mit dem Modellbereich. 
Der Modellbereich der Zeichnungsdatei enthält entweder nur die Geometriedaten oder <text:span text:style-name="Strong_20_Emphasis">einen</text:span> Zeichnungsrahmen im Modellbereich. 
Die Zeichnungsdatei wird in speedyPDM verwaltet und es ist nichts weiteres am Dokument zu konfigurieren. 
Der Schriftkopf des Zeichnungsrahmen wird automatisch mit den Dokumenteigenschaften gefüllt. </text:p>
      <text:h text:style-name="Heading_20_3" text:outline-level="3"><text:bookmark-start text:name="__RefHeading___papierbereich_28"/><text:bookmark-start text:name="papierbereich"/>Papierbereich<text:bookmark-end text:name="__RefHeading___papierbereich_28"/><text:bookmark-end text:name="papierbereich"/></text:h>
      <text:p text:style-name="Text_20_body">Im Modellbereich entsteht ausschließlich die geometrische Konstruktion. 
Die Zeichnungsableitungen werden mit Hilfe der Layouts erstellt. Sie können beliebig viele Layouts erstellen. Jedes Layout kann eine separate Blattgröße erhalten. <text:line-break/>
Das Dokument erhält die Eigenschaft „Layout“ (Karteireiter Variante). Für jedes Layout entsteht im speedy ein Layout-Dokument. <text:line-break/>
Das Layout-Dokument erbt alle Eigenschaften vom Zeichnungs-Dokument, kann aber anschließend eigenständig Eigenschaften erhalten. Somit kann jeder Schriftkopf seine eigenen Eigenschaften erhalten. <text:line-break/>
Ein Layout kann auch einzeln freigegeben werden. Dabei wird eine PDF des Layouts erstellt. <text:line-break/>
Der Schriftkopf auf einem Layout wird mit den Dokumenteigenschaften des Layout-Dokuments gefüllt. </text:p>
      <text:p text:style-name="Text_20_body">Wir grundsätzlich mit der Trennung von Modell- und Papierbereich gearbeitet kann der globale Konfigurationsparameter [autocad.multilayout] gesetzt werden. Damit werden automatisch von den AutoCAD-Layouts auch speedy Layout-Dokumente erstellt, ohne dass die Varianten-Eigenschaft „Layout“ explizit gesetzt werden muss. </text:p>
      <text:h text:style-name="Heading_20_2" text:outline-level="2"><text:bookmark-start text:name="__RefHeading___schriftkoepfe_29"/><text:bookmark-start text:name="schriftkoepfe"/>Schriftköpfe<text:bookmark-end text:name="__RefHeading___schriftkoepfe_29"/><text:bookmark-end text:name="schriftkoepfe"/></text:h>
      <text:p text:style-name="Text_20_body">Die Zeichnungs-Schriftköpfe werden vom Addin automatisch ausgefüllt. <text:line-break/>
Die Zuordnung der Dokumenteigenschaft zu Schriftkopfattributen erfolgt mit Hilfe der <text:a xlink:type="simple" xlink:href="#__RefHeading___eigenschaftenzuordnung_35" text:style-name="Local_20_link" text:visited-style-name="Visited_20_Local_20_Link">Eigenschaftenzuordnung</text:a> in der Konfigurationsdatei. <text:line-break/></text:p>
      <text:h text:style-name="Heading_20_2" text:outline-level="2"><text:bookmark-start text:name="__RefHeading___stueckliste_30"/><text:bookmark-start text:name="stueckliste"/>Stückliste<text:bookmark-end text:name="__RefHeading___stueckliste_30"/><text:bookmark-end text:name="stueckliste"/></text:h>
      <text:p text:style-name="Text_20_body">– comming soon –</text:p>
      <text:h text:style-name="Heading_20_2" text:outline-level="2"><text:bookmark-start text:name="__RefHeading___systemvoraussetzungen_31"/><text:bookmark-start text:name="systemvoraussetzungen"/>Systemvoraussetzungen<text:bookmark-end text:name="__RefHeading___systemvoraussetzungen_31"/><text:bookmark-end text:name="systemvoraussetzungen"/></text:h>
      <text:p text:style-name="Text_20_body">Für folgende AutoCAD Version steht ein ObjectARX-Addin zu Verfügung:</text:p>
      <table:table table:style-name="Table">
        <table:table-column/>
        <table:table-column/>
        <table:table-column/>
        <table:table-row>
          <table:table-cell office:value-type="string" table:style-name="tableheader">
            <text:p text:style-name="Table_20_Heading">AutoCAD Version</text:p>
          </table:table-cell>
          <table:table-cell office:value-type="string" table:style-name="tableheader">
            <text:p text:style-name="Table_20_Heading">AutoCAD Release</text:p>
          </table:table-cell>
          <table:table-cell office:value-type="string" table:style-name="tableheader">
            <text:p text:style-name="Table_20_Heading">speedy Addin</text:p>
          </table:table-cell>
        </table:table-row>
        <table:table-row>
          <table:table-cell office:value-type="string" table:style-name="tablecell">
            <text:p text:style-name="tablealignleft">AutoCAD 2013/2024 32Bit/64Bit </text:p>
          </table:table-cell>
          <table:table-cell office:value-type="string" table:style-name="tablecell">
            <text:p text:style-name="tablealignleft"> 19.x </text:p>
          </table:table-cell>
          <table:table-cell office:value-type="string" table:style-name="tablecell">
            <text:p text:style-name="tablealignleft"> dwAcad19.arx/dwAcad19-x64.arx [outdated] </text:p>
          </table:table-cell>
        </table:table-row>
        <table:table-row>
          <table:table-cell office:value-type="string" table:style-name="tablecell">
            <text:p text:style-name="tablealignleft">AutoCAD 2015/2016 32Bit/64Bit <text:line-break/>AutoCAD Mechanical 2015 32Bit/64Bit </text:p>
          </table:table-cell>
          <table:table-cell office:value-type="string" table:style-name="tablecell">
            <text:p text:style-name="tablealignleft"> 20.x </text:p>
          </table:table-cell>
          <table:table-cell office:value-type="string" table:style-name="tablecell">
            <text:p text:style-name="tablealignleft"> dwAcad20.arx/dwAcad20-x64.arx [outdated] </text:p>
          </table:table-cell>
        </table:table-row>
        <table:table-row>
          <table:table-cell office:value-type="string" table:style-name="tablecell">
            <text:p text:style-name="tablealignleft">AutoCAD 2017 32Bit/64Bit <text:line-break/>AutoCAD Mechanical 2017 32Bit/64Bit </text:p>
          </table:table-cell>
          <table:table-cell office:value-type="string" table:style-name="tablecell">
            <text:p text:style-name="tablealignleft"> 21.0 </text:p>
          </table:table-cell>
          <table:table-cell office:value-type="string" table:style-name="tablecell">
            <text:p text:style-name="tablealignleft"> dwAcad21.arx/dwAcad21-x64.arx [outdated] </text:p>
          </table:table-cell>
        </table:table-row>
        <table:table-row>
          <table:table-cell office:value-type="string" table:style-name="tablecell">
            <text:p text:style-name="tablealignleft">AutoCAD 2018 32Bit/64Bit <text:line-break/>AutoCAD Mechanical 2018 32Bit/64Bit </text:p>
          </table:table-cell>
          <table:table-cell office:value-type="string" table:style-name="tablecell">
            <text:p text:style-name="tablealignleft"> 22.0 </text:p>
          </table:table-cell>
          <table:table-cell office:value-type="string" table:style-name="tablecell">
            <text:p text:style-name="tablealignleft"> dwAcad22.arx/dwAcad22-x64.arx [outdated] </text:p>
          </table:table-cell>
        </table:table-row>
        <table:table-row>
          <table:table-cell office:value-type="string" table:style-name="tablecell">
            <text:p text:style-name="tablealignleft">AutoCAD 2019/2020 64Bit <text:line-break/>AutoCAD Mechanical 2019/2020 64Bit <text:line-break/>AutoCAD Architecture 2019/2020 64Bit </text:p>
          </table:table-cell>
          <table:table-cell office:value-type="string" table:style-name="tablecell">
            <text:p text:style-name="tablealignleft"> 23.x </text:p>
          </table:table-cell>
          <table:table-cell office:value-type="string" table:style-name="tablecell">
            <text:p text:style-name="tablealignleft"> dwAcad23-x64.arx <text:line-break/>acCore23.crx </text:p>
          </table:table-cell>
        </table:table-row>
        <table:table-row>
          <table:table-cell office:value-type="string" table:style-name="tablecell">
            <text:p text:style-name="tablealignleft">AutoCAD 2021-2024 64Bit <text:line-break/>AutoCAD Mechanical 2021-2024 64Bit <text:line-break/>AutoCAD Architecture 2021-2024 64Bit </text:p>
          </table:table-cell>
          <table:table-cell office:value-type="string" table:style-name="tablecell">
            <text:p text:style-name="tablealignleft"> 24.x </text:p>
          </table:table-cell>
          <table:table-cell office:value-type="string" table:style-name="tablecell">
            <text:p text:style-name="tablealignleft"> dwAcad24-x64.arx <text:line-break/>acCore24.crx </text:p>
          </table:table-cell>
        </table:table-row>
      </table:table>
      <text:h text:style-name="Heading_20_2" text:outline-level="2"><text:bookmark-start text:name="__RefHeading___installation_32"/><text:bookmark-start text:name="installation"/>Installation<text:bookmark-end text:name="__RefHeading___installation_32"/><text:bookmark-end text:name="installation"/></text:h>
      <text:p text:style-name="Text_20_body">Die Installation des speedyPDM-AddIns erfolgt in 2 Schritten:</text:p>
      <text:h text:style-name="Heading_20_4" text:outline-level="4"><text:bookmark-start text:name="__RefHeading___pfadeinstellungen_33"/><text:bookmark-start text:name="pfadeinstellungen"/>1. Pfadeinstellungen<text:bookmark-end text:name="__RefHeading___pfadeinstellungen_33"/><text:bookmark-end text:name="pfadeinstellungen"/></text:h>
      <text:p text:style-name="Text_20_body">Öffnen Sie die AutoCAD-„Optionen“ mit Hilfe des AutoCAD Befehls „_options“. <text:line-break/>
Geben Sie im Bereich „Suchpfad für Support-Dateien“ den Pfad der speedy Installation an (z.B. \\server\speedy_bin$\bin64). <text:line-break/>
Geben Sie im Bereich „Vertrauenswürdige Speicherorte“ ebenfalls den Pfad der speedy Installation an.
Beenden Sie den Dialog zur Einstellung der Optionen und starten Sie AutoCAD neu.</text:p>
      <text:h text:style-name="Heading_20_4" text:outline-level="4"><text:bookmark-start text:name="__RefHeading___menuedatei_laden_34"/><text:bookmark-start text:name="menuedatei_laden"/>2. Menüdatei laden<text:bookmark-end text:name="__RefHeading___menuedatei_laden_34"/><text:bookmark-end text:name="menuedatei_laden"/></text:h>
      <text:p text:style-name="Text_20_body">Laden Sie die Menüdatei mit Hilfe des AutoCAD Befehls „_menuload“. <text:line-break/>
Wählen Sie die Menüdatei „dwAcadXX.cuix“ (XX durch die entsprechende AutoCAD Version ersetzen, siehe Tabelle Systemvoraussetzungen).
Wenn Sie im Firmenumfeld für alle User das gleiche Menü verwenden möchten können Sie die Menüdatei aus dem speedy Installationsverzeichnis wählen. Soll der Anwender seine Menüdatei anpassen können wählen Sie die Menüdatei aus dem lokalen Programmverzeichnis C:\ProgramData\speedy.</text:p>
      <text:h text:style-name="Heading_20_2" text:outline-level="2"><text:bookmark-start text:name="__RefHeading___eigenschaftenzuordnung_35"/><text:bookmark-start text:name="eigenschaftenzuordnung"/>Eigenschaftenzuordnung<text:bookmark-end text:name="__RefHeading___eigenschaftenzuordnung_35"/><text:bookmark-end text:name="eigenschaftenzuordnung"/></text:h>
      <text:p text:style-name="Text_20_body">Die Eigenschaftenzuordnung zwischen speedyPDM Dokumenteigenschaften und den Blockattributen erfolgt mit Hilfe von Konfigurations- und Zuordnungsdateien. <text:line-break/>
Das AutoCAD-Addin sucht in folgender Reihenfolge nach der Konfigurationsdatei:</text:p>
      <text:list text:style-name="Numbering_20_1" text:continue-numbering="false">
        <text:list-item>
          <text:p text:style-name="Numbering_20_1_Content_First"> Unterverzeichnis „\config“ (Standard).</text:p>
        </text:list-item>
        <text:list-item>
          <text:p text:style-name="Numbering_20_1_Content_Last"> Verzeichnis des Addin</text:p>
        </text:list-item>
      </text:list>
      <table:table table:style-name="Table">
        <table:table-column/>
        <table:table-column/>
        <table:table-row>
          <table:table-cell office:value-type="string" table:style-name="tableheader">
            <text:p text:style-name="Table_20_Heading">Anwendung</text:p>
          </table:table-cell>
          <table:table-cell office:value-type="string" table:style-name="tableheader">
            <text:p text:style-name="Table_20_Heading"> Dateiname</text:p>
          </table:table-cell>
        </table:table-row>
        <table:table-row>
          <table:table-cell office:value-type="string" table:style-name="tablecell">
            <text:p text:style-name="tablealignleft">AutoCAD (2019 - 2020)</text:p>
          </table:table-cell>
          <table:table-cell office:value-type="string" table:style-name="tablecell">
            <text:p text:style-name="tablealignleft"> dwAcad23.ini</text:p>
          </table:table-cell>
        </table:table-row>
        <table:table-row>
          <table:table-cell office:value-type="string" table:style-name="tablecell">
            <text:p text:style-name="tablealignleft">AutoCAD (2021 - 2024)</text:p>
          </table:table-cell>
          <table:table-cell office:value-type="string" table:style-name="tablecell">
            <text:p text:style-name="tablealignleft"> dwAcad24.ini</text:p>
          </table:table-cell>
        </table:table-row>
        <table:table-row>
          <table:table-cell office:value-type="string" table:style-name="tablecell">
            <text:p text:style-name="tablealignleft">AutoCAD (alle)</text:p>
          </table:table-cell>
          <table:table-cell office:value-type="string" table:style-name="tablecell">
            <text:p text:style-name="tablealignleft"> dwAcad.ini</text:p>
          </table:table-cell>
        </table:table-row>
      </table:table>
      <text:h text:style-name="Heading_20_3" text:outline-level="3"><text:bookmark-start text:name="__RefHeading___konfigurationsdatei_36"/><text:bookmark-start text:name="konfigurationsdatei"/>Konfigurationsdatei<text:bookmark-end text:name="__RefHeading___konfigurationsdatei_36"/><text:bookmark-end text:name="konfigurationsdatei"/></text:h>
      <table:table table:style-name="Table">
        <table:table-column/>
        <table:table-column/>
        <table:table-row>
          <table:table-cell office:value-type="string" table:style-name="tablecell" table:number-columns-spanned="2">
            <text:p text:style-name="tablealignleft"><text:span text:style-name="Strong_20_Emphasis">[SYSTEM]</text:span></text:p>
          </table:table-cell>
          <table:covered-table-cell/>
        </table:table-row>
        <table:table-row>
          <table:table-cell office:value-type="string" table:style-name="tablecell">
            <text:p text:style-name="tablealignleft">Version = 1</text:p>
          </table:table-cell>
          <table:table-cell office:value-type="string" table:style-name="tablecell">
            <text:p text:style-name="tablealignleft"> Versionsformat der Konfigurationsdatei. Wert nicht verändern. </text:p>
          </table:table-cell>
        </table:table-row>
        <table:table-row>
          <table:table-cell office:value-type="string" table:style-name="tablecell" table:number-columns-spanned="2">
            <text:p text:style-name="tablealignleft"><text:span text:style-name="Strong_20_Emphasis">[TITLE_BLOCK]</text:span></text:p>
          </table:table-cell>
          <table:covered-table-cell/>
        </table:table-row>
        <table:table-row>
          <table:table-cell office:value-type="string" table:style-name="tablecell">
            <text:p text:style-name="tablealignleft">Title0 = „AMTITLE“ </text:p>
          </table:table-cell>
          <table:table-cell office:value-type="string" table:style-name="tablecell">
            <text:p text:style-name="tablealignleft"> Auflistung der Blocknamen, die als Schriftkopfblöcke erkannt werden sollen. </text:p>
          </table:table-cell>
        </table:table-row>
        <table:table-row>
          <table:table-cell office:value-type="string" table:style-name="tablecell">
            <text:p text:style-name="tablealignleft">Title1 = „TITLE“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TITLE_BORDER]</text:span></text:p>
          </table:table-cell>
          <table:covered-table-cell/>
        </table:table-row>
        <table:table-row>
          <table:table-cell office:value-type="string" table:style-name="tablecell">
            <text:p text:style-name="tablealignleft">A0 = „*A0*“ </text:p>
          </table:table-cell>
          <table:table-cell office:value-type="string" table:style-name="tablecell">
            <text:p text:style-name="tablealignleft"> Auflistung der Blocknamen, die als Rahmenblöcke erkannt werden sollen. </text:p>
          </table:table-cell>
        </table:table-row>
        <table:table-row>
          <table:table-cell office:value-type="string" table:style-name="tablecell">
            <text:p text:style-name="tablealignleft">A1 = „*A1*“</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ATTRIBUTE_MAP]</text:span></text:p>
          </table:table-cell>
          <table:covered-table-cell/>
        </table:table-row>
        <table:table-row>
          <table:table-cell office:value-type="string" table:style-name="tablecell">
            <text:p text:style-name="tablealignleft">DbProperty = „Attribut“ </text:p>
          </table:table-cell>
          <table:table-cell office:value-type="string" table:style-name="tablecell">
            <text:p text:style-name="tablealignleft"> DbProperty steht für die speedy Dokumenteigenschaft. <text:line-break/>Attribut steht für den Namen der Attributsdefinition. <text:line-break/>z.B.: dm_docno = „Dokumentnummer“</text:p>
          </tabl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ATTRIBUTE_FORMULA]</text:span></text:p>
          </table:table-cell>
          <table:covered-table-cell/>
        </table:table-row>
        <table:table-row>
          <table:table-cell office:value-type="string" table:style-name="tablecell">
            <text:p text:style-name="tablealignleft">DbProperty = „Formel“ </text:p>
          </table:table-cell>
          <table:table-cell office:value-type="string" table:style-name="tablecell">
            <text:p text:style-name="tablealignleft"> DbProperty steht für die speedy Dokumenteigenschaft. <text:line-break/>Formel steht für eine speedy Formel. <text:line-break/>z.B.: BEN1 = „BEN1 + BEN_ZUSATZ;“</text:p>
          </tabl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BOMPOS_BLOCK]</text:span></text:p>
          </table:table-cell>
          <table:covered-table-cell/>
        </table:table-row>
        <table:table-row>
          <table:table-cell office:value-type="string" table:style-name="tablecell">
            <text:p text:style-name="tablealignleft">Name0 = „B *“ </text:p>
          </table:table-cell>
          <table:table-cell office:value-type="string" table:style-name="tablecell">
            <text:p text:style-name="tablealignleft"> Auflistung der Blocknamen, die als Positionsnummernblock erkannt werden sollen.</text:p>
          </table:table-cell>
        </table:table-row>
        <table:table-row>
          <table:table-cell office:value-type="string" table:style-name="tablecell">
            <text:p text:style-name="tablealignleft">Name1 = „G *“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BOMPOS_ATTRIBUTE_MAP]</text:span></text:p>
          </table:table-cell>
          <table:covered-table-cell/>
        </table:table-row>
        <table:table-row>
          <table:table-cell office:value-type="string" table:style-name="tablecell">
            <text:p text:style-name="tablealignleft">DbProperty = „Attributname“ </text:p>
          </table:table-cell>
          <table:table-cell office:value-type="string" table:style-name="tablecell">
            <text:p text:style-name="tablealignleft"> DbProperty steht für die speedy Dokumenteigenschaft. <text:line-break/>Attribut steht für den Namen der Attributsdefinition. </text:p>
          </table:table-cell>
        </table:table-row>
        <table:table-row>
          <table:table-cell office:value-type="string" table:style-name="tablecell">
            <text:p text:style-name="tablealignleft">bpos_pos = „POS*“ </text:p>
          </table:table-cell>
          <table:table-cell office:value-type="string" table:style-name="tablecell">
            <text:p text:style-name="tablealignleft"> optional</text:p>
          </table:table-cell>
        </table:table-row>
        <table:table-row>
          <table:table-cell office:value-type="string" table:style-name="tablecell">
            <text:p text:style-name="tablealignleft">bpos_qty = „ANZAHL“ </text:p>
          </table:table-cell>
          <table:table-cell office:value-type="string" table:style-name="tablecell">
            <text:p text:style-name="tablealignleft"> erforderlich. Wenn [bom.allowzero]=0 werden Blöcke ohne Mengenangabe nicht beachtet. </text:p>
          </table:table-cell>
        </table:table-row>
        <table:table-row>
          <table:table-cell office:value-type="string" table:style-name="tablecell">
            <text:p text:style-name="tablealignleft">bpos_docno = „NUMMER“ </text:p>
          </table:table-cell>
          <table:table-cell office:value-type="string" table:style-name="tablecell">
            <text:p text:style-name="tablealignleft"> erforderlich </text:p>
          </tabl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REVISION_BLOCK]</text:span></text:p>
          </table:table-cell>
          <table:covered-table-cell/>
        </table:table-row>
        <table:table-row>
          <table:table-cell office:value-type="string" table:style-name="tablecell">
            <text:p text:style-name="tablealignleft">Name0 = „dm_revisions“ </text:p>
          </table:table-cell>
          <table:table-cell office:value-type="string" table:style-name="tablecell">
            <text:p text:style-name="tablealignleft"> Auflistung der Blocknamen, die als Revisionsblock erkannt werden sollen. </text:p>
          </table:table-cell>
        </table:table-row>
        <table:table-row>
          <table:table-cell office:value-type="string" table:style-name="tablecell">
            <text:p text:style-name="tablealignleft">Name1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REVISION_ATTRIBUTE_MAP]</text:span></text:p>
          </table:table-cell>
          <table:covered-table-cell/>
        </table:table-row>
        <table:table-row>
          <table:table-cell office:value-type="string" table:style-name="tablecell">
            <text:p text:style-name="tablealignleft">DbProperty = „Attribut “ </text:p>
          </table:table-cell>
          <table:table-cell office:value-type="string" table:style-name="tablecell">
            <text:p text:style-name="tablealignleft"> DbProperty steht für die speedy Dokumenteigenschaft. <text:line-break/>Attribut steht für den Namen der Attributsdefinition. </text:p>
          </table:table-cell>
        </table:table-row>
        <table:table-row>
          <table:table-cell office:value-type="string" table:style-name="tablecell">
            <text:p text:style-name="tablealignleft">dm_rev_label_0 = „REV_A“ </text:p>
          </table:table-cell>
          <table:table-cell office:value-type="string" table:style-name="tablecell"/>
        </table:table-row>
        <table:table-row>
          <table:table-cell office:value-type="string" table:style-name="tablecell">
            <text:p text:style-name="tablealignleft">dm_rev_comment_0 = „REV_COMMENT_A“ </text:p>
          </table:table-cell>
          <table:table-cell office:value-type="string" table:style-name="tablecell"/>
        </table:table-row>
        <table:table-row>
          <table:table-cell office:value-type="string" table:style-name="tablecell">
            <text:p text:style-name="tablealignleft">dm_rev_date_0 = „REV_DATE_A“ </text:p>
          </table:table-cell>
          <table:table-cell office:value-type="string" table:style-name="tablecell"/>
        </table:table-row>
        <table:table-row>
          <table:table-cell office:value-type="string" table:style-name="tablecell">
            <text:p text:style-name="tablealignleft">dm_rev_user_0 = „REV_USER_A“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Attribut-Namen in den AutoCAD Blöcken dürfen keine Sonderzeichen enthalten.
</text:p>
          </table:table-cell>
        </table:table-row>
      </table:table>
      <text:h text:style-name="Heading_20_2" text:outline-level="2"><text:bookmark-start text:name="__RefHeading___konfigurationsparameter_37"/><text:bookmark-start text:name="konfigurationsparameter"/>Konfigurationsparameter<text:bookmark-end text:name="__RefHeading___konfigurationsparameter_37"/><text:bookmark-end text:name="konfigurationsparameter"/></text:h>
      <table:table table:style-name="Table">
        <table:table-column/>
        <table:table-column/>
        <table:table-column/>
        <table:table-row>
          <table:table-cell office:value-type="string" table:style-name="tableheader">
            <text:p text:style-name="Table_20_Heading">Schlüssel</text:p>
          </table:table-cell>
          <table:table-cell office:value-type="string" table:style-name="tableheader">
            <text:p text:style-name="Table_20_Heading">Ver.</text:p>
          </table:table-cell>
          <table:table-cell office:value-type="string" table:style-name="tableheader">
            <text:p text:style-name="Table_20_Heading">Beschreibung</text:p>
          </table:table-cell>
        </table:table-row>
        <table:table-row>
          <table:table-cell office:value-type="string" table:style-name="tablecell">
            <text:p text:style-name="tablealignleft">autocad.bomtable.autocreate </text:p>
          </table:table-cell>
          <table:table-cell office:value-type="string" table:style-name="tablecell"/>
          <table:table-cell office:value-type="string" table:style-name="tablecell">
            <text:p text:style-name="tablealignleft"> Definiert, ob Stücklisten in AutoCAD beim Speichern automatisch erstellt werden. <text:line-break/>Standardwert := 0 </text:p>
          </table:table-cell>
        </table:table-row>
        <table:table-row>
          <table:table-cell office:value-type="string" table:style-name="tablecell">
            <text:p text:style-name="tablealignleft">autocad.bomtable.partref </text:p>
          </table:table-cell>
          <table:table-cell office:value-type="string" table:style-name="tablecell"/>
          <table:table-cell office:value-type="string" table:style-name="tablecell">
            <text:p text:style-name="tablealignleft"> Definiert, ob Infopunkte von AutoCAD Mechanical für Stücklistenpositionen herangezogen werden. <text:line-break/>Standardwert := 1 </text:p>
          </table:table-cell>
        </table:table-row>
        <table:table-row>
          <table:table-cell office:value-type="string" table:style-name="tablecell">
            <text:p text:style-name="tablealignleft">autocad.bomtable.postype </text:p>
          </table:table-cell>
          <table:table-cell office:value-type="string" table:style-name="tablecell"/>
          <table:table-cell office:value-type="string" table:style-name="tablecell">
            <text:p text:style-name="tablealignleft"> Definiert die Art der Positionsnummer: <text:line-break/>0:= Positionsnummer wird aus dem Block übernommen. Wenn kein Wert vorhanden ist wird die nächste freie Nummer verwendet. <text:line-break/>1 := Die Positionsnummer wird automatisch vergeben. Es wird durchnummeriert. <text:line-break/>Standardwert := 0 </text:p>
          </table:table-cell>
        </table:table-row>
        <table:table-row>
          <table:table-cell office:value-type="string" table:style-name="tablecell">
            <text:p text:style-name="tablealignleft">autocad.bomtable.qtytype </text:p>
          </table:table-cell>
          <table:table-cell office:value-type="string" table:style-name="tablecell"/>
          <table:table-cell office:value-type="string" table:style-name="tablecell">
            <text:p text:style-name="tablealignleft"> Definiert wie Mengenangaben behandelt werden. <text:line-break/>0:= Die Mengenangabe aus dem Block ist führend. <text:line-break/>1:= Änderungen in der Stückliste werden in den Block zurückgeschrieben. <text:line-break/>Standardwert := 0 </text:p>
          </table:table-cell>
        </table:table-row>
        <table:table-row>
          <table:table-cell office:value-type="string" table:style-name="tablecell">
            <text:p text:style-name="tablealignleft">autocad.doctype.drawing </text:p>
          </table:table-cell>
          <table:table-cell office:value-type="string" table:style-name="tablecell"/>
          <table:table-cell office:value-type="string" table:style-name="tablecell">
            <text:p text:style-name="tablealignleft"> Liste von Dokumenttypen, die beim Zeichnungs-/Layout-Drucken zur Suche von Dokumenten innerhalb eines Projekts verwendet werden. <text:line-break/>Standardwert := ACLAY.DRAWING </text:p>
          </table:table-cell>
        </table:table-row>
        <table:table-row>
          <table:table-cell office:value-type="string" table:style-name="tablecell">
            <text:p text:style-name="tablealignleft">autocad.extensions </text:p>
          </table:table-cell>
          <table:table-cell office:value-type="string" table:style-name="tablecell"/>
          <table:table-cell office:value-type="string" table:style-name="tablecell">
            <text:p text:style-name="tablealignleft"> AutoCAD Dateiendungen <text:line-break/>Standardwert := .dwg;.dxf;.dwt </text:p>
          </table:table-cell>
        </table:table-row>
        <table:table-row>
          <table:table-cell office:value-type="string" table:style-name="tablecell">
            <text:p text:style-name="tablealignleft">autocad.multilayout </text:p>
          </table:table-cell>
          <table:table-cell office:value-type="string" table:style-name="tablecell"/>
          <table:table-cell office:value-type="string" table:style-name="tablecell">
            <text:p text:style-name="tablealignleft"> Definiert, ob AutoCAD Layouts berücksichtigt werden sollen. Jedes Layout erhält einen eigenen Variantenartikel. Die Schriftköpfe auf den jew. Layouts erhalten eigene Eigenschaften. <text:line-break/>Bei deaktiviertem Schalter muss an jedem Dokument separat definiert werden (Variantentyp=Layout), ob Layouts verwaltet werden sollen. <text:line-break/>Standardwert := 0 </text:p>
          </table:table-cell>
        </table:table-row>
        <table:table-row>
          <table:table-cell office:value-type="string" table:style-name="tablecell">
            <text:p text:style-name="tablealignleft">autocad.path </text:p>
          </table:table-cell>
          <table:table-cell office:value-type="string" table:style-name="tablecell"/>
          <table:table-cell office:value-type="string" table:style-name="tablecell">
            <text:p text:style-name="tablealignleft"> AutoCAD Installationspfad. <text:line-break/>Eine Angabe ist nur notwendig, wenn der Installationspfad von AutoCAD nicht über die Registry ermittelt werden kann weil es sich z.B. um eine OEM Version handelt. </text:p>
          </table:table-cell>
        </table:table-row>
        <table:table-row>
          <table:table-cell office:value-type="string" table:style-name="tablecell">
            <text:p text:style-name="tablealignleft">autocad.plot.logname </text:p>
          </table:table-cell>
          <table:table-cell office:value-type="string" table:style-name="tablecell"/>
          <table:table-cell office:value-type="string" table:style-name="tablecell">
            <text:p text:style-name="tablealignleft"> Muster zur Beschreibung der Protokolldatei. <text:line-break/>Standardwert := plot_%usr_name% </text:p>
          </table:table-cell>
        </table:table-row>
        <table:table-row>
          <table:table-cell office:value-type="string" table:style-name="tablecell">
            <text:p text:style-name="tablealignleft">autocad.plot.modeltype </text:p>
          </table:table-cell>
          <table:table-cell office:value-type="string" table:style-name="tablecell">
            <text:p text:style-name="tablealignleft"> 7.5 </text:p>
          </table:table-cell>
          <table:table-cell office:value-type="string" table:style-name="tablecell">
            <text:p text:style-name="tablealignleft"> Legt fest welcher Bereich gedruckt werden soll. <text:line-break/>Enthält das Dokument verwaltete Layout-Kind-Dokumente werden immer die Layouts gedruckt. <text:line-break/>Ist der Schalter deaktiviert werden ebenfalls immer die Layouts gedruckt. <text:line-break/>Standardwert := 1 </text:p>
          </table:table-cell>
        </table:table-row>
        <table:table-row>
          <table:table-cell office:value-type="string" table:style-name="tablecell">
            <text:p text:style-name="tablealignleft">autocad.plot.plotconfig.pdf </text:p>
          </table:table-cell>
          <table:table-cell office:value-type="string" table:style-name="tablecell"/>
          <table:table-cell office:value-type="string" table:style-name="tablecell">
            <text:p text:style-name="tablealignleft"> „DWG To PDF.pc3“ </text:p>
          </table:table-cell>
        </table:table-row>
        <table:table-row>
          <table:table-cell office:value-type="string" table:style-name="tablecell">
            <text:p text:style-name="tablealignleft">autocad.plot.plotconfig.dwf </text:p>
          </table:table-cell>
          <table:table-cell office:value-type="string" table:style-name="tablecell"/>
          <table:table-cell office:value-type="string" table:style-name="tablecell">
            <text:p text:style-name="tablealignleft"> „DWF6 ePlot.pc3“ </text:p>
          </table:table-cell>
        </table:table-row>
        <table:table-row>
          <table:table-cell office:value-type="string" table:style-name="tablecell">
            <text:p text:style-name="tablealignleft">autocad.plot.plotconfig.dwfx </text:p>
          </table:table-cell>
          <table:table-cell office:value-type="string" table:style-name="tablecell"/>
          <table:table-cell office:value-type="string" table:style-name="tablecell">
            <text:p text:style-name="tablealignleft"> „DWFx ePlot (XPS Compatible).pc3“ </text:p>
          </table:table-cell>
        </table:table-row>
        <table:table-row>
          <table:table-cell office:value-type="string" table:style-name="tablecell">
            <text:p text:style-name="tablealignleft">autocad.plot.print.pdf </text:p>
          </table:table-cell>
          <table:table-cell office:value-type="string" table:style-name="tablecell">
            <text:p text:style-name="tablealignleft"> 7.5 </text:p>
          </table:table-cell>
          <table:table-cell office:value-type="string" table:style-name="tablecell">
            <text:p text:style-name="tablealignleft"> Anwendung, um PDF Dateien beim Layoutdruck zu drucken. <text:line-break/>Standard:=.\bin64\dwpdfxc7.exe -Print.PrinterName=„&lt;target.devicename&gt;“ -Print.Copies=&lt;target.numberofcopies&gt; -source=„%1“ +printdocument </text:p>
          </table:table-cell>
        </table:table-row>
        <table:table-row>
          <table:table-cell office:value-type="string" table:style-name="tablecell">
            <text:p text:style-name="tablealignleft">autocad.release.recreate </text:p>
          </table:table-cell>
          <table:table-cell office:value-type="string" table:style-name="tablecell"/>
          <table:table-cell office:value-type="string" table:style-name="tablecell">
            <text:p text:style-name="tablealignleft"> Aktualisieren von Zusätzlichen Dateien z.B. PDF einer Zeichnung beim Freigeben.<text:line-break/>Der Konfigurationsparameter [document.release.recreate] muss aber grundsätzlich aktiviert sein.<text:line-break/>Bei aktiviertem Konfigurationsparameter [document.release.recreate] kann somit die Erneuerung von Neutralformaten bei AutoCAD Artikeln deaktiviert werden. </text:p>
          </table:table-cell>
        </table:table-row>
        <table:table-row>
          <table:table-cell office:value-type="string" table:style-name="tablecell">
            <text:p text:style-name="tablealignleft">autocad.revision.count </text:p>
          </table:table-cell>
          <table:table-cell office:value-type="string" table:style-name="tablecell"/>
          <table:table-cell office:value-type="string" table:style-name="tablecell">
            <text:p text:style-name="tablealignleft"> Anzahl Revisionseinträge in der Revisionstabelle. <text:line-break/>Standardwert := 4 </text:p>
          </table:table-cell>
        </table:table-row>
        <table:table-row>
          <table:table-cell office:value-type="string" table:style-name="tablecell">
            <text:p text:style-name="tablealignleft">autocad.revision.first </text:p>
          </table:table-cell>
          <table:table-cell office:value-type="string" table:style-name="tablecell"/>
          <table:table-cell office:value-type="string" table:style-name="tablecell">
            <text:p text:style-name="tablealignleft"> Erste anzuzeigende Revision. Ein Wert von 0 bedeutet die Revisionstabelle beginnt mit der 1. Freigabe. <text:line-break/>Standardwert := 0 </text:p>
          </table:table-cell>
        </table:table-row>
        <table:table-row>
          <table:table-cell office:value-type="string" table:style-name="tablecell">
            <text:p text:style-name="tablealignleft">autocad.revision.revlabel </text:p>
          </table:table-cell>
          <table:table-cell office:value-type="string" table:style-name="tablecell"/>
          <table:table-cell office:value-type="string" table:style-name="tablecell">
            <text:p text:style-name="tablealignleft"> Formatierung der Revisionsbezeichnung im Änderungsindex<text:line-break/>siehe auch <text:a xlink:type="simple" xlink:href="https://wiki.speedy-pdm.de/doku.php?id=speedy:40_admin:setting" text:style-name="Internet_20_link" text:visited-style-name="Visited_20_Internet_20_Link">[session.revlabel]</text:a> </text:p>
          </table:table-cell>
        </table:table-row>
        <table:table-row>
          <table:table-cell office:value-type="string" table:style-name="tablecell">
            <text:p text:style-name="tablealignleft">autocad.selectfilecallback </text:p>
          </table:table-cell>
          <table:table-cell office:value-type="string" table:style-name="tablecell"/>
          <table:table-cell office:value-type="string" table:style-name="tablecell">
            <text:p text:style-name="tablealignleft"> Definiert, ob der AutoCAD Datei-Öffnen und Speichern-Dialog durch den speedy-Dialog ersetzt wird. <text:line-break/>Standardwert := 0 </text:p>
          </table:table-cell>
        </table:table-row>
        <table:table-row>
          <table:table-cell office:value-type="string" table:style-name="tablecell">
            <text:p text:style-name="tablealignleft">autocad.updatealltitleblock </text:p>
          </table:table-cell>
          <table:table-cell office:value-type="string" table:style-name="tablecell"/>
          <table:table-cell office:value-type="string" table:style-name="tablecell">
            <text:p text:style-name="tablealignleft"> Definiert, ob alle Schriftkopfblöcke in der Zeichnung aktualisiert werden. <text:line-break/>Wird auschließlich mit dem Modellbereich gearbeitet und hier Zeichnungsrahmen eingefügt sollte der Schalter aktiviert werden. <text:line-break/>Wenn die Layouts nicht separat verwaltet werden sollen dort aber trotzdem Zeichnungsableitungen entstehen, werden mit aktiviertem Schalter die Schriftköpfe auf den Layouts ebenfalls aktualisiert. <text:line-break/>Standardwert := 0 </text:p>
          </table:table-cell>
        </table:table-row>
        <table:table-row>
          <table:table-cell office:value-type="string" table:style-name="tablecell">
            <text:p text:style-name="tablealignleft">autocad.titlebordermode </text:p>
          </table:table-cell>
          <table:table-cell office:value-type="string" table:style-name="tablecell">
            <text:p text:style-name="tablealignleft"> 7.5 </text:p>
          </table:table-cell>
          <table:table-cell office:value-type="string" table:style-name="tablecell">
            <text:p text:style-name="tablealignleft"> Definiert nach welcher Methode die Schriftkopfblöcke gesucht werden: <text:line-break/>0 := Einfügungen suchen, findet auch Mechanical Schriftköpfe. <text:line-break/>1 := BlockTableRecord-Suche, Sucht ausschließlich über Blocknamen. </text:p>
          </table:table-cell>
        </table:table-row>
        <table:table-row>
          <table:table-cell office:value-type="string" table:style-name="tablecell">
            <text:p text:style-name="tablealignleft">autocad.layout.sort.index </text:p>
          </table:table-cell>
          <table:table-cell office:value-type="string" table:style-name="tablecell">
            <text:p text:style-name="tablealignleft"> 7.5 </text:p>
          </table:table-cell>
          <table:table-cell office:value-type="string" table:style-name="tablecell">
            <text:p text:style-name="tablealignleft"> Anzeige und Ausdruck der Layouts sortiert nach deren Index (Anordnung in AutoCAD). <text:line-break/>Gesteuert durch neuen Konfigurationsparameter [autocad.layout.sort.index]. </text:p>
          </table:table-cell>
        </table:table-row>
        <table:table-row>
          <table:table-cell office:value-type="string" table:style-name="tablecell">
            <text:p text:style-name="tablealignleft">autocad.saveas.dxftype </text:p>
          </table:table-cell>
          <table:table-cell office:value-type="string" table:style-name="tablecell">
            <text:p text:style-name="tablealignleft"> 7.5 </text:p>
          </table:table-cell>
          <table:table-cell office:value-type="string" table:style-name="tablecell">
            <text:p text:style-name="tablealignleft"> DXF-Version beim Speichern unter als DXF : <text:line-break/>1:=R12 <text:line-break/>5:=R13 <text:line-break/>9:=R14 <text:line-break/>13:=2000 <text:line-break/>25:= 2004 <text:line-break/>37:=2007 <text:line-break/>49:=2010 <text:line-break/>61:=2013 (Standard) <text:line-break/>65:=2018 </text:p>
          </table:table-cell>
        </table:table-row>
        <table:table-row>
          <table:table-cell office:value-type="string" table:style-name="tablecell">
            <text:p text:style-name="tablealignleft">autocad.useacc </text:p>
          </table:table-cell>
          <table:table-cell office:value-type="string" table:style-name="tablecell">
            <text:p text:style-name="tablealignleft"> 7.5.2 </text:p>
          </table:table-cell>
          <table:table-cell office:value-type="string" table:style-name="tablecell">
            <text:p text:style-name="tablealignleft"> AutoCAD Core Console zur Erstellung von Neutralformat verwend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2::18:58</meta:creation-date>
    <dc:creator>Generated</dc:creator>
    <dc:date>2026-08-23T22::18:58</dc:date>
    <dc:language>en-US</dc:language>
    <meta:editing-cycles>1</meta:editing-cycles>
    <meta:editing-duration>PT0S</meta:editing-duration>
    <dc:title>speedy:20_cad:autocad</dc:title>
  </office:meta>
</office:document-meta>
</file>