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fe02e0179839bce622cbaf281612bc8.png"/>
  <manifest:file-entry manifest:media-type="image/png" manifest:full-path="Pictures/f01d4807a22881e0549da40f29e1427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10_explorer:10_structure"/><text:bookmark-start text:name="__RefHeading___struktur_1"/><text:bookmark-start text:name="struktur"/>Struktur<text:bookmark-end text:name="__RefHeading___struktur_1"/><text:bookmark-end text:name="struktur"/></text:h>
      <text:p text:style-name="Text_20_body"><text:a xlink:type="simple" xlink:href="htmlmetatags&amp;#62;metatag-keywords=(speedyPDM, Struktur, Programmnavigation, Arbeitsbereiche, Projektordner)     metatag-og:description=(Allgemeine Informationen über die Struktur und Programmnavigation mit Arbeitsbereichen und Projektordnern)     metatag-title=(Struktur und Projektierung mit speedyPDM)" text:style-name="Internet_20_link" text:visited-style-name="Visited_20_Internet_20_Link">htmlmetatags&gt;metatag-keywords=(speedyPDM, Struktur, Programmnavigation, Arbeitsbereiche, Projektordner)
    metatag-og:description=(Allgemeine Informationen über die Struktur und Programmnavigation mit Arbeitsbereichen und Projektordnern)
    metatag-title=(Struktur und Projektierung mit speedyPDM)</text:a></text:p>
      <text:p text:style-name="Text_20_body">Wenn Sie in der Struktur einen Eintrag/Ordner markieren, wird in der Dokumentliste der Inhalt des markierten Ordners angezeigt. Der Aufbau und die Funktionsweise der Struktur können je nach kundenspezifischer Anpassung variieren. </text:p>
      <text:p text:style-name="Text_20_body"><draw:frame draw:style-name="media" draw:name="0" text:anchor-type="as-char" draw:z-index="0" svg:width="9.8689583333333cm" style:rel-width="100%" svg:height="19.923125cm" style:rel-height="scale"><draw:image xlink:href="Pictures/dfe02e0179839bce622cbaf281612bc8.png" xlink:type="simple" xlink:show="embed" xlink:actuate="onLoad"/></draw:frame></text:p>
      <text:h text:style-name="Heading_20_2" text:outline-level="2"><text:bookmark-start text:name="__RefHeading___elemente_in_der_struktur_2"/><text:bookmark-start text:name="elemente_in_der_struktur"/>Elemente in der Struktur<text:bookmark-end text:name="__RefHeading___elemente_in_der_struktur_2"/><text:bookmark-end text:name="elemente_in_der_struktur"/></text:h>
      <text:h text:style-name="Heading_20_4" text:outline-level="4"><text:bookmark-start text:name="__RefHeading___arbeitsbereich_3"/><text:bookmark-start text:name="arbeitsbereich"/>Arbeitsbereich<text:bookmark-end text:name="__RefHeading___arbeitsbereich_3"/><text:bookmark-end text:name="arbeitsbereich"/></text:h>
      <text:p text:style-name="Text_20_body">Im Arbeitsbereich werden alle im Moment von Ihnen „In Arbeit“ befindlichen Dokumente aufgelistet.
Es spielt dabei keine Rolle, ob das Dokument in einer zugehörigen Anwendung geöffnet ist.
Der interne Dokumentenstatus „In Arbeit“ wird zur Anzeige herangezogen.</text:p>
      <text:h text:style-name="Heading_20_4" text:outline-level="4"><text:bookmark-start text:name="__RefHeading___zuletzt_verwendet_4"/><text:bookmark-start text:name="zuletzt_verwendet"/>Zuletzt verwendet<text:bookmark-end text:name="__RefHeading___zuletzt_verwendet_4"/><text:bookmark-end text:name="zuletzt_verwendet"/></text:h>
      <text:p text:style-name="Text_20_body">Zeigt eine Liste der zuletzt verwendeten Dokumente an. </text:p>
      <text:h text:style-name="Heading_20_4" text:outline-level="4"><text:bookmark-start text:name="__RefHeading___favoriten_5"/><text:bookmark-start text:name="favoriten"/>Favoriten<text:bookmark-end text:name="__RefHeading___favoriten_5"/><text:bookmark-end text:name="favoriten"/></text:h>
      <text:p text:style-name="Text_20_body">Hier können Sie sich per Drag &amp; Drop Dokumente ablegen mit denen Sie in nächster Zeit häufig arbeiten oder, die immer wieder verwendet werden. </text:p>
      <text:h text:style-name="Heading_20_4" text:outline-level="4"><text:bookmark-start text:name="__RefHeading___suchergebnisse_6"/><text:bookmark-start text:name="suchergebnisse"/>Suchergebnisse<text:bookmark-end text:name="__RefHeading___suchergebnisse_6"/><text:bookmark-end text:name="suchergebnisse"/></text:h>
      <text:p text:style-name="Text_20_body">Zeigt die Ergebnisse einer Suche an. </text:p>
      <text:h text:style-name="Heading_20_4" text:outline-level="4"><text:bookmark-start text:name="__RefHeading___schliessfach_7"/><text:bookmark-start text:name="schliessfach"/>Schließfach<text:bookmark-end text:name="__RefHeading___schliessfach_7"/><text:bookmark-end text:name="schliessfach"/></text:h>
      <text:p text:style-name="Text_20_body">Das Schließfach (Vault) ist die Datenbank, in der alle Dokumentinformationen gespeichert werden. 
Es ist möglich beliebig viele Schließfächer (Datenbanken) anzusprechen. 
Es ist somit möglich verschiedene Unternehmensbereiche oder Standorte über eine speedy Instanz abzubilden. 
<text:line-break/><text:line-break/></text:p>
      <text:h text:style-name="Heading_20_2" text:outline-level="2"><text:bookmark-start text:name="__RefHeading___multifunktionsleiste_8"/><text:bookmark-start text:name="multifunktionsleiste"/>Multifunktionsleiste<text:bookmark-end text:name="__RefHeading___multifunktionsleiste_8"/><text:bookmark-end text:name="multifunktionsleiste"/></text:h>
      <text:p text:style-name="Text_20_body"><draw:frame draw:style-name="media" draw:name="1" text:anchor-type="as-char" draw:z-index="1" svg:width="29.448125cm" style:rel-width="100%" svg:height="3.8364583333333cm" style:rel-height="scale"><draw:image xlink:href="Pictures/f01d4807a22881e0549da40f29e14278.png" xlink:type="simple" xlink:show="embed" xlink:actuate="onLoad"/></draw:frame>
<text:line-break/><text:line-break/></text:p>
      <text:h text:style-name="Heading_20_2" text:outline-level="2"><text:bookmark-start text:name="__RefHeading___projektordner_9"/><text:bookmark-start text:name="projektordner"/>Projektordner<text:bookmark-end text:name="__RefHeading___projektordner_9"/><text:bookmark-end text:name="projektordner"/></text:h>
      <text:p text:style-name="Text_20_body">Projektordner sind Ordner, die zur Organisation von Projekten genutzt werden. <text:line-break/>
Projektordner liegen im Normalfall auf oberster Ebene in der Struktur. <text:line-break/>
Auf die Eigenschaften des Projektordners kann z. B. in Formeln oder auf Schriftköpfen direkt verwiesen werden.</text:p>
      <text:h text:style-name="Heading_20_3" text:outline-level="3"><text:bookmark-start text:name="__RefHeading___projekt_erstellen_10"/><text:bookmark-start text:name="projekt_erstellen"/>Projekt erstellen<text:bookmark-end text:name="__RefHeading___projekt_erstellen_10"/><text:bookmark-end text:name="projekt_erstellen"/></text:h>
      <text:p text:style-name="Text_20_body"><text:span text:style-name="Strong_20_Emphasis">Ribbon: Struktur &gt; Neu <text:line-break/>
Kontextmenü: CAD &gt; Ordner erstellen
</text:span></text:p>
      <text:p text:style-name="Text_20_body">Erstellt einen neuen Projektordner. <text:line-break/>
Markieren Sie hierzu in der Struktur das Schließfach. 
Es können nur Ordnertypen der ersten Ordnung verwendet werden. 
Je nachdem welcher Ordnertyp gewählt wurde, erhält der neue Ordner automatisch eine entsprechende Unterstruktur.</text:p>
      <text:h text:style-name="Heading_20_3" text:outline-level="3"><text:bookmark-start text:name="__RefHeading___projekt_eigenschaften_11"/><text:bookmark-start text:name="projekt_eigenschaften"/>Projekt Eigenschaften<text:bookmark-end text:name="__RefHeading___projekt_eigenschaften_11"/><text:bookmark-end text:name="projekt_eigenschaften"/></text:h>
      <text:p text:style-name="Text_20_body"><text:span text:style-name="Strong_20_Emphasis">Ribbon: Struktur &gt; Ordner &gt; Eigenschaften<text:line-break/>
Kontextmenü: Eigenschaften</text:span><text:line-break/>
Öffnet die Projekteigenschaften. 
Den Projektnamen können Sie ändern, solange keine Dokumente im Projekt abgelegt sind. Alle anderen Eigenschaften können jederzeit geändert werden. Es besteht die Möglichkeit, eine Beschreibung zu verfassen, die dann in der Struktur angezeigt wird. Des Weiteren können Werte festgelegt werden, die für das ganze Projekt gelten.
<text:line-break/><text:line-break/></text:p>
      <text:h text:style-name="Heading_20_3" text:outline-level="3"><text:bookmark-start text:name="__RefHeading___projekt_loeschen_12"/><text:bookmark-start text:name="projekt_loeschen"/>Projekt Löschen<text:bookmark-end text:name="__RefHeading___projekt_loeschen_12"/><text:bookmark-end text:name="projekt_loeschen"/></text:h>
      <text:p text:style-name="Text_20_body"><text:span text:style-name="Strong_20_Emphasis">Ribbon: Struktur &gt; Ordner &gt; Löschen<text:line-break/>
Kontextmenü: Ordner Löschen</text:span><text:line-break/>
Löscht den markierten Projektordner und alle Unterordner. 
Wenn das Projekt noch Dokumente oder Projektordner enthält, erfolgt ein entsprechender Warnhinweis, der Projektordner wird nicht gelöscht. 
<text:line-break/><text:line-break/></text:p>
      <text:h text:style-name="Heading_20_3" text:outline-level="3"><text:bookmark-start text:name="__RefHeading___projekt_archivieren_13"/><text:bookmark-start text:name="projekt_archivieren"/>Projekt archivieren<text:bookmark-end text:name="__RefHeading___projekt_archivieren_13"/><text:bookmark-end text:name="projekt_archivieren"/></text:h>
      <text:p text:style-name="Text_20_body"><text:span text:style-name="Strong_20_Emphasis">Ribbon: Struktur &gt; Projekt &gt; Archivieren</text:span><text:line-break/>
<text:span text:style-name="Strong_20_Emphasis">Ribbon: Tools &gt; Archivieren</text:span><text:line-break/>
Sobald in der Struktur ein Projekt ausgewählt ist, lässt sich das gesamte Projekt archivieren. Alle projektrelevanten Dateien werden eingesammelt und in einer Zip-Datei gespeichert. Wenn der Archivierungsvorgang erfolgreich abgeschlossen ist, wird das Projekt nicht mehr in der Struktur angezeigt. Um archivierte Projekte dennoch in der Struktur anzuzeigen wählen Sie: </text:p>
      <text:p text:style-name="Text_20_body"> <text:line-break/></text:p>
      <text:p text:style-name="Text_20_body"><text:span text:style-name="Strong_20_Emphasis">Ribbon: Struktur &gt; Projektsichtbarkeit &gt; Archiv</text:span><text:line-break/>
Archivierte Projekte in der Strukturliste anzeigen oder ausblenden.<text:line-break/>
Es können nur Projekte archiviert werden, die keine Dokumente mit zurückgenommener Freigabe oder Dokumente die noch ausgecheckt sind enthalten! <text:line-break/><text:line-break/>
<text:span text:style-name="Strong_20_Emphasis">Archivierungsoptionen</text:span></text:p>
      <table:table table:style-name="Table">
        <table:table-column/>
        <table:table-column/>
        <table:table-row>
          <table:table-cell office:value-type="string" table:style-name="tablecell">
            <text:p text:style-name="tablealignleft">Projektfremde Dokumente archivieren </text:p>
          </table:table-cell>
          <table:table-cell office:value-type="string" table:style-name="tablecell">
            <text:p text:style-name="tablealignleft"> Referenzierte Dokumente aus anderen Projekten werden ebenfalls archiviert, jedoch nicht als archiviert gekennzeichnet und bereinigt. </text:p>
          </table:table-cell>
        </table:table-row>
        <table:table-row>
          <table:table-cell office:value-type="string" table:style-name="tablecell">
            <text:p text:style-name="tablealignleft">Verzeichnisstruktur löschen</text:p>
          </table:table-cell>
          <table:table-cell office:value-type="string" table:style-name="tablecell">
            <text:p text:style-name="tablealignleft"> Nach erfolgreicher Archivierung wird das Projektverzeichnis auf dem Server bereinigt. </text:p>
          </table:table-cell>
        </table:table-row>
      </table:table>
      <text:p text:style-name="Text_20_body"><text:span text:style-name="Strong_20_Emphasis">Hinweis:</text:span> In der Suche werden archivierte Dokumente nur angezeigt, wenn der dazugehörige Schalter unter den Suchoptionen bei der Dokumentensuche aktiviert wird.</text:p>
      <text:h text:style-name="Heading_20_3" text:outline-level="3"><text:bookmark-start text:name="__RefHeading___projekt_wiederherstellen_14"/><text:bookmark-start text:name="projekt_wiederherstellen"/>Projekt wiederherstellen<text:bookmark-end text:name="__RefHeading___projekt_wiederherstellen_14"/><text:bookmark-end text:name="projekt_wiederherstellen"/></text:h>
      <text:p text:style-name="Text_20_body"><text:span text:style-name="Strong_20_Emphasis">Ribbon: Struktur &gt; Projekt &gt; Wiederherstellen</text:span> <text:line-break/>
<text:span text:style-name="Strong_20_Emphasis">Ribbon: Tools &gt; Wiederherstellen</text:span> <text:line-break/>
Der Befehl stellt archivierte Projekt wieder her. <text:line-break/>
Wählen Sie im Wizard alle Projekte aus, die wiederhergestellt werden sollen. </text:p>
      <text:h text:style-name="Heading_20_2" text:outline-level="2"><text:bookmark-start text:name="__RefHeading___ordner_15"/><text:bookmark-start text:name="ordner"/>Ordner<text:bookmark-end text:name="__RefHeading___ordner_15"/><text:bookmark-end text:name="ordner"/></text:h>
      <text:h text:style-name="Heading_20_3" text:outline-level="3"><text:bookmark-start text:name="__RefHeading___ordner_erstellen_16"/><text:bookmark-start text:name="ordner_erstellen"/>Ordner erstellen<text:bookmark-end text:name="__RefHeading___ordner_erstellen_16"/><text:bookmark-end text:name="ordner_erstellen"/></text:h>
      <text:p text:style-name="Text_20_body"><text:span text:style-name="Strong_20_Emphasis">Ribbon: Struktur &gt; Ordner erstellen<text:line-break/>
Kontextmenü: Ordner erstellen</text:span><text:line-break/></text:p>
      <text:p text:style-name="Text_20_body">Innerhalb eines Projekts können beliebige Ordner zur Strukturierung der Dokumentablage angelegt werden. 
Um einen Ordner unterhalb eines schon vorhandenen anzulegen, muss der Ordner und nicht das Projekt markiert sein.<text:line-break/>
Nach dem Aufruf wird der Ordner näher spezifiziert.<text:line-break/></text:p>
      <text:p text:style-name="Text_20_body"><text:span text:style-name="Strong_20_Emphasis">Bedeutung der Eingabenfelder</text:span></text:p>
      <table:table table:style-name="Table">
        <table:table-column/>
        <table:table-column/>
        <table:table-row>
          <table:table-cell office:value-type="string" table:style-name="tableheader">
            <text:p text:style-name="Table_20_Heading">Feld</text:p>
          </table:table-cell>
          <table:table-cell office:value-type="string" table:style-name="tableheader">
            <text:p text:style-name="Table_20_Heading">Beschreibung</text:p>
          </table:table-cell>
        </table:table-row>
        <table:table-row>
          <table:table-cell office:value-type="string" table:style-name="tablecell">
            <text:p text:style-name="tablealignleft">Name </text:p>
          </table:table-cell>
          <table:table-cell office:value-type="string" table:style-name="tablecell">
            <text:p text:style-name="tablealignleft"> Beliebiger Ordnername. Der Name muss eindeutig in der aktuellen Ebene sein. <text:line-break/>Wir der Ordnername auch auf Serverseite als Verzeichnisname verwendet, darf der Ordername nur hierfür gültige Zeichen beinhalten. </text:p>
          </table:table-cell>
        </table:table-row>
        <table:table-row>
          <table:table-cell office:value-type="string" table:style-name="tablecell">
            <text:p text:style-name="tablealignleft">Beschreibung </text:p>
          </table:table-cell>
          <table:table-cell office:value-type="string" table:style-name="tablecell">
            <text:p text:style-name="tablealignleft"> Beliebiger Text zur näheren Beschreibung des Inhalts. </text:p>
          </table:table-cell>
        </table:table-row>
        <table:table-row>
          <table:table-cell office:value-type="string" table:style-name="tablecell">
            <text:p text:style-name="tablealignleft">Ordnertyp </text:p>
          </table:table-cell>
          <table:table-cell office:value-type="string" table:style-name="tablecell">
            <text:p text:style-name="tablealignleft"> Ordner basieren auf einem Ordnertyp, der Administrative Voreinstellungen und Definitionen enthält (Vorlage). Der Ordnertyp muss angegeben werden. </text:p>
          </table:table-cell>
        </table:table-row>
        <table:table-row>
          <table:table-cell office:value-type="string" table:style-name="tablecell">
            <text:p text:style-name="tablealignleft">Suchfilter </text:p>
          </table:table-cell>
          <table:table-cell office:value-type="string" table:style-name="tablecell">
            <text:p text:style-name="tablealignleft"> Hier kann ein Suchfilter hinterlegt werden, der funktioniert wie eine Dokumentsuche, d.h. der Ordner stellt quasi einen gespeicherten Suchfavoriten dar. Durch Auswahl eines Suchordners wird der Suchfilter angewandt und alle zu diesem Zeitpunkt dem Suchfilter entsprechenden Dokumente werden aufgelistet. </text:p>
          </table:table-cell>
        </table:table-row>
        <table:table-row>
          <table:table-cell office:value-type="string" table:style-name="tablecell">
            <text:p text:style-name="tablealignleft">Symbol </text:p>
          </table:table-cell>
          <table:table-cell office:value-type="string" table:style-name="tablecell">
            <text:p text:style-name="tablealignleft"> Symbol, das im Strukturbaum angezeigt wird. Mit dem Ordnertyp ist bereits ein Symbol definiert, das jedoch bei jedem Ordner individuell angepasst werden kann. </text:p>
          </table:table-cell>
        </table:table-row>
      </table:table>
      <text:h text:style-name="Heading_20_3" text:outline-level="3"><text:bookmark-start text:name="__RefHeading___ordner_eigenschaften_17"/><text:bookmark-start text:name="ordner_eigenschaften"/>Ordner Eigenschaften<text:bookmark-end text:name="__RefHeading___ordner_eigenschaften_17"/><text:bookmark-end text:name="ordner_eigenschaften"/></text:h>
      <text:p text:style-name="Text_20_body"><text:span text:style-name="Strong_20_Emphasis">Ribbon: Bearbeiten &gt; Eigenschaften {[Strg]+[E]}<text:line-break/>
Kontextmenü: Eigenschaften {[Strg]+[E]}</text:span></text:p>
      <text:p text:style-name="Text_20_body">Öffnet die Ordnereigenschaften. 
Den Ordnernamen können Sie ändern solange keine Dokumente im Ordner abgelegt sind. Alle anderen Eigenschaften können jederzeit geändert werden.
<text:line-break/><text:line-break/></text:p>
      <text:h text:style-name="Heading_20_3" text:outline-level="3"><text:bookmark-start text:name="__RefHeading___ordner_loeschen_18"/><text:bookmark-start text:name="ordner_loeschen"/>Ordner löschen<text:bookmark-end text:name="__RefHeading___ordner_loeschen_18"/><text:bookmark-end text:name="ordner_loeschen"/></text:h>
      <text:p text:style-name="Text_20_body"><text:span text:style-name="Strong_20_Emphasis">Ribbon: Struktur &gt; Ordner löschen<text:line-break/>
Kontextmenü: Ordner löschen</text:span></text:p>
      <text:p text:style-name="Text_20_body">Mit diesem Befehl wird ein Ordner und gegebenenfalls auch alle Unterordner gelöscht. Enthält der Ordner oder einer der Unterordner noch Dokumente erfolgt ein Warnhinweis.
<text:line-break/><text:line-break/></text:p>
      <text:h text:style-name="Heading_20_3" text:outline-level="3"><text:bookmark-start text:name="__RefHeading___zu_favoriten_hinzufuegen_19"/><text:bookmark-start text:name="zu_favoriten_hinzufuegen"/>Zu Favoriten hinzufügen<text:bookmark-end text:name="__RefHeading___zu_favoriten_hinzufuegen_19"/><text:bookmark-end text:name="zu_favoriten_hinzufuegen"/></text:h>
      <text:p text:style-name="Text_20_body"><text:span text:style-name="Strong_20_Emphasis">Ribbon: Favoriten &gt; Zu Favoriten hinzufügen {[Strg]+[D]}<text:line-break/>
Kontextmenü: Zu Favoriten hinzufügen {[Strg]+[D]}</text:span></text:p>
      <text:p text:style-name="Text_20_body">Fügt den markierten Ordner der Favoritenliste hinzu.
<text:line-break/><text:line-break/></text:p>
      <text:h text:style-name="Heading_20_2" text:outline-level="2"><text:bookmark-start text:name="__RefHeading___projektsichtbarkeit_20"/><text:bookmark-start text:name="projektsichtbarkeit"/>Projektsichtbarkeit<text:bookmark-end text:name="__RefHeading___projektsichtbarkeit_20"/><text:bookmark-end text:name="projektsichtbarkeit"/></text:h>
      <text:p text:style-name="Text_20_body">Mit Hilfe der Projektsichtbarkeit können Sie nur die Projekte in der Struktur anzeigen, die zurzeit von Ihnen bearbeitet werden. <text:line-break/>
Die Einstellungen sind benutzerspezifisch. Die Sichtbarkeiten können jederzeit aus- bzw. eingeblendet werden.</text:p>
      <text:h text:style-name="Heading_20_3" text:outline-level="3"><text:bookmark-start text:name="__RefHeading___projektsichtbarkeit_bearbeiten_21"/><text:bookmark-start text:name="projektsichtbarkeit_bearbeiten"/>Projektsichtbarkeit bearbeiten<text:bookmark-end text:name="__RefHeading___projektsichtbarkeit_bearbeiten_21"/><text:bookmark-end text:name="projektsichtbarkeit_bearbeiten"/></text:h>
      <text:p text:style-name="Text_20_body"><text:span text:style-name="Strong_20_Emphasis">Menü: Struktur &gt; Sichtbarkeit bearbeiten</text:span></text:p>
      <text:p text:style-name="Text_20_body">Markieren Sie hierzu das Schließfach.
Deaktivieren Sie das/die Kontrollkästchen der Projekte, die Sie nicht sehen möchten oder aktivieren Sie das/die Kontrollkästchen der Projekte, die angezeigt werden sollen. Bestätigen Sie anschließend den Dialog mit OK.<text:line-break/></text:p>
      <text:h text:style-name="Heading_20_3" text:outline-level="3"><text:bookmark-start text:name="__RefHeading___projektsichtbarkeit_ein_aus_22"/><text:bookmark-start text:name="projektsichtbarkeit_ein_aus"/>Projektsichtbarkeit ein/aus<text:bookmark-end text:name="__RefHeading___projektsichtbarkeit_ein_aus_22"/><text:bookmark-end text:name="projektsichtbarkeit_ein_aus"/></text:h>
      <text:p text:style-name="Text_20_body"><text:span text:style-name="Strong_20_Emphasis">Ribbon: Struktur &gt; Projektsichtbarkeit ein/aus</text:span></text:p>
      <text:p text:style-name="Text_20_body">Nach dem Programmstart werden standardmäßig alle nicht benötigten Projekte ausgeblendet. Benötigen Sie kurzzeitig ein zurzeit nicht sichtbares Projekt können Sie mit dem Befehl Projektsichtbarkeit ein/aus alle Projekte einblenden, oder wieder zu Ihrer Projektsichtbarkeitseinstellung zurückkehren. Haben Sie die Projektsichtbarkeit eingeschaltet, werden alle Projekte, die als Unsichtbar definiert sind halbseitig schraffiert dargestellt.
<text:line-break/><text:line-break/></text:p>
      <text:h text:style-name="Heading_20_2" text:outline-level="2"><text:bookmark-start text:name="__RefHeading___projektfilter_23"/><text:bookmark-start text:name="projektfilter"/>Projektfilter<text:bookmark-end text:name="__RefHeading___projektfilter_23"/><text:bookmark-end text:name="projektfilter"/></text:h>
      <text:p text:style-name="Text_20_body">Der Projektfilter ermöglicht eine gefilterte Anzeige von Projektordnern in der Struktur.<text:line-break/>
Ein Filter wird definiert wie eine Suchanfrage. Es werden die Kriterien, die ein Projektordner aufweisen muss definiert.<text:line-break/>
Es werden nur die Projektordner in der Struktur angezeigt, die den Suchkriterien entsprechen. </text:p>
      <text:p text:style-name="Text_20_body">Zu Definition eines Projektfilters wählen Sie die Schaltfläche [Projektfilter] in der Multifunktionsleiste.<text:line-break/>
Der Dialog [Ordnersuche] öffnet sich. Hier können nun alle gewünschten Eigenschaften eingegeben werden, die von den anzuzeigenden Projektordnern erfüllt werden müssen. <text:line-break/>
Nachdem alle Eigenschaften definiert wurden vergeben Sie einen Namen  für den Projektfilter. </text:p>
      <text:p text:style-name="Text_20_body"><text:line-break/></text:p>
      <text:p text:style-name="Text_20_body">Über die Auswahlliste [Filter] in der Multifunktionsleiste können Sie zwischen den gespeicherten Projektfiltern hin- und herschalten. </text:p>
      <text:p text:style-name="Text_20_body"><text:line-break/></text:p>
      <text:p text:style-name="Text_20_body">In der Überschriftenzeile der Struktur wird bei aktiviertem Projektfilter der Name des aktiven Filters angezeigt.</text:p>
      <text:h text:style-name="Heading_20_2" text:outline-level="2"><text:bookmark-start text:name="__RefHeading___navigation_24"/><text:bookmark-start text:name="navigation"/>Navigation<text:bookmark-end text:name="__RefHeading___navigation_24"/><text:bookmark-end text:name="navigation"/></text:h>
      <text:h text:style-name="Heading_20_3" text:outline-level="3"><text:bookmark-start text:name="__RefHeading___navigationshistorie_25"/><text:bookmark-start text:name="navigationshistorie"/>Navigationshistorie<text:bookmark-end text:name="__RefHeading___navigationshistorie_25"/><text:bookmark-end text:name="navigationshistorie"/></text:h>
      <text:p text:style-name="Text_20_body">Mit Hilfe der Navigationshistorie werden im Projektbaum die zuletzt verwendeten Projekte angewählt. <text:line-break/>
Dies verhält sich ähnlich der im Internet-Explorer bekannten Funktion. </text:p>
      <text:h text:style-name="Heading_20_3" text:outline-level="3"><text:bookmark-start text:name="__RefHeading___aktualisieren_26"/><text:bookmark-start text:name="aktualisieren"/>Aktualisieren<text:bookmark-end text:name="__RefHeading___aktualisieren_26"/><text:bookmark-end text:name="aktualisieren"/></text:h>
      <text:p text:style-name="Text_20_body"><text:span text:style-name="Strong_20_Emphasis">Ribbon: Struktur &gt; Ansicht &gt; Aktualisieren {[F5]}<text:line-break/>
Kontextmenü: Aktualisieren {[F5]}</text:span></text:p>
      <text:p text:style-name="Text_20_body">Das aktuelle Fenster (Struktur, Dokumentenliste, …) wird aktualisiert.
Es gelten folgende Besonderheiten:</text:p>
      <text:list text:style-name="List_20_1" text:continue-numbering="false">
        <text:list-item>
          <text:p text:style-name="List_20_1_Content_First"> Ist bei Befehlsausführung das Schließfach („CAD“) markiert werden alle Schließfachdaten neu eingelesen und die Struktur neu aufgebaut.</text:p>
        </text:list-item>
        <text:list-item>
          <text:p text:style-name="List_20_1_Content"> Ist ein Ordner markiert werden alle Unterordner neu eingelesen und die Unterstruktur neu aufgebaut.</text:p>
        </text:list-item>
        <text:list-item>
          <text:p text:style-name="List_20_1_Content_Last"> In der Dokumentenliste wird die aktuelle Liste neu eingelesen und der aktuelle Dokumentenstatus wird angezeigt.</text:p>
        </text:list-item>
      </text:list>
      <text:p text:style-name="Text_20_body"><text:line-break/></text:p>
      <text:h text:style-name="Heading_20_3" text:outline-level="3"><text:bookmark-start text:name="__RefHeading___baumstruktur_komplett_zuklappen_27"/><text:bookmark-start text:name="baumstruktur_komplett_zuklappen"/>Baumstruktur komplett zuklappen<text:bookmark-end text:name="__RefHeading___baumstruktur_komplett_zuklappen_27"/><text:bookmark-end text:name="baumstruktur_komplett_zuklappen"/></text:h>
      <text:p text:style-name="Text_20_body"><text:span text:style-name="Strong_20_Emphasis">Kontextmenü: Struktur &gt; Struktur anzeige &gt; Baumstruktur komplett zuklappen</text:span></text:p>
      <text:p text:style-name="Text_20_body">Alle Knoten in der Baumstruktur werden zugeklappt.</text:p>
      <text:h text:style-name="Heading_20_3" text:outline-level="3"><text:bookmark-start text:name="__RefHeading___baumstruktur_zuklappen_28"/><text:bookmark-start text:name="baumstruktur_zuklappen"/>Baumstruktur zuklappen<text:bookmark-end text:name="__RefHeading___baumstruktur_zuklappen_28"/><text:bookmark-end text:name="baumstruktur_zuklappen"/></text:h>
      <text:p text:style-name="Text_20_body"><text:span text:style-name="Strong_20_Emphasis">Kontextmenü: Struktur &gt; Struktur anzeige &gt; Baumstruktur zuklappen</text:span></text:p>
      <text:p text:style-name="Text_20_body">Der markierte Knoten in der Baumstruktur wird zugeklappt.</text:p>
      <text:h text:style-name="Heading_20_3" text:outline-level="3"><text:bookmark-start text:name="__RefHeading___baumstruktur_komplett_aufklappen_29"/><text:bookmark-start text:name="baumstruktur_komplett_aufklappen"/>Baumstruktur komplett aufklappen<text:bookmark-end text:name="__RefHeading___baumstruktur_komplett_aufklappen_29"/><text:bookmark-end text:name="baumstruktur_komplett_aufklappen"/></text:h>
      <text:p text:style-name="Text_20_body"><text:span text:style-name="Strong_20_Emphasis">Kontextmenü: Struktur &gt; Struktur anzeige &gt; Baumstruktur komplett aufklappen</text:span></text:p>
      <text:p text:style-name="Text_20_body">Alle Knoten in der Baumstruktur werden aufgeklappt.</text:p>
      <text:h text:style-name="Heading_20_3" text:outline-level="3"><text:bookmark-start text:name="__RefHeading___baumstruktur_aufklappen_30"/><text:bookmark-start text:name="baumstruktur_aufklappen"/>Baumstruktur aufklappen<text:bookmark-end text:name="__RefHeading___baumstruktur_aufklappen_30"/><text:bookmark-end text:name="baumstruktur_aufklappen"/></text:h>
      <text:p text:style-name="Text_20_body"><text:span text:style-name="Strong_20_Emphasis">Menü: Struktur &gt; Struktur anzeige &gt; Baumstruktur aufklappen</text:span></text:p>
      <text:p text:style-name="Text_20_body">Der markierte Knoten in der Baumstruktur wird aufgeklap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7T14::31:32</meta:creation-date>
    <dc:creator>Generated</dc:creator>
    <dc:date>2026-08-27T14::31:32</dc:date>
    <dc:language>en-US</dc:language>
    <meta:editing-cycles>1</meta:editing-cycles>
    <meta:editing-duration>PT0S</meta:editing-duration>
    <dc:title>speedy:10_explorer:10_structure</dc:title>
  </office:meta>
</office:document-meta>
</file>