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fbc9090b75dfd3310506484bb585e5.png"/>
  <manifest:file-entry manifest:media-type="image/png" manifest:full-path="Pictures/a1aff38381643518f8f09c6dba3cb4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peedy:faq:administration"/><text:bookmark-start text:name="__RefHeading___administration_1"/><text:bookmark-start text:name="administration"/>Administration<text:bookmark-end text:name="__RefHeading___administration_1"/><text:bookmark-end text:name="administration"/></text:h>
      <text:h text:style-name="Heading_20_3" text:outline-level="3"><text:bookmark-start text:name="__RefHeading___change_the_format_of_the_revision_index_revision_label_on_drawings_and_in_parts_lists_2"/><text:bookmark-start text:name="change_the_format_of_the_revision_index_revision_label_on_drawings_and_in_parts_lists"/>Change the format of the revision index (revision label) on drawings and in parts lists.<text:bookmark-end text:name="__RefHeading___change_the_format_of_the_revision_index_revision_label_on_drawings_and_in_parts_lists_2"/><text:bookmark-end text:name="change_the_format_of_the_revision_index_revision_label_on_drawings_and_in_parts_lists"/></text:h>
      <text:p text:style-name="Text_20_body">The display of the revision index (revision label) on drawings and BOMs can be done with „1“, „a“, or „A“.<text:line-break/>
Configure the following parameters in the Settings (speedy Administrator):<text:line-break/>
<text:line-break/>
<text:span text:style-name="Strong_20_Emphasis">[solidworks.revision.revlabel]</text:span> and <text:span text:style-name="Strong_20_Emphasis">[session.revlabel]</text:span>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alue</text:span></text:p>
          </table:table-cell>
          <table:table-cell office:value-type="string" table:style-name="tablecell">
            <text:p text:style-name="tablealignleft"><text:span text:style-name="Strong_20_Emphasis">Result</text:span>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Default (1, 2, 3, …)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A, B, C, …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a, b, c, … </text:p>
          </table:table-cell>
        </table:table-row>
      </table:table>
      <text:p text:style-name="Text_20_body">In the file name of the documents <text:span text:style-name="Strong_20_Emphasis">always</text:span> digits are always used<text:line-break/>
(e.g. <text:span text:style-name="Strong_20_Emphasis">„ET-000001[1].sldprt“</text:span>)</text:p>
      <text:p text:style-name="Horizontal_20_Line"/>
      <text:h text:style-name="Heading_20_3" text:outline-level="3"><text:bookmark-start text:name="__RefHeading___set_number_of_revisions_in_revision_tables_3"/><text:bookmark-start text:name="set_number_of_revisions_in_revision_tables"/>Set number of revisions in revision tables<text:bookmark-end text:name="__RefHeading___set_number_of_revisions_in_revision_tables_3"/><text:bookmark-end text:name="set_number_of_revisions_in_revision_tables"/></text:h>
      <text:p text:style-name="Text_20_body">The drawing header contains a certain number of revision entries.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nitial release</text:p>
          </table:table-cell>
          <table:table-cell office:value-type="string" table:style-name="tablecell">
            <text:p text:style-name="tablealignleft">07.22.2014</text:p>
          </table:table-cell>
          <table:table-cell office:value-type="string" table:style-name="tablecell">
            <text:p text:style-name="tablealignleft">M. Musterman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v.</text:span></text:p>
          </table:table-cell>
          <table:table-cell office:value-type="string" table:style-name="tablecell">
            <text:p text:style-name="tablealignleft"><text:span text:style-name="Strong_20_Emphasis">Change</text:span></text:p>
          </table:table-cell>
          <table:table-cell office:value-type="string" table:style-name="tablecell">
            <text:p text:style-name="tablealignleft"><text:span text:style-name="Strong_20_Emphasis">Date</text:span></text:p>
          </table:table-cell>
          <table:table-cell office:value-type="string" table:style-name="tablecell">
            <text:p text:style-name="tablealignleft"><text:span text:style-name="Strong_20_Emphasis">Name</text:span></text:p>
          </table:table-cell>
        </table:table-row>
      </table:table>
      <text:p text:style-name="Text_20_body">To define the number, the following settings are necessary:<text:line-break/></text:p>
      <text:list text:style-name="Numbering_20_1" text:continue-numbering="false">
        <text:list-item>
          <text:p text:style-name="Numbering_20_1_Content_First"> speedy-Start Admin<text:line-break/></text:p>
        </text:list-item>
        <text:list-item>
          <text:p text:style-name="Numbering_20_1_Content"> To the parameter <text:span text:style-name="Strong_20_Emphasis">[solidworks.revision.count]</text:span> navigate<text:line-break/></text:p>
        </text:list-item>
        <text:list-item>
          <text:p text:style-name="Numbering_20_1_Content_Last"> Value = Number of revision lines</text:p>
        </text:list-item>
      </text:list>
      <text:p text:style-name="Text_20_body">The parameter <text:span text:style-name="Strong_20_Emphasis">[solidworks.revision.first]</text:span> determines whether the „zeroth“, i.e. very first version is suppressed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alue</text:span></text:p>
          </table:table-cell>
          <table:table-cell office:value-type="string" table:style-name="tablecell">
            <text:p text:style-name="tablealignleft"><text:span text:style-name="Strong_20_Emphasis">Result</text:span>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very first version „0“ is not suppressed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very first version is suppressed. <text:span text:style-name="Strong_20_Emphasis">(should be the default setting)</text:span></text:p>
          </table:table-cell>
        </table:table-row>
      </table:table>
      <text:p text:style-name="Text_20_body"><text:line-break/>
The SolidWorks file properties are:</text:p>
      <text:list text:style-name="List_20_1" text:continue-numbering="false">
        <text:list-item>
          <text:p text:style-name="List_20_1_Content_First"> <text:span text:style-name="Strong_20_Emphasis">dm_rev_label_0 … 9</text:span></text:p>
        </text:list-item>
        <text:list-item>
          <text:p text:style-name="List_20_1_Content"> <text:span text:style-name="Strong_20_Emphasis">dm_rev_comment_0 … 9</text:span></text:p>
        </text:list-item>
        <text:list-item>
          <text:p text:style-name="List_20_1_Content"> <text:span text:style-name="Strong_20_Emphasis">dm_rev_date_0 … 9</text:span></text:p>
        </text:list-item>
        <text:list-item>
          <text:p text:style-name="List_20_1_Content_Last"> <text:span text:style-name="Strong_20_Emphasis">dm_rev_user_0 … 9</text:span><text:line-break/></text:p>
        </text:list-item>
      </text:list>
      <text:p text:style-name="Horizontal_20_Line"/>
      <text:h text:style-name="Heading_20_3" text:outline-level="3"><text:bookmark-start text:name="__RefHeading___automatic_docno_for_new_creation_4"/><text:bookmark-start text:name="automatic_docno_for_new_creation"/>Automatic docno for new creation<text:bookmark-end text:name="__RefHeading___automatic_docno_for_new_creation_4"/><text:bookmark-end text:name="automatic_docno_for_new_creation"/></text:h>
      <text:p text:style-name="Horizontal_20_Line"/>
      <text:h text:style-name="Heading_20_3" text:outline-level="3"><text:bookmark-start text:name="__RefHeading___automatic_dxf_generation_of_the_unfolding_for_sheet_metal_parts_5"/><text:bookmark-start text:name="automatic_dxf_generation_of_the_unfolding_for_sheet_metal_parts"/>Automatic DXF generation of the unfolding for sheet metal parts<text:bookmark-end text:name="__RefHeading___automatic_dxf_generation_of_the_unfolding_for_sheet_metal_parts_5"/><text:bookmark-end text:name="automatic_dxf_generation_of_the_unfolding_for_sheet_metal_parts"/></text:h>
      <text:p text:style-name="Horizontal_20_Line"/>
      <text:h text:style-name="Heading_20_2" text:outline-level="2"><text:bookmark-start text:name="__RefHeading___parts_lists_6"/><text:bookmark-start text:name="parts_lists"/>Parts lists<text:bookmark-end text:name="__RefHeading___parts_lists_6"/><text:bookmark-end text:name="parts_lists"/></text:h>
      <text:h text:style-name="Heading_20_3" text:outline-level="3"><text:bookmark-start text:name="__RefHeading___assembly_does_not_show_parts_list_7"/><text:bookmark-start text:name="assembly_does_not_show_parts_list"/>Assembly does not show parts list<text:bookmark-end text:name="__RefHeading___assembly_does_not_show_parts_list_7"/><text:bookmark-end text:name="assembly_does_not_show_parts_list"/></text:h>
      <text:p text:style-name="Text_20_body">If the components of an assembly are master parts and the option <text:span text:style-name="Strong_20_Emphasis">[solidworks.bomtable.basepartignore]</text:span> is set, these parts will not be added to the BOM. If this affects all components of the assembly, the BOM is empty.</text:p>
      <text:p text:style-name="Text_20_body">Remedy:<text:line-break/>
Deactivate the function <text:span text:style-name="Strong_20_Emphasis">[solidworks.bomtable.basepartignore]</text:span>.<text:line-break/></text:p>
      <text:p text:style-name="Horizontal_20_Line"/>
      <text:h text:style-name="Heading_20_3" text:outline-level="3"><text:bookmark-start text:name="__RefHeading___save_parts_list_as_pdf_for_article_on_release_8"/><text:bookmark-start text:name="save_parts_list_as_pdf_for_article_on_release"/>Save parts list as PDF for article on release<text:bookmark-end text:name="__RefHeading___save_parts_list_as_pdf_for_article_on_release_8"/><text:bookmark-end text:name="save_parts_list_as_pdf_for_article_on_release"/></text:h>
      <text:p text:style-name="Text_20_body">If a PDF of the parts list is to be saved under the article upon release, the following parameters must be set via HeidiSQL in the table <text:span text:style-name="Strong_20_Emphasis">dm_setting</text:span> table:</text:p>
      <text:p text:style-name="Text_20_body"><text:span text:style-name="Strong_20_Emphasis">[document.release.bomfiletype.]</text:span> = „.pdf“</text:p>
      <text:p text:style-name="Text_20_body">Then a parts list in PDF format is created upon release.</text:p>
      <text:p text:style-name="Text_20_body">With the paramater: <text:span text:style-name="Strong_20_Emphasis">[document.release.bomtype]</text:span> can be controlled,<text:line-break/>
what kind of parts list is created:</text:p>
      <text:p text:style-name="Text_20_body">0 := Standard BOM (assembly BOM)<text:line-break/>
1 := Summarised assembly parts list (e.g. interesting for welded parts)<text:line-break/>
2 := Summed parts lists<text:line-break/>
3 := Child component parts list<text:line-break/>
4 := Structure BOM<text:line-break/></text:p>
      <text:p text:style-name="Horizontal_20_Line"/>
      <text:h text:style-name="Heading_20_2" text:outline-level="2"><text:bookmark-start text:name="__RefHeading___weight_data_9"/><text:bookmark-start text:name="weight_data"/>Weight data<text:bookmark-end text:name="__RefHeading___weight_data_9"/><text:bookmark-end text:name="weight_data"/></text:h>
      <text:h text:style-name="Heading_20_3" text:outline-level="3"><text:bookmark-start text:name="__RefHeading___show_weight_in_grams_10"/><text:bookmark-start text:name="show_weight_in_grams"/>Show weight in grams<text:bookmark-end text:name="__RefHeading___show_weight_in_grams_10"/><text:bookmark-end text:name="show_weight_in_grams"/></text:h>
      <text:p text:style-name="Text_20_body">The weight is determined by SolidWorks in kilograms and thus taken over by speedy.
However, if you want to display the weight in grams, the property format must be adapted.</text:p>
      <text:p text:style-name="Text_20_body">To do this, go to the speedy administration to the property formats area and select the property format [WEIGHT]. </text:p>
      <text:p text:style-name="Text_20_body">The following values must be set: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ata type </text:p>
          </table:table-cell>
          <table:table-cell office:value-type="string" table:style-name="tablecell">
            <text:p text:style-name="tablealignleft"> Formula </text:p>
          </table:table-cell>
        </table:table-row>
        <table:table-row>
          <table:table-cell office:value-type="string" table:style-name="tablecell">
            <text:p text:style-name="tablealignleft">Default value </text:p>
          </table:table-cell>
          <table:table-cell office:value-type="string" table:style-name="tablecell">
            <text:p text:style-name="tablealignleft"> WEIGHT </text:p>
          </table:table-cell>
        </table:table-row>
        <table:table-row>
          <table:table-cell office:value-type="string" table:style-name="tablecell">
            <text:p text:style-name="tablealignleft">Default </text:p>
          </table:table-cell>
          <table:table-cell office:value-type="string" table:style-name="tablecell">
            <text:p text:style-name="tablealignleft"> FORMAT(„%0.2f“, ATOF(WEIGHT)*1000); </text:p>
          </table:table-cell>
        </table:table-row>
      </table:table>
      <text:p text:style-name="Horizontal_20_Line"/>
      <text:h text:style-name="Heading_20_3" text:outline-level="3"><text:bookmark-start text:name="__RefHeading___change_decimal_separator_in_weight_to_comma_11"/><text:bookmark-start text:name="change_decimal_separator_in_weight_to_comma"/>Change decimal separator in weight to comma<text:bookmark-end text:name="__RefHeading___change_decimal_separator_in_weight_to_comma_11"/><text:bookmark-end text:name="change_decimal_separator_in_weight_to_comma"/></text:h>
      <text:p text:style-name="Text_20_body">The weight is displayed in the standard of speedy with a point as decimal separator.
This affects the title block and the parts list.<text:line-break/></text:p>
      <text:p text:style-name="Text_20_body">To change the decimal separator to a comma, the property format must be adapted.<text:line-break/></text:p>
      <text:p text:style-name="Text_20_body">To do this, go to the speedy administration to the property formats area and select the property format [WEIGHT]. </text:p>
      <text:p text:style-name="Text_20_body">The following values must be set: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ata type </text:p>
          </table:table-cell>
          <table:table-cell office:value-type="string" table:style-name="tablecell">
            <text:p text:style-name="tablealignleft"> Floating point number </text:p>
          </table:table-cell>
        </table:table-row>
        <table:table-row>
          <table:table-cell office:value-type="string" table:style-name="tablecell">
            <text:p text:style-name="tablealignleft">Format </text:p>
          </table:table-cell>
          <table:table-cell office:value-type="string" table:style-name="tablecell">
            <text:p text:style-name="tablealignleft"> %0.3f </text:p>
          </table:table-cell>
        </table:table-row>
        <table:table-row>
          <table:table-cell office:value-type="string" table:style-name="tablecell">
            <text:p text:style-name="tablealignleft">Change dot character </text:p>
          </table:table-cell>
          <table:table-cell office:value-type="string" table:style-name="tablecell">
            <text:p text:style-name="tablealignleft"> to comma </text:p>
          </table:table-cell>
        </table:table-row>
      </table:table>
      <text:p text:style-name="Horizontal_20_Line"/>
      <text:h text:style-name="Heading_20_2" text:outline-level="2"><text:bookmark-start text:name="__RefHeading___speedy-startopen_file_-_security_warning_12"/><text:bookmark-start text:name="speedy-startopen_file_-_security_warning"/>speedy-Start: "Open File - Security Warning"<text:bookmark-end text:name="__RefHeading___speedy-startopen_file_-_security_warning_12"/><text:bookmark-end text:name="speedy-startopen_file_-_security_warning"/></text:h>
      <text:p text:style-name="Text_20_body">When starting the speedy Explorer (dwWin7.exe) or the speedy Administrator (dwAdmin7.exe) via network, the following Windows security warning may occur:</text:p>
      <text:p text:style-name="Text_20_body"><draw:frame draw:style-name="media" draw:name="0" text:anchor-type="as-char" draw:z-index="0" svg:width="10.95375cm" svg:height="7.5935416666667cm"><draw:image xlink:href="Pictures/5ffbc9090b75dfd3310506484bb585e5.png" xlink:type="simple" xlink:show="embed" xlink:actuate="onLoad"/></draw:frame></text:p>
      <text:p text:style-name="Text_20_body">Remedy: Adjust local group policy (Win 7).</text:p>
      <text:list text:style-name="Numbering_20_1" text:continue-numbering="false">
        <text:list-item>
          <text:p text:style-name="Numbering_20_1_Content_First"> Windows Start → run „gpedit.msc“.</text:p>
        </text:list-item>
        <text:list-item>
          <text:p text:style-name="Numbering_20_1_Content"> Select „User Configuration → Administrative Templates → Windows Components → Asset Manager → Record List for Low Risk File Types“.</text:p>
        </text:list-item>
        <text:list-item>
          <text:p text:style-name="Numbering_20_1_Content"> Activate the record list.</text:p>
        </text:list-item>
        <text:list-item>
          <text:p text:style-name="Numbering_20_1_Content_Last"> Enter the extension „.exe“ under Options and confirm with „OK“.</text:p>
        </text:list-item>
      </text:list>
      <text:p text:style-name="Text_20_body"><draw:frame draw:style-name="media" draw:name="1" text:anchor-type="as-char" draw:z-index="1" svg:width="18.520833333333cm" style:rel-width="100%" svg:height="16.933333333333cm" style:rel-height="scale"><draw:image xlink:href="Pictures/a1aff38381643518f8f09c6dba3cb4c4.png" xlink:type="simple" xlink:show="embed" xlink:actuate="onLoad"/></draw:frame></text:p>
      <text:p text:style-name="Text_20_body">The warning message will no longer appear when starting the programme in the future.</text:p>
      <text:p text:style-name="Horizontal_20_Line"/>
      <text:h text:style-name="Heading_20_2" text:outline-level="2"><text:bookmark-start text:name="__RefHeading___hide_drive_letters_13"/><text:bookmark-start text:name="hide_drive_letters"/>Hide drive letters<text:bookmark-end text:name="__RefHeading___hide_drive_letters_13"/><text:bookmark-end text:name="hide_drive_letters"/></text:h>
      <text:p text:style-name="Text_20_body">You can hide drives by making an entry in the registry database. These drives are then no longer displayed under „My Computer“ and in Explorer. <text:line-break/>
Start the registry editor and change the entries in the registry as described. <text:line-break/>
[HKEY_CURRENT_USER\Software\Microsoft\Windows\CurrentVersion\Policies\Explorer] <text:line-break/>
NoDrives (REG_DWORD) := 0x000000 <text:line-break/>
Binary value per drive letter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rive</text:p>
          </table:table-cell>
          <table:table-cell office:value-type="string" table:style-name="tableheader">
            <text:p text:style-name="Table_20_Heading">Value</text:p>
          </table:table-cell>
        </table:table-row>
        <table:table-row>
          <table:table-cell office:value-type="string" table:style-name="tablecell">
            <text:p text:style-name="tablealignleft">A </text:p>
          </table:table-cell>
          <table:table-cell office:value-type="string" table:style-name="tablecell">
            <text:p text:style-name="tablealignleft"> 0x000001 </text:p>
          </table:table-cell>
        </table:table-row>
        <table:table-row>
          <table:table-cell office:value-type="string" table:style-name="tablecell">
            <text:p text:style-name="tablealignleft">B </text:p>
          </table:table-cell>
          <table:table-cell office:value-type="string" table:style-name="tablecell">
            <text:p text:style-name="tablealignleft"> 0x00000002 </text:p>
          </table:table-cell>
        </table:table-row>
        <table:table-row>
          <table:table-cell office:value-type="string" table:style-name="tablecell">
            <text:p text:style-name="tablealignleft">C </text:p>
          </table:table-cell>
          <table:table-cell office:value-type="string" table:style-name="tablecell">
            <text:p text:style-name="tablealignleft"> 0x00000004 </text:p>
          </table:table-cell>
        </table:table-row>
        <table:table-row>
          <table:table-cell office:value-type="string" table:style-name="tablecell">
            <text:p text:style-name="tablealignleft">D </text:p>
          </table:table-cell>
          <table:table-cell office:value-type="string" table:style-name="tablecell">
            <text:p text:style-name="tablealignleft"> 0x00000008 </text:p>
          </table:table-cell>
        </table:table-row>
        <table:table-row>
          <table:table-cell office:value-type="string" table:style-name="tablecell" table:number-columns-spanned="2">
            <text:p text:style-name="tablealignleft">…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5::59:40</meta:creation-date>
    <dc:creator>Generated</dc:creator>
    <dc:date>2026-08-26T15::59:40</dc:date>
    <dc:language>en-US</dc:language>
    <meta:editing-cycles>1</meta:editing-cycles>
    <meta:editing-duration>PT0S</meta:editing-duration>
    <dc:title>en:speedy:faq:administration</dc:title>
  </office:meta>
</office:document-meta>
</file>