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peedy:10_explorer:note"/><text:bookmark-start text:name="__RefHeading___notes_1"/><text:bookmark-start text:name="notes"/>Notes<text:bookmark-end text:name="__RefHeading___notes_1"/><text:bookmark-end text:name="notes"/></text:h>
      <text:p text:style-name="Text_20_body">Any number of notes can be added to each document. </text:p>
      <text:p text:style-name="Text_20_body"><text:line-break/>
Pin„ is displayed in the document list if a document contains one or more notes:</text:p>
      <text:p text:style-name="Text_20_body">„“<text:line-break/></text:p>
      <text:p text:style-name="Text_20_body">A note must have at least one title/subject. <text:line-break/>
In the text window of the note you can enter simple text or, for example, insert a picture via the clipboard (Ctrl+V)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19::04:41</meta:creation-date>
    <dc:creator>Generated</dc:creator>
    <dc:date>2026-08-25T19::04:41</dc:date>
    <dc:language>en-US</dc:language>
    <meta:editing-cycles>1</meta:editing-cycles>
    <meta:editing-duration>PT0S</meta:editing-duration>
    <dc:title>en:speedy:10_explorer:note</dc:title>
  </office:meta>
</office:document-meta>
</file>